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新細明體" svg:font-family="新細明體"/>
    <style:font-face style:name="Arial" svg:font-family="Arial"/>
    <style:font-face style:name="標楷體" svg:font-family="標楷體"/>
    <style:font-face style:name="Verdana" svg:font-family="Verdana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4" style:family="table-cell" style:parent-style-name="Default" style:data-style-name="N3"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6" style:family="table-cell" style:parent-style-name="Default" style:data-style-name="N0">
      <style:table-cell-properties style:vertical-align="middle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0" style:family="table-cell" style:parent-style-name="Default" style:data-style-name="N3">
      <style:table-cell-properties style:vertical-align="middle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2" style:family="table-cell" style:parent-style-name="Default" style:data-style-name="N4">
      <style:table-cell-properties style:vertical-align="middle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" style:family="table-cell" style:parent-style-name="Default" style:data-style-name="N0"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5" style:family="table-cell" style:parent-style-name="Default" style:data-style-name="N3"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6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7" style:family="table-cell" style:parent-style-name="Default" style:data-style-name="N48"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8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9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21" style:family="table-cell" style:parent-style-name="Default" style:data-style-name="N4"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4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">
      <style:table-cell-properties fo:border="thin solid #000000"/>
      <style:text-properties style:font-name="Verdana" style:font-name-asian="Verdana" style:font-name-complex="Verdana" style:font-family-generic="swiss"/>
    </style:style>
    <style:style style:name="ce30" style:family="table-cell" style:parent-style-name="Default" style:data-style-name="N3">
      <style:table-cell-properties fo:border-top="thin double #000000" fo:border-bottom="2pt solid #000000" fo:border-left="thin solid #000000" fo:border-right="thin solid #000000"/>
      <style:text-properties style:font-name="Verdana" style:font-name-asian="Verdana" style:font-name-complex="Verdana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3">
      <style:table-cell-properties fo:border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34" style:family="table-cell" style:parent-style-name="Default" style:data-style-name="N3">
      <style:table-cell-properties fo:border-top="thin solid #000000" fo:border-bottom="thin solid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35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-top="thin double #000000" fo:border-bottom="2pt solid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3">
      <style:table-cell-properties fo:border-top="thin double #000000" fo:border-bottom="2pt solid #000000" fo:border-left="thin solid #000000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38" style:family="table-cell" style:parent-style-name="Default" style:data-style-name="N3">
      <style:table-cell-properties fo:border-top="thin double #000000" fo:border-bottom="2pt solid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39" style:family="table-cell" style:parent-style-name="Default" style:data-style-name="N3"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">
      <style:table-cell-properties fo:border-top="thin solid #000000" fo:border-bottom="thin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4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2pt solid #000000" fo:border-bottom="thin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3">
      <style:table-cell-properties fo:border-top="2pt solid #000000" fo:border-bottom="thin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47" style:family="table-cell" style:parent-style-name="Default" style:data-style-name="N0">
      <style:table-cell-properties fo:border-top="thin double #000000" fo:border-bottom="2pt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3">
      <style:table-cell-properties fo:border-top="thin double #000000" fo:border-bottom="2pt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4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3">
      <style:table-cell-properties fo:border-top="2pt solid #000000" fo:border-bottom="thin solid #000000" fo:border-left="thin solid #000000" fo:border-right="thin solid #000000"/>
      <style:text-properties style:font-name="Verdana" style:font-name-asian="Verdana" style:font-name-complex="Verdana" style:font-family-generic="swiss"/>
    </style:style>
    <style:style style:name="ce5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3">
      <style:table-cell-properties fo:border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54" style:family="table-cell" style:parent-style-name="Default" style:data-style-name="N48">
      <style:table-cell-properties fo:border="thin solid #000000" style:vertical-align="automatic" style:shrink-to-fit="true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55" style:family="table-cell" style:parent-style-name="Default" style:data-style-name="N48">
      <style:table-cell-properties fo:border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56" style:family="table-cell" style:parent-style-name="Default" style:data-style-name="N0">
      <style:table-cell-properties fo:border-top="2pt solid #000000" fo:border-bottom="2pt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8" style:family="table-cell" style:parent-style-name="Default" style:data-style-name="N3">
      <style:table-cell-properties fo:border-top="2pt solid #000000" fo:border-bottom="thin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59" style:family="table-cell" style:parent-style-name="Default" style:data-style-name="N3">
      <style:table-cell-properties fo:border-top="thin solid #000000" fo:border-bottom="thin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0" style:family="table-cell" style:parent-style-name="Default" style:data-style-name="N3">
      <style:table-cell-properties fo:border-top="thin double #000000" fo:border-bottom="2pt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1" style:family="table-cell" style:parent-style-name="Default" style:data-style-name="N48">
      <style:table-cell-properties fo:border-top="2pt solid #000000" fo:border-bottom="thin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2" style:family="table-cell" style:parent-style-name="Default" style:data-style-name="N48">
      <style:table-cell-properties fo:border-top="2pt solid #000000" fo:border-bottom="thin solid #000000" fo:border-left="none" fo:border-right="2pt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3" style:family="table-cell" style:parent-style-name="Default" style:data-style-name="N48">
      <style:table-cell-properties fo:border-top="thin solid #000000" fo:border-bottom="thin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4" style:family="table-cell" style:parent-style-name="Default" style:data-style-name="N48">
      <style:table-cell-properties fo:border-top="thin solid #000000" fo:border-bottom="thin solid #000000" fo:border-left="none" fo:border-right="2pt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5" style:family="table-cell" style:parent-style-name="Default" style:data-style-name="N48">
      <style:table-cell-properties fo:border-top="thin double #000000" fo:border-bottom="2pt solid #000000" fo:border-left="none" fo:border-right="thin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6" style:family="table-cell" style:parent-style-name="Default" style:data-style-name="N48">
      <style:table-cell-properties fo:border-top="thin double #000000" fo:border-bottom="2pt solid #000000" fo:border-left="none" fo:border-right="2pt solid #000000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68" style:family="table-cell" style:parent-style-name="Default" style:data-style-name="N3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69" style:family="table-cell" style:parent-style-name="Default" style:data-style-name="N49"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0" style:family="table-cell" style:parent-style-name="Default" style:data-style-name="N49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1" style:family="table-cell" style:parent-style-name="Default" style:data-style-name="N3">
      <style:table-cell-properties fo:border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2" style:family="table-cell" style:parent-style-name="Default" style:data-style-name="N49">
      <style:table-cell-properties fo:border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3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4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5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6" style:family="table-cell" style:parent-style-name="Default" style:data-style-name="N3">
      <style:table-cell-properties fo:border-top="thin solid #000000" fo:border-bottom="2pt solid #000000" fo:border-left="thin solid #000000" fo:border-right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7" style:family="table-cell" style:parent-style-name="Default" style:data-style-name="N49">
      <style:table-cell-properties fo:border-top="thin solid #000000" fo:border-bottom="2pt solid #000000" fo:border-left="thin solid #000000" fo:border-right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79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0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1" style:family="table-cell" style:parent-style-name="Default" style:data-style-name="N49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2" style:family="table-cell" style:parent-style-name="Default" style:data-style-name="N49">
      <style:table-cell-properties fo:border-top="thin solid #000000" fo:border-bottom="thin solid #000000" fo:border-left="thin solid #000000" fo:border-right="2pt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3" style:family="table-cell" style:parent-style-name="Default" style:data-style-name="N49">
      <style:table-cell-properties fo:border-top="thin solid #000000" fo:border-bottom="2pt solid #000000" fo:border-left="thin solid #000000" fo:border-right="2pt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4" style:family="table-cell" style:parent-style-name="Default" style:data-style-name="N49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5" style:family="table-cell" style:parent-style-name="Default" style:data-style-name="N3">
      <style:table-cell-properties fo:border-top="thin solid #000000" fo:border-bottom="thin solid #000000" fo:border-left="thin solid #000000" fo:border-right="2pt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6" style:family="table-cell" style:parent-style-name="Default" style:data-style-name="N3">
      <style:table-cell-properties fo:border-top="thin solid #000000" fo:border-bottom="2pt solid #000000" fo:border-left="thin solid #000000" fo:border-right="2pt solid #000000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87" style:family="table-cell" style:parent-style-name="Default" style:data-style-name="N3"/>
    <style:style style:name="ce8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8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9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9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9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3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4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9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96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97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9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99" style:family="table-cell" style:parent-style-name="Default" style:data-style-name="N3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00" style:family="table-cell" style:parent-style-name="Default" style:data-style-name="N48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01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2" style:family="table-cell" style:parent-style-name="Default" style:data-style-name="N0">
      <style:table-cell-properties style:vertical-align="automatic" fo:wrap-option="wrap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3" style:family="table-cell" style:parent-style-name="Default" style:data-style-name="N3">
      <style:table-cell-properties style:vertical-align="automatic" fo:wrap-option="wrap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5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7" style:family="table-cell" style:parent-style-name="Default" style:data-style-name="N3">
      <style:table-cell-properties style:vertical-align="middle" fo:wrap-option="wrap" style:repeat-content="false"/>
      <style:paragraph-properties fo:text-align="center"/>
      <style:text-properties style:font-name="新細明體" style:font-name-asian="新細明體" style:font-name-complex="新細明體" fo:font-size="8pt" style:font-size-asian="8pt" style:font-size-complex="8pt" style:font-family-generic="roman"/>
    </style:style>
    <style:style style:name="ce108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9" style:family="table-cell" style:parent-style-name="Default" style:data-style-name="N0">
      <style:table-cell-properties style:vertical-align="automatic" fo:wrap-option="wrap"/>
    </style:style>
    <style:style style:name="ce110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1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13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4" style:family="table-cell" style:parent-style-name="Default" style:data-style-name="N3">
      <style:table-cell-properties fo:border-top="thin solid #000000" fo:border-bottom="thin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15" style:family="table-cell" style:parent-style-name="Default" style:data-style-name="N3">
      <style:table-cell-properties fo:border-top="thin solid #000000" fo:border-bottom="thin solid #000000" fo:border-left="none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16" style:family="table-cell" style:parent-style-name="Default" style:data-style-name="N0">
      <style:table-cell-properties fo:border-top="thin double #000000" fo:border-bottom="2pt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7" style:family="table-cell" style:parent-style-name="Default" style:data-style-name="N3">
      <style:table-cell-properties fo:border-top="thin double #000000" fo:border-bottom="2pt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18" style:family="table-cell" style:parent-style-name="Default" style:data-style-name="N3">
      <style:table-cell-properties fo:border-top="thin double #000000" fo:border-bottom="2pt solid #000000" fo:border-left="none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1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0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1" style:family="table-cell" style:parent-style-name="Default" style:data-style-name="N0">
      <style:table-cell-properties fo:border-top="thin double #000000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2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4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5" style:family="table-cell" style:parent-style-name="Default" style:data-style-name="N0">
      <style:table-cell-properties fo:border-top="2pt solid #000000" fo:border-bottom="thin solid #000000" fo:border-left="none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6" style:family="table-cell" style:parent-style-name="Default" style:data-style-name="N3">
      <style:table-cell-properties fo:border-top="2pt solid #000000" fo:border-bottom="thin solid #000000" fo:border-left="none" fo:border-right="thin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27" style:family="table-cell" style:parent-style-name="Default" style:data-style-name="N3">
      <style:table-cell-properties fo:border-top="2pt solid #000000" fo:border-bottom="thin solid #000000" fo:border-left="none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28" style:family="table-cell" style:parent-style-name="Default" style:data-style-name="N0">
      <style:table-cell-properties fo:border-top="thin double #000000" fo:border-bottom="2pt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29" style:family="table-cell" style:parent-style-name="Default" style:data-style-name="N3">
      <style:table-cell-properties fo:border-top="thin double #000000" fo:border-bottom="2pt solid #000000" fo:border-left="thin solid #000000" fo:border-right="thin solid #000000"/>
      <style:text-properties style:font-name="Verdana" style:font-name-asian="Verdana" style:font-name-complex="Verdana" style:font-family-generic="swiss"/>
    </style:style>
    <style:style style:name="ce130" style:family="table-cell" style:parent-style-name="Default" style:data-style-name="N3">
      <style:table-cell-properties fo:border-top="thin double #000000" fo:border-bottom="2pt solid #000000" fo:border-left="thin solid #000000" fo:border-right="2pt solid #000000"/>
      <style:text-properties style:font-name="Verdana" style:font-name-asian="Verdana" style:font-name-complex="Verdana" style:font-family-generic="swiss"/>
    </style:style>
    <style:style style:name="ce13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3" style:family="table-cell" style:parent-style-name="Default" style:data-style-name="N0">
      <style:table-cell-properties fo:border-top="thin double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35" style:family="table-cell" style:parent-style-name="Default" style:data-style-name="N3">
      <style:table-cell-properties fo:border-top="2pt solid #000000" fo:border-bottom="thin solid #000000" fo:border-left="thin solid #000000" fo:border-right="thin solid #000000"/>
      <style:text-properties style:font-name="Verdana" style:font-name-asian="Verdana" style:font-name-complex="Verdana" style:font-family-generic="swiss"/>
    </style:style>
    <style:style style:name="ce136" style:family="table-cell" style:parent-style-name="Default" style:data-style-name="N3">
      <style:table-cell-properties fo:border-top="2pt solid #000000" fo:border-bottom="thin solid #000000" fo:border-left="thin solid #000000" fo:border-right="2pt solid #000000"/>
      <style:text-properties style:font-name="Verdana" style:font-name-asian="Verdana" style:font-name-complex="Verdana" style:font-family-generic="swiss"/>
    </style:style>
    <style:style style:name="ce137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38" style:family="table-cell" style:parent-style-name="Default" style:data-style-name="N3">
      <style:table-cell-properties fo:border="thin solid #000000"/>
      <style:text-properties style:font-name="Verdana" style:font-name-asian="Verdana" style:font-name-complex="Verdana" style:font-family-generic="swiss"/>
    </style:style>
    <style:style style:name="ce139" style:family="table-cell" style:parent-style-name="Default" style:data-style-name="N3">
      <style:table-cell-properties fo:border-top="thin solid #000000" fo:border-bottom="thin solid #000000" fo:border-left="thin solid #000000" fo:border-right="2pt solid #000000"/>
      <style:text-properties style:font-name="Verdana" style:font-name-asian="Verdana" style:font-name-complex="Verdana" style:font-family-generic="swiss"/>
    </style:style>
    <style:style style:name="ce14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3" style:family="table-cell" style:parent-style-name="Default" style:data-style-name="N0">
      <style:table-cell-properties fo:border-top="thin double #000000" fo:border-bottom="2pt solid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4" style:family="table-cell" style:parent-style-name="Default" style:data-style-name="N0">
      <style:table-cell-properties fo:border-top="thin double #000000" fo:border-bottom="2pt solid #000000" fo:border-left="thin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7" style:family="table-cell" style:parent-style-name="Default" style:data-style-name="N3">
      <style:table-cell-properties style:vertical-align="automatic" fo:wrap-option="wrap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4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1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5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4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5" style:family="table-cell" style:parent-style-name="Default" style:data-style-name="N0">
      <style:table-cell-properties fo:border-top="2pt solid #000000" fo:border-bottom="2pt solid #000000" fo:border-left="thin solid #000000" fo:border-right="none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158" style:family="table-cell" style:parent-style-name="Default" style:data-style-name="N3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159" style:family="table-cell" style:parent-style-name="Default" style:data-style-name="N49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16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2" style:family="table-cell" style:parent-style-name="Default" style:data-style-name="N0">
      <style:table-cell-properties fo:border-top="thin solid #000000" fo:border-bottom="thin double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3" style:family="table-cell" style:parent-style-name="Default" style:data-style-name="N3">
      <style:table-cell-properties fo:border-top="thin solid #000000" fo:border-bottom="thin double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64" style:family="table-cell" style:parent-style-name="Default" style:data-style-name="N3">
      <style:table-cell-properties fo:border-top="thin double #000000" fo:border-bottom="2pt solid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65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6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7" style:family="table-cell" style:parent-style-name="Default" style:data-style-name="N3">
      <style:table-cell-properties fo:border-top="2pt solid #000000" fo:border-bottom="thin solid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68" style:family="table-cell" style:parent-style-name="Default" style:data-style-name="N3">
      <style:table-cell-properties fo:border-top="thin solid #000000" fo:border-bottom="thin solid #000000" fo:border-left="thin solid #000000" fo:border-right="2pt solid #000000"/>
      <style:text-properties style:font-name="Verdana" style:font-name-asian="Verdana" style:font-name-complex="Verdana" fo:font-size="10pt" style:font-size-asian="10pt" style:font-size-complex="10pt" style:font-family-generic="swiss"/>
    </style:style>
    <style:style style:name="ce169" style:family="table-cell" style:parent-style-name="Default" style:data-style-name="N0">
      <style:table-cell-properties fo:border-top="thin solid #000000" fo:border-bottom="thin double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70" style:family="table-cell" style:parent-style-name="Default" style:data-style-name="N3">
      <style:table-cell-properties fo:border-top="thin solid #000000" fo:border-bottom="thin double #000000" fo:border-left="thin solid #000000" fo:border-right="2pt solid #000000"/>
      <style:text-properties style:font-name="Verdana" style:font-name-asian="Verdana" style:font-name-complex="Verdana" style:font-family-generic="swiss"/>
    </style:style>
    <style:style style:name="ce17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6333333333333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page" style:column-width="1.69333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3.33375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3.095625cm"/>
    </style:style>
    <style:style style:name="co9" style:family="table-column">
      <style:table-column-properties fo:break-before="auto" style:column-width="1.53458333333333cm"/>
    </style:style>
    <style:style style:name="co10" style:family="table-column">
      <style:table-column-properties fo:break-before="auto" style:column-width="2.619375cm"/>
    </style:style>
    <style:style style:name="co11" style:family="table-column">
      <style:table-column-properties fo:break-before="auto" style:column-width="0.79375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55625cm"/>
    </style:style>
    <style:style style:name="co14" style:family="table-column">
      <style:table-column-properties fo:break-before="auto" style:column-width="1.48166666666667cm"/>
    </style:style>
    <style:style style:name="co15" style:family="table-column">
      <style:table-column-properties fo:break-before="auto" style:column-width="0.370416666666667cm"/>
    </style:style>
    <style:style style:name="co16" style:family="table-column">
      <style:table-column-properties fo:break-before="auto" style:column-width="5.55625cm"/>
    </style:style>
    <style:style style:name="co17" style:family="table-column">
      <style:table-column-properties fo:break-before="auto" style:column-width="4.63020833333333cm"/>
    </style:style>
    <style:style style:name="co18" style:family="table-column">
      <style:table-column-properties fo:break-before="auto" style:column-width="1.11125cm"/>
    </style:style>
    <style:style style:name="co19" style:family="table-column">
      <style:table-column-properties fo:break-before="auto" style:column-width="2.2225cm"/>
    </style:style>
    <style:style style:name="co20" style:family="table-column">
      <style:table-column-properties fo:break-before="auto" style:column-width="2.59291666666667cm"/>
    </style:style>
    <style:style style:name="co21" style:family="table-column">
      <style:table-column-properties fo:break-before="auto" style:column-width="2.301875cm"/>
    </style:style>
    <style:style style:name="co22" style:family="table-column">
      <style:table-column-properties fo:break-before="auto" style:column-width="6.48229166666667cm"/>
    </style:style>
    <style:style style:name="co23" style:family="table-column">
      <style:table-column-properties fo:break-before="auto" style:column-width="2.43416666666667cm"/>
    </style:style>
    <style:style style:name="co24" style:family="table-column">
      <style:table-column-properties fo:break-before="auto" style:column-width="2.88395833333333cm"/>
    </style:style>
    <style:style style:name="ro1" style:family="table-row">
      <style:table-row-properties style:row-height="10.5pt" style:use-optimal-row-height="tru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25pt" style:use-optimal-row-height="true" fo:break-before="auto"/>
    </style:style>
    <style:style style:name="ro4" style:family="table-row">
      <style:table-row-properties style:row-height="57.9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38.1pt" style:use-optimal-row-height="false" fo:break-before="auto"/>
    </style:style>
    <style:style style:name="ro7" style:family="table-row">
      <style:table-row-properties style:row-height="14.25pt" style:use-optimal-row-height="tru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21pt" style:use-optimal-row-height="tru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39.9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60pt" style:use-optimal-row-height="false" fo:break-before="auto"/>
    </style:style>
    <style:style style:name="ro14" style:family="table-row">
      <style:table-row-properties style:row-height="21pt" style:use-optimal-row-height="true" fo:break-before="page"/>
    </style:style>
    <style:style style:name="ro15" style:family="table-row">
      <style:table-row-properties style:row-height="44.1pt" style:use-optimal-row-height="false" fo:break-before="auto"/>
    </style:style>
    <style:style style:name="ro16" style:family="table-row">
      <style:table-row-properties style:row-height="15.75pt" style:use-optimal-row-height="true" fo:break-before="auto"/>
    </style:style>
    <style:style style:name="ro17" style:family="table-row">
      <style:table-row-properties style:row-height="17.25pt" style:use-optimal-row-height="true" fo:break-before="auto"/>
    </style:style>
    <style:style style:name="ro18" style:family="table-row">
      <style:table-row-properties style:row-height="15pt" style:use-optimal-row-height="true" fo:break-before="page"/>
    </style:style>
    <style:style style:name="ro19" style:family="table-row">
      <style:table-row-properties style:row-height="19.5pt" style:use-optimal-row-height="true" fo:break-before="auto"/>
    </style:style>
    <style:style style:name="ro20" style:family="table-row">
      <style:table-row-properties style:row-height="19.5pt" style:use-optimal-row-height="true" fo:break-before="page"/>
    </style:style>
    <style:style style:name="ro21" style:family="table-row">
      <style:table-row-properties style:row-height="53.1pt" style:use-optimal-row-height="false" fo:break-before="auto"/>
    </style:style>
    <style:style style:name="ro22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僑外總表" table:style-name="ta1">
        <table:table-column table:style-name="co1" table:default-cell-style-name="ce5"/>
        <table:table-column table:style-name="co2" table:default-cell-style-name="ce6"/>
        <table:table-column table:style-name="co3" table:default-cell-style-name="ce6"/>
        <table:table-column table:style-name="co2" table:default-cell-style-name="ce6"/>
        <table:table-column table:style-name="co3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16376" table:default-cell-style-name="ce6"/>
        <table:table-row table:style-name="ro1">
          <table:table-cell office:value-type="string" table:style-name="ce5">
            <text:p>表 (1)</text:p>
          </table:table-cell>
          <table:table-cell office:value-type="string" table:number-columns-spanned="6" table:number-rows-spanned="1" table:style-name="ce89">
            <text:p>核准華僑及外國人投資統計總表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style-name="ce5">
            <text:p>TABLE (1)</text:p>
          </table:table-cell>
          <table:table-cell office:value-type="string" table:number-columns-spanned="6" table:number-rows-spanned="1" table:style-name="ce89">
            <text:p>STATISTICS ON APPROVED OVERSEAS CHINESE AND FOREIGN INVESTMENT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90">
            <text:p>金額單位（unit）：美金千元（US$1,000）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8">
            <text:p>項目</text:p>
          </table:table-cell>
          <table:table-cell office:value-type="string" table:number-columns-spanned="2" table:number-rows-spanned="1" table:style-name="ce89">
            <text:p>華 <text:s text:c="5"/>僑</text:p>
          </table:table-cell>
          <table:covered-table-cell/>
          <table:table-cell office:value-type="string" table:number-columns-spanned="2" table:number-rows-spanned="1" table:style-name="ce89">
            <text:p>外 <text:s/>國 <text:s/>人</text:p>
          </table:table-cell>
          <table:covered-table-cell/>
          <table:table-cell office:value-type="string" table:number-columns-spanned="2" table:number-rows-spanned="1" table:style-name="ce89">
            <text:p>合 <text:s text:c="5"/>計</text:p>
          </table:table-cell>
          <table:covered-table-cell/>
          <table:table-cell table:number-columns-repeated="16377"/>
        </table:table-row>
        <table:table-row table:style-name="ro1">
          <table:table-cell office:value-type="string" table:style-name="ce8">
            <text:p>Item</text:p>
          </table:table-cell>
          <table:table-cell office:value-type="string" table:number-columns-spanned="2" table:number-rows-spanned="1" table:style-name="ce89">
            <text:p>Overseas Chinese</text:p>
          </table:table-cell>
          <table:covered-table-cell/>
          <table:table-cell office:value-type="string" table:number-columns-spanned="2" table:number-rows-spanned="1" table:style-name="ce89">
            <text:p>Foreign Nationals</text:p>
          </table:table-cell>
          <table:covered-table-cell/>
          <table:table-cell office:value-type="string" table:number-columns-spanned="2" table:number-rows-spanned="1" table:style-name="ce89">
            <text:p>Total</text:p>
          </table:table-cell>
          <table:covered-table-cell/>
          <table:table-cell table:number-columns-repeated="16377"/>
        </table:table-row>
        <table:table-row table:style-name="ro1">
          <table:table-cell office:value-type="string" table:style-name="ce8">
            <text:p>============</text:p>
          </table:table-cell>
          <table:table-cell office:value-type="string" table:number-columns-spanned="2" table:number-rows-spanned="1" table:style-name="ce89">
            <text:p>========================</text:p>
          </table:table-cell>
          <table:covered-table-cell/>
          <table:table-cell office:value-type="string" table:number-columns-spanned="2" table:number-rows-spanned="1" table:style-name="ce89">
            <text:p>========================</text:p>
          </table:table-cell>
          <table:covered-table-cell/>
          <table:table-cell office:value-type="string" table:number-columns-spanned="2" table:number-rows-spanned="1" table:style-name="ce89">
            <text:p>========================</text:p>
          </table:table-cell>
          <table:covered-table-cell/>
          <table:table-cell table:number-columns-repeated="16377"/>
        </table:table-row>
        <table:table-row table:style-name="ro1">
          <table:table-cell office:value-type="string" table:style-name="ce8">
            <text:p>年度</text:p>
          </table:table-cell>
          <table:table-cell office:value-type="string" table:style-name="ce7">
            <text:p>件 <text:s text:c="3"/>數</text:p>
          </table:table-cell>
          <table:table-cell office:value-type="string" table:style-name="ce7">
            <text:p>金 <text:s text:c="3"/>額</text:p>
          </table:table-cell>
          <table:table-cell office:value-type="string" table:style-name="ce7">
            <text:p>件 <text:s text:c="3"/>數</text:p>
          </table:table-cell>
          <table:table-cell office:value-type="string" table:style-name="ce7">
            <text:p>金 <text:s text:c="3"/>額</text:p>
          </table:table-cell>
          <table:table-cell office:value-type="string" table:style-name="ce7">
            <text:p>件 <text:s text:c="3"/>數</text:p>
          </table:table-cell>
          <table:table-cell office:value-type="string" table:style-name="ce7">
            <text:p>金 <text:s text:c="3"/>額</text:p>
          </table:table-cell>
          <table:table-cell table:number-columns-repeated="16377"/>
        </table:table-row>
        <table:table-row table:style-name="ro1">
          <table:table-cell office:value-type="string" table:style-name="ce8">
            <text:p>Year</text:p>
          </table:table-cell>
          <table:table-cell office:value-type="string" table:style-name="ce7">
            <text:p>Case</text:p>
          </table:table-cell>
          <table:table-cell office:value-type="string" table:style-name="ce7">
            <text:p>Amount</text:p>
          </table:table-cell>
          <table:table-cell office:value-type="string" table:style-name="ce7">
            <text:p>Case</text:p>
          </table:table-cell>
          <table:table-cell office:value-type="string" table:style-name="ce7">
            <text:p>Amount</text:p>
          </table:table-cell>
          <table:table-cell office:value-type="string" table:style-name="ce7">
            <text:p>Case</text:p>
          </table:table-cell>
          <table:table-cell office:value-type="string" table:style-name="ce7">
            <text:p>Amount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6 01~07</text:p>
          </table:table-cell>
          <table:table-cell office:value-type="float" office:value="2" table:style-name="ce10">
            <text:p>2</text:p>
          </table:table-cell>
          <table:table-cell office:value-type="float" office:value="726.06970000000001" table:style-name="ce10">
            <text:p>726</text:p>
          </table:table-cell>
          <table:table-cell office:value-type="float" office:value="1387" table:style-name="ce10">
            <text:p>1,387</text:p>
          </table:table-cell>
          <table:table-cell office:value-type="float" office:value="13915964.110300001" table:style-name="ce10">
            <text:p>13,915,964</text:p>
          </table:table-cell>
          <table:table-cell office:value-type="float" office:value="1389" table:style-name="ce10">
            <text:p>1,389</text:p>
          </table:table-cell>
          <table:table-cell office:value-type="float" office:value="13916690.18" table:style-name="ce10">
            <text:p>13,916,690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1</text:p>
          </table:table-cell>
          <table:table-cell office:value-type="float" office:value="0" table:style-name="ce10">
            <text:p>0</text:p>
          </table:table-cell>
          <table:table-cell office:value-type="float" office:value="4.9996999999999998" table:style-name="ce10">
            <text:p>5</text:p>
          </table:table-cell>
          <table:table-cell office:value-type="float" office:value="212" table:style-name="ce10">
            <text:p>212</text:p>
          </table:table-cell>
          <table:table-cell office:value-type="float" office:value="837600.01690000005" table:style-name="ce10">
            <text:p>837,600</text:p>
          </table:table-cell>
          <table:table-cell office:value-type="float" office:value="212" table:style-name="ce10">
            <text:p>212</text:p>
          </table:table-cell>
          <table:table-cell office:value-type="float" office:value="837605.01659999997" table:style-name="ce10">
            <text:p>837,605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2</text:p>
          </table:table-cell>
          <table:table-cell office:value-type="float" office:value="1" table:style-name="ce10">
            <text:p>1</text:p>
          </table:table-cell>
          <table:table-cell office:value-type="float" office:value="57.124699999999997" table:style-name="ce10">
            <text:p>57</text:p>
          </table:table-cell>
          <table:table-cell office:value-type="float" office:value="134" table:style-name="ce10">
            <text:p>134</text:p>
          </table:table-cell>
          <table:table-cell office:value-type="float" office:value="233037.7144" table:style-name="ce10">
            <text:p>233,038</text:p>
          </table:table-cell>
          <table:table-cell office:value-type="float" office:value="135" table:style-name="ce10">
            <text:p>135</text:p>
          </table:table-cell>
          <table:table-cell office:value-type="float" office:value="233094.83910000001" table:style-name="ce10">
            <text:p>233,095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3</text:p>
          </table:table-cell>
          <table:table-cell office:value-type="float" office:value="1" table:style-name="ce10">
            <text:p>1</text:p>
          </table:table-cell>
          <table:table-cell office:value-type="float" office:value="31.394200000000001" table:style-name="ce10">
            <text:p>31</text:p>
          </table:table-cell>
          <table:table-cell office:value-type="float" office:value="208" table:style-name="ce10">
            <text:p>208</text:p>
          </table:table-cell>
          <table:table-cell office:value-type="float" office:value="5019560.5219999999" table:style-name="ce10">
            <text:p>5,019,561</text:p>
          </table:table-cell>
          <table:table-cell office:value-type="float" office:value="209" table:style-name="ce10">
            <text:p>209</text:p>
          </table:table-cell>
          <table:table-cell office:value-type="float" office:value="5019591.9161999999" table:style-name="ce10">
            <text:p>5,019,592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40" table:style-name="ce10">
            <text:p>240</text:p>
          </table:table-cell>
          <table:table-cell office:value-type="float" office:value="1218208.3702" table:style-name="ce10">
            <text:p>1,218,208</text:p>
          </table:table-cell>
          <table:table-cell office:value-type="float" office:value="240" table:style-name="ce10">
            <text:p>240</text:p>
          </table:table-cell>
          <table:table-cell office:value-type="float" office:value="1218208.3702" table:style-name="ce10">
            <text:p>1,218,208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5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83" table:style-name="ce10">
            <text:p>183</text:p>
          </table:table-cell>
          <table:table-cell office:value-type="float" office:value="1124661.0921" table:style-name="ce10">
            <text:p>1,124,661</text:p>
          </table:table-cell>
          <table:table-cell office:value-type="float" office:value="183" table:style-name="ce10">
            <text:p>183</text:p>
          </table:table-cell>
          <table:table-cell office:value-type="float" office:value="1124661.0921" table:style-name="ce10">
            <text:p>1,124,661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6</text:p>
          </table:table-cell>
          <table:table-cell office:value-type="float" office:value="0" table:style-name="ce10">
            <text:p>0</text:p>
          </table:table-cell>
          <table:table-cell office:value-type="float" office:value="632.55110000000002" table:style-name="ce10">
            <text:p>633</text:p>
          </table:table-cell>
          <table:table-cell office:value-type="float" office:value="184" table:style-name="ce10">
            <text:p>184</text:p>
          </table:table-cell>
          <table:table-cell office:value-type="float" office:value="466853.28810000001" table:style-name="ce10">
            <text:p>466,853</text:p>
          </table:table-cell>
          <table:table-cell office:value-type="float" office:value="184" table:style-name="ce10">
            <text:p>184</text:p>
          </table:table-cell>
          <table:table-cell office:value-type="float" office:value="467485.83919999999" table:style-name="ce10">
            <text:p>467,486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7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26" table:style-name="ce10">
            <text:p>226</text:p>
          </table:table-cell>
          <table:table-cell office:value-type="float" office:value="5016043.1065999996" table:style-name="ce10">
            <text:p>5,016,043</text:p>
          </table:table-cell>
          <table:table-cell office:value-type="float" office:value="226" table:style-name="ce10">
            <text:p>226</text:p>
          </table:table-cell>
          <table:table-cell office:value-type="float" office:value="5016043.1065999996" table:style-name="ce10">
            <text:p>5,016,043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5 01~07</text:p>
          </table:table-cell>
          <table:table-cell office:value-type="float" office:value="8" table:style-name="ce10">
            <text:p>8</text:p>
          </table:table-cell>
          <table:table-cell office:value-type="float" office:value="5299.2430000000004" table:style-name="ce10">
            <text:p>5,299</text:p>
          </table:table-cell>
          <table:table-cell office:value-type="float" office:value="1238" table:style-name="ce10">
            <text:p>1,238</text:p>
          </table:table-cell>
          <table:table-cell office:value-type="float" office:value="7807387.0256000003" table:style-name="ce10">
            <text:p>7,807,387</text:p>
          </table:table-cell>
          <table:table-cell office:value-type="float" office:value="1246" table:style-name="ce10">
            <text:p>1,246</text:p>
          </table:table-cell>
          <table:table-cell office:value-type="float" office:value="7812686.2686000001" table:style-name="ce10">
            <text:p>7,812,686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7</text:p>
          </table:table-cell>
          <table:table-cell office:value-type="float" office:value="1" table:style-name="ce10">
            <text:p>1</text:p>
          </table:table-cell>
          <table:table-cell office:value-type="float" office:value="345.2921" table:style-name="ce10">
            <text:p>345</text:p>
          </table:table-cell>
          <table:table-cell office:value-type="float" office:value="229" table:style-name="ce10">
            <text:p>229</text:p>
          </table:table-cell>
          <table:table-cell office:value-type="float" office:value="446470.46710000001" table:style-name="ce10">
            <text:p>446,470</text:p>
          </table:table-cell>
          <table:table-cell office:value-type="float" office:value="230" table:style-name="ce10">
            <text:p>230</text:p>
          </table:table-cell>
          <table:table-cell office:value-type="float" office:value="446815.75919999997" table:style-name="ce10">
            <text:p>446,816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8</text:p>
          </table:table-cell>
          <table:table-cell office:value-type="float" office:value="1" table:style-name="ce10">
            <text:p>1</text:p>
          </table:table-cell>
          <table:table-cell office:value-type="float" office:value="33.135599999999997" table:style-name="ce10">
            <text:p>33</text:p>
          </table:table-cell>
          <table:table-cell office:value-type="float" office:value="186" table:style-name="ce10">
            <text:p>186</text:p>
          </table:table-cell>
          <table:table-cell office:value-type="float" office:value="662011.15899999999" table:style-name="ce10">
            <text:p>662,011</text:p>
          </table:table-cell>
          <table:table-cell office:value-type="float" office:value="187" table:style-name="ce10">
            <text:p>187</text:p>
          </table:table-cell>
          <table:table-cell office:value-type="float" office:value="662044.29460000002" table:style-name="ce10">
            <text:p>662,044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09</text:p>
          </table:table-cell>
          <table:table-cell office:value-type="float" office:value="1" table:style-name="ce10">
            <text:p>1</text:p>
          </table:table-cell>
          <table:table-cell office:value-type="float" office:value="329.05560000000003" table:style-name="ce10">
            <text:p>329</text:p>
          </table:table-cell>
          <table:table-cell office:value-type="float" office:value="210" table:style-name="ce10">
            <text:p>210</text:p>
          </table:table-cell>
          <table:table-cell office:value-type="float" office:value="302298.39539999998" table:style-name="ce10">
            <text:p>302,298</text:p>
          </table:table-cell>
          <table:table-cell office:value-type="float" office:value="211" table:style-name="ce10">
            <text:p>211</text:p>
          </table:table-cell>
          <table:table-cell office:value-type="float" office:value="302627.451" table:style-name="ce10">
            <text:p>302,627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10</text:p>
          </table:table-cell>
          <table:table-cell office:value-type="float" office:value="2" table:style-name="ce10">
            <text:p>2</text:p>
          </table:table-cell>
          <table:table-cell office:value-type="float" office:value="401.52780000000001" table:style-name="ce10">
            <text:p>402</text:p>
          </table:table-cell>
          <table:table-cell office:value-type="float" office:value="187" table:style-name="ce10">
            <text:p>187</text:p>
          </table:table-cell>
          <table:table-cell office:value-type="float" office:value="408900.57770000002" table:style-name="ce10">
            <text:p>408,901</text:p>
          </table:table-cell>
          <table:table-cell office:value-type="float" office:value="189" table:style-name="ce10">
            <text:p>189</text:p>
          </table:table-cell>
          <table:table-cell office:value-type="float" office:value="409302.10550000001" table:style-name="ce10">
            <text:p>409,302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11</text:p>
          </table:table-cell>
          <table:table-cell office:value-type="float" office:value="0" table:style-name="ce10">
            <text:p>0</text:p>
          </table:table-cell>
          <table:table-cell office:value-type="float" office:value="3940.8449999999998" table:style-name="ce10">
            <text:p>3,941</text:p>
          </table:table-cell>
          <table:table-cell office:value-type="float" office:value="167" table:style-name="ce10">
            <text:p>167</text:p>
          </table:table-cell>
          <table:table-cell office:value-type="float" office:value="1492879.6000999999" table:style-name="ce10">
            <text:p>1,492,880</text:p>
          </table:table-cell>
          <table:table-cell office:value-type="float" office:value="167" table:style-name="ce10">
            <text:p>167</text:p>
          </table:table-cell>
          <table:table-cell office:value-type="float" office:value="1496820.4450999999" table:style-name="ce10">
            <text:p>1,496,820</text:p>
          </table:table-cell>
          <table:table-cell table:number-columns-repeated="16377"/>
        </table:table-row>
        <table:table-row table:style-name="ro2">
          <table:table-cell office:value-type="string" table:style-name="ce11">
            <text:p>12</text:p>
          </table:table-cell>
          <table:table-cell office:value-type="float" office:value="0" table:style-name="ce10">
            <text:p>0</text:p>
          </table:table-cell>
          <table:table-cell office:value-type="float" office:value="352.71839999999997" table:style-name="ce10">
            <text:p>353</text:p>
          </table:table-cell>
          <table:table-cell office:value-type="float" office:value="216" table:style-name="ce10">
            <text:p>216</text:p>
          </table:table-cell>
          <table:table-cell office:value-type="float" office:value="708985.7389" table:style-name="ce10">
            <text:p>708,986</text:p>
          </table:table-cell>
          <table:table-cell office:value-type="float" office:value="216" table:style-name="ce10">
            <text:p>216</text:p>
          </table:table-cell>
          <table:table-cell office:value-type="float" office:value="709338.45730000001" table:style-name="ce10">
            <text:p>709,338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較上年同期增減差額</text:p>
          </table:table-cell>
          <table:table-cell office:value-type="float" office:value="-6" table:style-name="ce10">
            <text:p>-6</text:p>
          </table:table-cell>
          <table:table-cell office:value-type="float" office:value="-4573.1733000000004" table:style-name="ce10">
            <text:p>-4,573</text:p>
          </table:table-cell>
          <table:table-cell office:value-type="float" office:value="149" table:style-name="ce10">
            <text:p>149</text:p>
          </table:table-cell>
          <table:table-cell office:value-type="float" office:value="6108577.0846999995" table:style-name="ce10">
            <text:p>6,108,577</text:p>
          </table:table-cell>
          <table:table-cell office:value-type="float" office:value="143" table:style-name="ce10">
            <text:p>143</text:p>
          </table:table-cell>
          <table:table-cell office:value-type="float" office:value="6104003.9113999996" table:style-name="ce10">
            <text:p>6,104,004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較上年同期增減百分比</text:p>
          </table:table-cell>
          <table:table-cell office:value-type="float" office:value="-75" table:style-name="ce12">
            <text:p>-75.00</text:p>
          </table:table-cell>
          <table:table-cell office:value-type="float" office:value="-86.298614726669456" table:style-name="ce12">
            <text:p>-86.30</text:p>
          </table:table-cell>
          <table:table-cell office:value-type="float" office:value="12.035541195476576" table:style-name="ce12">
            <text:p>12.04</text:p>
          </table:table-cell>
          <table:table-cell office:value-type="float" office:value="78.240992340591106" table:style-name="ce12">
            <text:p>78.24</text:p>
          </table:table-cell>
          <table:table-cell office:value-type="float" office:value="11.476725521669342" table:style-name="ce12">
            <text:p>11.48</text:p>
          </table:table-cell>
          <table:table-cell office:value-type="float" office:value="78.129387275316915" table:style-name="ce12">
            <text:p>78.13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1952~2025.12</text:p>
          </table:table-cell>
          <table:table-cell office:value-type="float" office:value="3335" table:style-name="ce10">
            <text:p>3,335</text:p>
          </table:table-cell>
          <table:table-cell office:value-type="float" office:value="4288556.6677000001" table:style-name="ce10">
            <text:p>4,288,557</text:p>
          </table:table-cell>
          <table:table-cell office:value-type="float" office:value="70176" table:style-name="ce10">
            <text:p>70,176</text:p>
          </table:table-cell>
          <table:table-cell office:value-type="float" office:value="234272173.90020001" table:style-name="ce10">
            <text:p>234,272,174</text:p>
          </table:table-cell>
          <table:table-cell office:value-type="float" office:value="73511" table:style-name="ce10">
            <text:p>73,511</text:p>
          </table:table-cell>
          <table:table-cell office:value-type="float" office:value="238560730.5679" table:style-name="ce10">
            <text:p>238,560,731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5</text:p>
          </table:table-cell>
          <table:table-cell office:value-type="float" office:value="12" table:style-name="ce10">
            <text:p>12</text:p>
          </table:table-cell>
          <table:table-cell office:value-type="float" office:value="10356.5254" table:style-name="ce10">
            <text:p>10,357</text:p>
          </table:table-cell>
          <table:table-cell office:value-type="float" office:value="2204" table:style-name="ce10">
            <text:p>2,204</text:p>
          </table:table-cell>
          <table:table-cell office:value-type="float" office:value="11382462.4967" table:style-name="ce10">
            <text:p>11,382,462</text:p>
          </table:table-cell>
          <table:table-cell office:value-type="float" office:value="2216" table:style-name="ce10">
            <text:p>2,216</text:p>
          </table:table-cell>
          <table:table-cell office:value-type="float" office:value="11392819.0221" table:style-name="ce10">
            <text:p>11,392,819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4</text:p>
          </table:table-cell>
          <table:table-cell office:value-type="float" office:value="21" table:style-name="ce10">
            <text:p>21</text:p>
          </table:table-cell>
          <table:table-cell office:value-type="float" office:value="10336.7678" table:style-name="ce10">
            <text:p>10,337</text:p>
          </table:table-cell>
          <table:table-cell office:value-type="float" office:value="2200" table:style-name="ce10">
            <text:p>2,200</text:p>
          </table:table-cell>
          <table:table-cell office:value-type="float" office:value="7847780.9819" table:style-name="ce10">
            <text:p>7,847,781</text:p>
          </table:table-cell>
          <table:table-cell office:value-type="float" office:value="2221" table:style-name="ce10">
            <text:p>2,221</text:p>
          </table:table-cell>
          <table:table-cell office:value-type="float" office:value="7858117.7496999996" table:style-name="ce10">
            <text:p>7,858,118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3</text:p>
          </table:table-cell>
          <table:table-cell office:value-type="float" office:value="24" table:style-name="ce10">
            <text:p>24</text:p>
          </table:table-cell>
          <table:table-cell office:value-type="float" office:value="8118.6198999999997" table:style-name="ce10">
            <text:p>8,119</text:p>
          </table:table-cell>
          <table:table-cell office:value-type="float" office:value="2286" table:style-name="ce10">
            <text:p>2,286</text:p>
          </table:table-cell>
          <table:table-cell office:value-type="float" office:value="11246650.137599999" table:style-name="ce10">
            <text:p>11,246,650</text:p>
          </table:table-cell>
          <table:table-cell office:value-type="float" office:value="2310" table:style-name="ce10">
            <text:p>2,310</text:p>
          </table:table-cell>
          <table:table-cell office:value-type="float" office:value="11254768.7575" table:style-name="ce10">
            <text:p>11,254,769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2</text:p>
          </table:table-cell>
          <table:table-cell office:value-type="float" office:value="6" table:style-name="ce10">
            <text:p>6</text:p>
          </table:table-cell>
          <table:table-cell office:value-type="float" office:value="4323.2559000000001" table:style-name="ce10">
            <text:p>4,323</text:p>
          </table:table-cell>
          <table:table-cell office:value-type="float" office:value="2560" table:style-name="ce10">
            <text:p>2,560</text:p>
          </table:table-cell>
          <table:table-cell office:value-type="float" office:value="13298942.137399999" table:style-name="ce10">
            <text:p>13,298,942</text:p>
          </table:table-cell>
          <table:table-cell office:value-type="float" office:value="2566" table:style-name="ce10">
            <text:p>2,566</text:p>
          </table:table-cell>
          <table:table-cell office:value-type="float" office:value="13303265.393300001" table:style-name="ce10">
            <text:p>13,303,265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1</text:p>
          </table:table-cell>
          <table:table-cell office:value-type="float" office:value="15" table:style-name="ce10">
            <text:p>15</text:p>
          </table:table-cell>
          <table:table-cell office:value-type="float" office:value="4478.4272000000001" table:style-name="ce10">
            <text:p>4,478</text:p>
          </table:table-cell>
          <table:table-cell office:value-type="float" office:value="2696" table:style-name="ce10">
            <text:p>2,696</text:p>
          </table:table-cell>
          <table:table-cell office:value-type="float" office:value="7471794.9061000003" table:style-name="ce10">
            <text:p>7,471,795</text:p>
          </table:table-cell>
          <table:table-cell office:value-type="float" office:value="2711" table:style-name="ce10">
            <text:p>2,711</text:p>
          </table:table-cell>
          <table:table-cell office:value-type="float" office:value="7476273.3333000001" table:style-name="ce10">
            <text:p>7,476,273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20</text:p>
          </table:table-cell>
          <table:table-cell office:value-type="float" office:value="21" table:style-name="ce10">
            <text:p>21</text:p>
          </table:table-cell>
          <table:table-cell office:value-type="float" office:value="8054.2483000000002" table:style-name="ce10">
            <text:p>8,054</text:p>
          </table:table-cell>
          <table:table-cell office:value-type="float" office:value="3397" table:style-name="ce10">
            <text:p>3,397</text:p>
          </table:table-cell>
          <table:table-cell office:value-type="float" office:value="9136281.9756000005" table:style-name="ce10">
            <text:p>9,136,282</text:p>
          </table:table-cell>
          <table:table-cell office:value-type="float" office:value="3418" table:style-name="ce10">
            <text:p>3,418</text:p>
          </table:table-cell>
          <table:table-cell office:value-type="float" office:value="9144336.2238999996" table:style-name="ce10">
            <text:p>9,144,336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19</text:p>
          </table:table-cell>
          <table:table-cell office:value-type="float" office:value="20" table:style-name="ce10">
            <text:p>20</text:p>
          </table:table-cell>
          <table:table-cell office:value-type="float" office:value="38753.862000000001" table:style-name="ce10">
            <text:p>38,754</text:p>
          </table:table-cell>
          <table:table-cell office:value-type="float" office:value="4098" table:style-name="ce10">
            <text:p>4,098</text:p>
          </table:table-cell>
          <table:table-cell office:value-type="float" office:value="11157221.006100001" table:style-name="ce10">
            <text:p>11,157,221</text:p>
          </table:table-cell>
          <table:table-cell office:value-type="float" office:value="4118" table:style-name="ce10">
            <text:p>4,118</text:p>
          </table:table-cell>
          <table:table-cell office:value-type="float" office:value="11195974.868100001" table:style-name="ce10">
            <text:p>11,195,975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18</text:p>
          </table:table-cell>
          <table:table-cell office:value-type="float" office:value="31" table:style-name="ce10">
            <text:p>31</text:p>
          </table:table-cell>
          <table:table-cell office:value-type="float" office:value="11771.615400000001" table:style-name="ce10">
            <text:p>11,772</text:p>
          </table:table-cell>
          <table:table-cell office:value-type="float" office:value="3590" table:style-name="ce10">
            <text:p>3,590</text:p>
          </table:table-cell>
          <table:table-cell office:value-type="float" office:value="11428462.1942" table:style-name="ce10">
            <text:p>11,428,462</text:p>
          </table:table-cell>
          <table:table-cell office:value-type="float" office:value="3621" table:style-name="ce10">
            <text:p>3,621</text:p>
          </table:table-cell>
          <table:table-cell office:value-type="float" office:value="11440233.809599999" table:style-name="ce10">
            <text:p>11,440,234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17</text:p>
          </table:table-cell>
          <table:table-cell office:value-type="float" office:value="28" table:style-name="ce10">
            <text:p>28</text:p>
          </table:table-cell>
          <table:table-cell office:value-type="float" office:value="9400.4254999999994" table:style-name="ce10">
            <text:p>9,400</text:p>
          </table:table-cell>
          <table:table-cell office:value-type="float" office:value="3387" table:style-name="ce10">
            <text:p>3,387</text:p>
          </table:table-cell>
          <table:table-cell office:value-type="float" office:value="7503791.2275" table:style-name="ce10">
            <text:p>7,503,791</text:p>
          </table:table-cell>
          <table:table-cell office:value-type="float" office:value="3415" table:style-name="ce10">
            <text:p>3,415</text:p>
          </table:table-cell>
          <table:table-cell office:value-type="float" office:value="7513191.6529999999" table:style-name="ce10">
            <text:p>7,513,192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2016</text:p>
          </table:table-cell>
          <table:table-cell office:value-type="float" office:value="33" table:style-name="ce10">
            <text:p>33</text:p>
          </table:table-cell>
          <table:table-cell office:value-type="float" office:value="10827.21" table:style-name="ce10">
            <text:p>10,827</text:p>
          </table:table-cell>
          <table:table-cell office:value-type="float" office:value="3381" table:style-name="ce10">
            <text:p>3,381</text:p>
          </table:table-cell>
          <table:table-cell office:value-type="float" office:value="11026233.978499999" table:style-name="ce10">
            <text:p>11,026,234</text:p>
          </table:table-cell>
          <table:table-cell office:value-type="float" office:value="3414" table:style-name="ce10">
            <text:p>3,414</text:p>
          </table:table-cell>
          <table:table-cell office:value-type="float" office:value="11037061.1885" table:style-name="ce10">
            <text:p>11,037,061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1952~2015</text:p>
          </table:table-cell>
          <table:table-cell office:value-type="float" office:value="3124" table:style-name="ce10">
            <text:p>3,124</text:p>
          </table:table-cell>
          <table:table-cell office:value-type="float" office:value="4172135.7102999999" table:style-name="ce10">
            <text:p>4,172,136</text:p>
          </table:table-cell>
          <table:table-cell office:value-type="float" office:value="40377" table:style-name="ce10">
            <text:p>40,377</text:p>
          </table:table-cell>
          <table:table-cell office:value-type="float" office:value="132772552.85860001" table:style-name="ce10">
            <text:p>132,772,553</text:p>
          </table:table-cell>
          <table:table-cell office:value-type="float" office:value="43501" table:style-name="ce10">
            <text:p>43,501</text:p>
          </table:table-cell>
          <table:table-cell office:value-type="float" office:value="136944688.56889999" table:style-name="ce10">
            <text:p>136,944,689</text:p>
          </table:table-cell>
          <table:table-cell table:number-columns-repeated="16377"/>
        </table:table-row>
        <table:table-row table:style-name="ro2">
          <table:table-cell office:value-type="string" table:style-name="ce9">
            <text:p>1952~2026.07</text:p>
          </table:table-cell>
          <table:table-cell office:value-type="float" office:value="3337" table:style-name="ce10">
            <text:p>3,337</text:p>
          </table:table-cell>
          <table:table-cell office:value-type="float" office:value="4289282.7374" table:style-name="ce10">
            <text:p>4,289,283</text:p>
          </table:table-cell>
          <table:table-cell office:value-type="float" office:value="71563" table:style-name="ce10">
            <text:p>71,563</text:p>
          </table:table-cell>
          <table:table-cell office:value-type="float" office:value="248188138.01050001" table:style-name="ce10">
            <text:p>248,188,138</text:p>
          </table:table-cell>
          <table:table-cell office:value-type="float" office:value="74900" table:style-name="ce10">
            <text:p>74,900</text:p>
          </table:table-cell>
          <table:table-cell office:value-type="float" office:value="252477420.74790001" table:style-name="ce10">
            <text:p>252,477,421</text:p>
          </table:table-cell>
          <table:table-cell table:number-columns-repeated="16377"/>
        </table:table-row>
        <table:table-row table:style-name="ro3">
          <table:table-cell table:style-name="ce9"/>
          <table:table-cell table:number-columns-repeated="6" table:style-name="ce10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88">
            <text:p>註：1.( )部份為依1997年11月19日修正公布之「華僑回國投資條例」第二十條及「外國人投資條例」第十九條規定向本部提</text:p>
            <text:p><text:s text:c="6"/>出補辦案件件數及金額</text:p>
            <text:p><text:s text:c="4"/>2.與上年同期比較之增減差額及百分比不含補辦案件件數及金額。</text:p>
            <text:p><text:s text:c="4"/>3.投資件數係計算投資人初次投資之案件數，投資金額則為初次投資金額與增資金額之加總；若干地區或業別如出現投資</text:p>
            <text:p><text:s text:c="6"/>件數為零，投資金額不為零之情形，表示該期間內僅有增資案件，無初次投資案件。</text:p>
          </table:table-cell>
          <table:covered-table-cell table:number-columns-repeated="6"/>
          <table:table-cell table:number-columns-repeated="16377"/>
        </table:table-row>
        <table:table-row table:number-rows-repeated="1048536" table:style-name="ro1">
          <table:table-cell table:number-columns-repeated="16384"/>
        </table:table-row>
      </table:table>
      <table:table table:name="僑外資金實行情形" table:style-name="ta1">
        <table:table-column table:style-name="co6" table:default-cell-style-name="ce13"/>
        <table:table-column table:style-name="co7" table:number-columns-repeated="2" table:default-cell-style-name="ce15"/>
        <table:table-column table:style-name="co6" table:default-cell-style-name="ce17"/>
        <table:table-column table:style-name="co4" table:default-cell-style-name="ce13"/>
        <table:table-column table:style-name="co5" table:number-columns-repeated="16379" table:default-cell-style-name="ce13"/>
        <table:table-row table:style-name="ro5">
          <table:table-cell office:value-type="string" table:number-columns-spanned="4" table:number-rows-spanned="1" table:style-name="ce92">
            <text:p>表(1A) <text:s text:c="3"/>近10年華僑及外國人投資資金實行情形統計表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5">
          <table:table-cell office:value-type="string" table:number-columns-spanned="4" table:number-rows-spanned="1" table:style-name="ce95">
            <text:p>金額單位：美金千元</text:p>
          </table:table-cell>
          <table:covered-table-cell table:number-columns-repeated="3"/>
          <table:table-cell table:number-columns-repeated="16380"/>
        </table:table-row>
        <table:table-row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5">
          <table:table-cell office:value-type="string" table:style-name="ce14">
            <text:p>年度</text:p>
          </table:table-cell>
          <table:table-cell office:value-type="string" table:style-name="ce16">
            <text:p>核准金額</text:p>
          </table:table-cell>
          <table:table-cell office:value-type="string" table:style-name="ce16">
            <text:p>實行金額</text:p>
          </table:table-cell>
          <table:table-cell office:value-type="string" table:style-name="ce18">
            <text:p>實行比率</text:p>
          </table:table-cell>
          <table:table-cell table:number-columns-repeated="16380"/>
        </table:table-row>
        <table:table-row table:style-name="ro5">
          <table:table-cell office:value-type="string" table:style-name="ce14">
            <text:p>2026 01-07</text:p>
          </table:table-cell>
          <table:table-cell office:value-type="float" office:value="13916690.18" table:style-name="ce15">
            <text:p>13,916,690</text:p>
          </table:table-cell>
          <table:table-cell office:value-type="float" office:value="11071507" table:style-name="ce15">
            <text:p>11,071,507</text:p>
          </table:table-cell>
          <table:table-cell office:value-type="percentage" office:value="0.79555604506530742" table:style-name="ce17">
            <text:p>79.56%</text:p>
          </table:table-cell>
          <table:table-cell table:number-columns-repeated="16380"/>
        </table:table-row>
        <table:table-row table:style-name="ro5">
          <table:table-cell office:value-type="float" office:value="2025" table:style-name="ce14">
            <text:p>2025</text:p>
          </table:table-cell>
          <table:table-cell office:value-type="float" office:value="11392819.0221" table:style-name="ce15">
            <text:p>11,392,819</text:p>
          </table:table-cell>
          <table:table-cell office:value-type="float" office:value="9824274" table:style-name="ce15">
            <text:p>9,824,274</text:p>
          </table:table-cell>
          <table:table-cell office:value-type="percentage" office:value="0.86232160635069277" table:style-name="ce17">
            <text:p>86.23%</text:p>
          </table:table-cell>
          <table:table-cell table:number-columns-repeated="16380"/>
        </table:table-row>
        <table:table-row table:style-name="ro5">
          <table:table-cell office:value-type="float" office:value="2024" table:style-name="ce14">
            <text:p>2024</text:p>
          </table:table-cell>
          <table:table-cell office:value-type="float" office:value="7858117.7496999996" table:style-name="ce15">
            <text:p>7,858,118</text:p>
          </table:table-cell>
          <table:table-cell office:value-type="float" office:value="5625018" table:style-name="ce15">
            <text:p>5,625,018</text:p>
          </table:table-cell>
          <table:table-cell office:value-type="percentage" office:value="0.71582256453394921" table:style-name="ce17">
            <text:p>71.58%</text:p>
          </table:table-cell>
          <table:table-cell table:number-columns-repeated="16380"/>
        </table:table-row>
        <table:table-row table:style-name="ro5">
          <table:table-cell office:value-type="float" office:value="2023" table:style-name="ce14">
            <text:p>2023</text:p>
          </table:table-cell>
          <table:table-cell office:value-type="float" office:value="11254768.7575" table:style-name="ce15">
            <text:p>11,254,769</text:p>
          </table:table-cell>
          <table:table-cell office:value-type="float" office:value="11066413.8211" table:style-name="ce15">
            <text:p>11,066,414</text:p>
          </table:table-cell>
          <table:table-cell office:value-type="percentage" office:value="0.98326443301871636" table:style-name="ce17">
            <text:p>98.33%</text:p>
          </table:table-cell>
          <table:table-cell table:number-columns-repeated="16380"/>
        </table:table-row>
        <table:table-row table:style-name="ro5">
          <table:table-cell office:value-type="float" office:value="2022" table:style-name="ce14">
            <text:p>2022</text:p>
          </table:table-cell>
          <table:table-cell office:value-type="float" office:value="13303265.393300001" table:style-name="ce15">
            <text:p>13,303,265</text:p>
          </table:table-cell>
          <table:table-cell office:value-type="float" office:value="10793661.656500001" table:style-name="ce15">
            <text:p>10,793,662</text:p>
          </table:table-cell>
          <table:table-cell office:value-type="percentage" office:value="0.81135430568318023" table:style-name="ce17">
            <text:p>81.14%</text:p>
          </table:table-cell>
          <table:table-cell table:number-columns-repeated="16380"/>
        </table:table-row>
        <table:table-row table:style-name="ro5">
          <table:table-cell office:value-type="float" office:value="2021" table:style-name="ce14">
            <text:p>2021</text:p>
          </table:table-cell>
          <table:table-cell office:value-type="float" office:value="7476273.3333000001" table:style-name="ce15">
            <text:p>7,476,273</text:p>
          </table:table-cell>
          <table:table-cell office:value-type="float" office:value="5994806.1863000002" table:style-name="ce15">
            <text:p>5,994,806</text:p>
          </table:table-cell>
          <table:table-cell office:value-type="percentage" office:value="0.80184417008920594" table:style-name="ce17">
            <text:p>80.18%</text:p>
          </table:table-cell>
          <table:table-cell table:number-columns-repeated="16380"/>
        </table:table-row>
        <table:table-row table:style-name="ro5">
          <table:table-cell office:value-type="float" office:value="2020" table:style-name="ce14">
            <text:p>2020</text:p>
          </table:table-cell>
          <table:table-cell office:value-type="float" office:value="9144336.2238999996" table:style-name="ce15">
            <text:p>9,144,336</text:p>
          </table:table-cell>
          <table:table-cell office:value-type="float" office:value="9144336.2238999996" table:style-name="ce15">
            <text:p>9,144,336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9" table:style-name="ce14">
            <text:p>2019</text:p>
          </table:table-cell>
          <table:table-cell office:value-type="float" office:value="11195974.868100001" table:style-name="ce15">
            <text:p>11,195,975</text:p>
          </table:table-cell>
          <table:table-cell office:value-type="float" office:value="11195974.868100001" table:style-name="ce15">
            <text:p>11,195,975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8" table:style-name="ce14">
            <text:p>2018</text:p>
          </table:table-cell>
          <table:table-cell office:value-type="float" office:value="11440233.809599999" table:style-name="ce15">
            <text:p>11,440,234</text:p>
          </table:table-cell>
          <table:table-cell office:value-type="float" office:value="11440233.809599999" table:style-name="ce15">
            <text:p>11,440,234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7" table:style-name="ce14">
            <text:p>2017</text:p>
          </table:table-cell>
          <table:table-cell office:value-type="float" office:value="7513191.6529999999" table:style-name="ce15">
            <text:p>7,513,192</text:p>
          </table:table-cell>
          <table:table-cell office:value-type="float" office:value="6167411.6539000003" table:style-name="ce15">
            <text:p>6,167,412</text:p>
          </table:table-cell>
          <table:table-cell office:value-type="percentage" office:value="0.82087772264366066" table:style-name="ce17">
            <text:p>82.09%</text:p>
          </table:table-cell>
          <table:table-cell table:number-columns-repeated="16380"/>
        </table:table-row>
        <table:table-row table:style-name="ro5">
          <table:table-cell office:value-type="float" office:value="2016" table:style-name="ce14">
            <text:p>2016</text:p>
          </table:table-cell>
          <table:table-cell office:value-type="float" office:value="11037061.1885" table:style-name="ce15">
            <text:p>11,037,061</text:p>
          </table:table-cell>
          <table:table-cell office:value-type="float" office:value="10468937.875600001" table:style-name="ce15">
            <text:p>10,468,938</text:p>
          </table:table-cell>
          <table:table-cell office:value-type="percentage" office:value="0.94852585274312406" table:style-name="ce17">
            <text:p>94.85%</text:p>
          </table:table-cell>
          <table:table-cell table:number-columns-repeated="16380"/>
        </table:table-row>
        <table:table-row table:style-name="ro5">
          <table:table-cell office:value-type="float" office:value="2015" table:style-name="ce14">
            <text:p>2015</text:p>
          </table:table-cell>
          <table:table-cell office:value-type="float" office:value="4796846.8030000003" table:style-name="ce15">
            <text:p>4,796,847</text:p>
          </table:table-cell>
          <table:table-cell office:value-type="float" office:value="4777290.0860000001" table:style-name="ce15">
            <text:p>4,777,290</text:p>
          </table:table-cell>
          <table:table-cell office:value-type="percentage" office:value="0.99592300571538595" table:style-name="ce17">
            <text:p>99.59%</text:p>
          </table:table-cell>
          <table:table-cell table:number-columns-repeated="16380"/>
        </table:table-row>
        <table:table-row table:style-name="ro5">
          <table:table-cell office:value-type="float" office:value="2014" table:style-name="ce14">
            <text:p>2014</text:p>
          </table:table-cell>
          <table:table-cell office:value-type="float" office:value="5770024.1629999997" table:style-name="ce15">
            <text:p>5,770,024</text:p>
          </table:table-cell>
          <table:table-cell office:value-type="float" office:value="5447700.2116" table:style-name="ce15">
            <text:p>5,447,700</text:p>
          </table:table-cell>
          <table:table-cell office:value-type="percentage" office:value="0.94413819729440884" table:style-name="ce17">
            <text:p>94.41%</text:p>
          </table:table-cell>
          <table:table-cell table:number-columns-repeated="16380"/>
        </table:table-row>
        <table:table-row table:style-name="ro5">
          <table:table-cell office:value-type="float" office:value="2013" table:style-name="ce14">
            <text:p>2013</text:p>
          </table:table-cell>
          <table:table-cell office:value-type="float" office:value="4933451.1039000005" table:style-name="ce15">
            <text:p>4,933,451</text:p>
          </table:table-cell>
          <table:table-cell office:value-type="float" office:value="4801415" table:style-name="ce15">
            <text:p>4,801,415</text:p>
          </table:table-cell>
          <table:table-cell office:value-type="percentage" office:value="0.97323656379291512" table:style-name="ce17">
            <text:p>97.32%</text:p>
          </table:table-cell>
          <table:table-cell table:number-columns-repeated="16380"/>
        </table:table-row>
        <table:table-row table:style-name="ro5">
          <table:table-cell office:value-type="float" office:value="2012" table:style-name="ce14">
            <text:p>2012</text:p>
          </table:table-cell>
          <table:table-cell office:value-type="float" office:value="5558981.4592000004" table:style-name="ce15">
            <text:p>5,558,981</text:p>
          </table:table-cell>
          <table:table-cell office:value-type="float" office:value="5325035" table:style-name="ce15">
            <text:p>5,325,035</text:p>
          </table:table-cell>
          <table:table-cell office:value-type="percentage" office:value="0.95791558922852249" table:style-name="ce17">
            <text:p>95.79%</text:p>
          </table:table-cell>
          <table:table-cell table:number-columns-repeated="16380"/>
        </table:table-row>
        <table:table-row table:style-name="ro5">
          <table:table-cell office:value-type="float" office:value="2011" table:style-name="ce14">
            <text:p>2011</text:p>
          </table:table-cell>
          <table:table-cell office:value-type="float" office:value="4955434.7604999999" table:style-name="ce15">
            <text:p>4,955,435</text:p>
          </table:table-cell>
          <table:table-cell office:value-type="float" office:value="4574743.5746999998" table:style-name="ce15">
            <text:p>4,574,744</text:p>
          </table:table-cell>
          <table:table-cell office:value-type="percentage" office:value="0.92317703608278601" table:style-name="ce17">
            <text:p>92.32%</text:p>
          </table:table-cell>
          <table:table-cell table:number-columns-repeated="16380"/>
        </table:table-row>
        <table:table-row table:style-name="ro5">
          <table:table-cell office:value-type="float" office:value="2010" table:style-name="ce14">
            <text:p>2010</text:p>
          </table:table-cell>
          <table:table-cell office:value-type="float" office:value="3811565.4086000002" table:style-name="ce15">
            <text:p>3,811,565</text:p>
          </table:table-cell>
          <table:table-cell office:value-type="float" office:value="3417330.0139000001" table:style-name="ce15">
            <text:p>3,417,330</text:p>
          </table:table-cell>
          <table:table-cell office:value-type="percentage" office:value="0.89656863980072588" table:style-name="ce17">
            <text:p>89.66%</text:p>
          </table:table-cell>
          <table:table-cell table:number-columns-repeated="16380"/>
        </table:table-row>
        <table:table-row table:style-name="ro5">
          <table:table-cell office:value-type="float" office:value="2009" table:style-name="ce14">
            <text:p>2009</text:p>
          </table:table-cell>
          <table:table-cell office:value-type="float" office:value="4797891.2189999996" table:style-name="ce15">
            <text:p>4,797,891</text:p>
          </table:table-cell>
          <table:table-cell office:value-type="float" office:value="4797891.2189999996" table:style-name="ce15">
            <text:p>4,797,891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08" table:style-name="ce14">
            <text:p>2008</text:p>
          </table:table-cell>
          <table:table-cell office:value-type="float" office:value="8237114.4713000003" table:style-name="ce15">
            <text:p>8,237,114</text:p>
          </table:table-cell>
          <table:table-cell office:value-type="float" office:value="7094224" table:style-name="ce15">
            <text:p>7,094,224</text:p>
          </table:table-cell>
          <table:table-cell office:value-type="percentage" office:value="0.86125111223328354" table:style-name="ce17">
            <text:p>86.13%</text:p>
          </table:table-cell>
          <table:table-cell table:number-columns-repeated="16380"/>
        </table:table-row>
        <table:table-row table:style-name="ro5">
          <table:table-cell office:value-type="float" office:value="2007" table:style-name="ce14">
            <text:p>2007</text:p>
          </table:table-cell>
          <table:table-cell office:value-type="float" office:value="15361172.624600001" table:style-name="ce15">
            <text:p>15,361,173</text:p>
          </table:table-cell>
          <table:table-cell office:value-type="float" office:value="13951042" table:style-name="ce15">
            <text:p>13,951,042</text:p>
          </table:table-cell>
          <table:table-cell office:value-type="percentage" office:value="0.90820162893412459" table:style-name="ce17">
            <text:p>90.82%</text:p>
          </table:table-cell>
          <table:table-cell table:number-columns-repeated="16380"/>
        </table:table-row>
        <table:table-row table:style-name="ro5">
          <table:table-cell office:value-type="float" office:value="2006" table:style-name="ce14">
            <text:p>2006</text:p>
          </table:table-cell>
          <table:table-cell office:value-type="float" office:value="13969247.047599999" table:style-name="ce15">
            <text:p>13,969,247</text:p>
          </table:table-cell>
          <table:table-cell office:value-type="float" office:value="12160394" table:style-name="ce15">
            <text:p>12,160,394</text:p>
          </table:table-cell>
          <table:table-cell office:value-type="percentage" office:value="0.87051177193471063" table:style-name="ce17">
            <text:p>87.05%</text:p>
          </table:table-cell>
          <table:table-cell table:number-columns-repeated="16380"/>
        </table:table-row>
        <table:table-row table:style-name="ro5">
          <table:table-cell office:value-type="float" office:value="2005" table:style-name="ce14">
            <text:p>2005</text:p>
          </table:table-cell>
          <table:table-cell office:value-type="float" office:value="4228067.8859999999" table:style-name="ce15">
            <text:p>4,228,068</text:p>
          </table:table-cell>
          <table:table-cell office:value-type="float" office:value="3855730" table:style-name="ce15">
            <text:p>3,855,730</text:p>
          </table:table-cell>
          <table:table-cell office:value-type="percentage" office:value="0.91193663487928212" table:style-name="ce17">
            <text:p>91.19%</text:p>
          </table:table-cell>
          <table:table-cell table:number-columns-repeated="16380"/>
        </table:table-row>
        <table:table-row table:style-name="ro5">
          <table:table-cell office:value-type="float" office:value="2004" table:style-name="ce14">
            <text:p>2004</text:p>
          </table:table-cell>
          <table:table-cell office:value-type="float" office:value="3952147.8775999998" table:style-name="ce15">
            <text:p>3,952,148</text:p>
          </table:table-cell>
          <table:table-cell office:value-type="float" office:value="3294489" table:style-name="ce15">
            <text:p>3,294,489</text:p>
          </table:table-cell>
          <table:table-cell office:value-type="percentage" office:value="0.8335945673168047" table:style-name="ce17">
            <text:p>83.36%</text:p>
          </table:table-cell>
          <table:table-cell table:number-columns-repeated="16380"/>
        </table:table-row>
        <table:table-row table:style-name="ro5">
          <table:table-cell office:value-type="float" office:value="2003" table:style-name="ce14">
            <text:p>2003</text:p>
          </table:table-cell>
          <table:table-cell office:value-type="float" office:value="3575673.7163999998" table:style-name="ce15">
            <text:p>3,575,674</text:p>
          </table:table-cell>
          <table:table-cell office:value-type="float" office:value="3575673.7163999998" table:style-name="ce15">
            <text:p>3,575,674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02" table:style-name="ce14">
            <text:p>2002</text:p>
          </table:table-cell>
          <table:table-cell office:value-type="float" office:value="3271749.1233000001" table:style-name="ce15">
            <text:p>3,271,749</text:p>
          </table:table-cell>
          <table:table-cell office:value-type="float" office:value="2112869" table:style-name="ce15">
            <text:p>2,112,869</text:p>
          </table:table-cell>
          <table:table-cell office:value-type="percentage" office:value="0.64579187473545863" table:style-name="ce17">
            <text:p>64.58%</text:p>
          </table:table-cell>
          <table:table-cell table:number-columns-repeated="16380"/>
        </table:table-row>
        <table:table-row table:style-name="ro5">
          <table:table-cell office:value-type="float" office:value="2001" table:style-name="ce14">
            <text:p>2001</text:p>
          </table:table-cell>
          <table:table-cell office:value-type="float" office:value="5128517.8849999998" table:style-name="ce15">
            <text:p>5,128,518</text:p>
          </table:table-cell>
          <table:table-cell office:value-type="float" office:value="3640859" table:style-name="ce15">
            <text:p>3,640,859</text:p>
          </table:table-cell>
          <table:table-cell office:value-type="percentage" office:value="0.70992420844409321" table:style-name="ce17">
            <text:p>70.99%</text:p>
          </table:table-cell>
          <table:table-cell table:number-columns-repeated="16380"/>
        </table:table-row>
        <table:table-row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6">
          <table:table-cell office:value-type="string" table:number-columns-spanned="4" table:number-rows-spanned="1" table:style-name="ce98">
            <text:p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3"/>
          <table:table-cell table:number-columns-repeated="16380"/>
        </table:table-row>
        <table:table-row table:number-rows-repeated="1048542" table:style-name="ro7">
          <table:table-cell table:number-columns-repeated="16384"/>
        </table:table-row>
      </table:table>
      <table:table table:name="核准陸資來臺投資統計總表" table:style-name="ta2">
        <table:table-column table:style-name="co8" table:default-cell-style-name="ce2"/>
        <table:table-column table:style-name="co2" table:default-cell-style-name="ce4"/>
        <table:table-column table:style-name="co3" table:default-cell-style-name="ce4"/>
        <table:table-column table:style-name="co9" table:default-cell-style-name="ce2"/>
        <table:table-column table:style-name="co10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4" table:default-cell-style-name="ce2"/>
        <table:table-column table:style-name="co5" table:number-columns-repeated="16375" table:default-cell-style-name="ce2"/>
        <table:table-row table:style-name="ro1">
          <table:table-cell office:value-type="string" table:style-name="ce2">
            <text:p>表 (1B)</text:p>
          </table:table-cell>
          <table:table-cell office:value-type="string" table:number-columns-spanned="7" table:number-rows-spanned="1" table:style-name="ce101">
            <text:p>核准陸資來臺投資統計總表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2">
            <text:p>TABLE (1B)</text:p>
          </table:table-cell>
          <table:table-cell office:value-type="string" table:number-columns-spanned="7" table:number-rows-spanned="1" table:style-name="ce101">
            <text:p>STATISTICS ON INVESTMENT PERMIT TO THE PEOPLE OF MAINLAND AREA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7" table:number-rows-spanned="1" table:style-name="ce105">
            <text:p>金額單位（unit）：美金千元（US$1,000）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 office:value-type="string" table:style-name="ce3">
            <text:p>項 <text:s text:c="3"/>目</text:p>
          </table:table-cell>
          <table:table-cell office:value-type="string" table:number-columns-spanned="2" table:number-rows-spanned="1" table:style-name="ce101">
            <text:p>陸 資 來 臺 投 資</text:p>
          </table:table-cell>
          <table:covered-table-cell/>
          <table:table-cell table:number-columns-repeated="5" table:style-name="ce3"/>
          <table:table-cell table:number-columns-repeated="16376"/>
        </table:table-row>
        <table:table-row table:style-name="ro8">
          <table:table-cell office:value-type="string" table:style-name="ce7">
            <text:p>Item</text:p>
          </table:table-cell>
          <table:table-cell office:value-type="string" table:number-columns-spanned="2" table:number-rows-spanned="1" table:style-name="ce107">
            <text:p>INVESTMENT PERMIT TO<text:s/></text:p>
            <text:p>THE PEOPLE OF MAINLAND AREA</text:p>
          </table:table-cell>
          <table:covered-table-cell/>
          <table:table-cell table:number-columns-repeated="5" table:style-name="ce7"/>
          <table:table-cell table:number-columns-repeated="16376" table:style-name="ce6"/>
        </table:table-row>
        <table:table-row table:style-name="ro1">
          <table:table-cell office:value-type="string" table:style-name="ce3">
            <text:p>==============</text:p>
          </table:table-cell>
          <table:table-cell office:value-type="string" table:number-columns-spanned="2" table:number-rows-spanned="1" table:style-name="ce101">
            <text:p>============================</text:p>
          </table:table-cell>
          <table:covered-table-cell/>
          <table:table-cell table:number-columns-repeated="5" table:style-name="ce3"/>
          <table:table-cell table:number-columns-repeated="16376"/>
        </table:table-row>
        <table:table-row table:style-name="ro1">
          <table:table-cell office:value-type="string" table:style-name="ce3">
            <text:p>年 <text:s text:c="3"/>度</text:p>
          </table:table-cell>
          <table:table-cell office:value-type="string" table:style-name="ce19">
            <text:p>件 <text:s text:c="3"/>數</text:p>
          </table:table-cell>
          <table:table-cell office:value-type="string" table:style-name="ce19">
            <text:p>金 <text:s text:c="3"/>額</text:p>
          </table:table-cell>
          <table:table-cell table:number-columns-repeated="5" table:style-name="ce3"/>
          <table:table-cell table:number-columns-repeated="16376"/>
        </table:table-row>
        <table:table-row table:style-name="ro1">
          <table:table-cell office:value-type="string" table:style-name="ce3">
            <text:p>Year</text:p>
          </table:table-cell>
          <table:table-cell office:value-type="string" table:style-name="ce19">
            <text:p>Case</text:p>
          </table:table-cell>
          <table:table-cell office:value-type="string" table:style-name="ce19">
            <text:p>Amount</text:p>
          </table:table-cell>
          <table:table-cell table:number-columns-repeated="5" table:style-name="ce3"/>
          <table:table-cell table:number-columns-repeated="16376"/>
        </table:table-row>
        <table:table-row table:style-name="ro1">
          <table:table-cell office:value-type="string" table:style-name="ce2">
            <text:p>2026 01~07</text:p>
          </table:table-cell>
          <table:table-cell office:value-type="float" office:value="12" table:style-name="ce4">
            <text:p>12</text:p>
          </table:table-cell>
          <table:table-cell office:value-type="float" office:value="4067.2404999999999" table:style-name="ce4">
            <text:p>4,067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2</text:p>
          </table:table-cell>
          <table:table-cell office:value-type="float" office:value="2" table:style-name="ce4">
            <text:p>2</text:p>
          </table:table-cell>
          <table:table-cell office:value-type="float" office:value="98.381500000000003" table:style-name="ce4">
            <text:p>98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3</text:p>
          </table:table-cell>
          <table:table-cell office:value-type="float" office:value="1" table:style-name="ce4">
            <text:p>1</text:p>
          </table:table-cell>
          <table:table-cell office:value-type="float" office:value="0.31390000000000001" table:style-name="ce21">
            <text:p>0.31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4</text:p>
          </table:table-cell>
          <table:table-cell office:value-type="float" office:value="3" table:style-name="ce4">
            <text:p>3</text:p>
          </table:table-cell>
          <table:table-cell office:value-type="float" office:value="999.58939999999996" table:style-name="ce4">
            <text:p>1,000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5</text:p>
          </table:table-cell>
          <table:table-cell office:value-type="float" office:value="2" table:style-name="ce4">
            <text:p>2</text:p>
          </table:table-cell>
          <table:table-cell office:value-type="float" office:value="32.545999999999999" table:style-name="ce4">
            <text:p>33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6</text:p>
          </table:table-cell>
          <table:table-cell office:value-type="float" office:value="1" table:style-name="ce4">
            <text:p>1</text:p>
          </table:table-cell>
          <table:table-cell office:value-type="float" office:value="324.18239999999997" table:style-name="ce4">
            <text:p>324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0">
            <text:p>07</text:p>
          </table:table-cell>
          <table:table-cell office:value-type="float" office:value="3" table:style-name="ce4">
            <text:p>3</text:p>
          </table:table-cell>
          <table:table-cell office:value-type="float" office:value="2612.2273" table:style-name="ce4">
            <text:p>2,612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25 01~07</text:p>
          </table:table-cell>
          <table:table-cell office:value-type="float" office:value="13" table:style-name="ce4">
            <text:p>13</text:p>
          </table:table-cell>
          <table:table-cell office:value-type="float" office:value="100862.7436" table:style-name="ce4">
            <text:p>100,863</text:p>
          </table:table-cell>
          <table:table-cell table:number-columns-repeated="16381"/>
        </table:table-row>
        <table:table-row table:style-name="ro1">
          <table:table-cell office:value-type="string" table:style-name="ce20">
            <text:p>07</text:p>
          </table:table-cell>
          <table:table-cell office:value-type="float" office:value="2" table:style-name="ce4">
            <text:p>2</text:p>
          </table:table-cell>
          <table:table-cell office:value-type="float" office:value="119.0244" table:style-name="ce4">
            <text:p>119</text:p>
          </table:table-cell>
          <table:table-cell table:number-columns-repeated="16381"/>
        </table:table-row>
        <table:table-row table:style-name="ro1">
          <table:table-cell office:value-type="string" table:style-name="ce20">
            <text:p>08</text:p>
          </table:table-cell>
          <table:table-cell office:value-type="float" office:value="1" table:style-name="ce4">
            <text:p>1</text:p>
          </table:table-cell>
          <table:table-cell office:value-type="float" office:value="662.71249999999998" table:style-name="ce4">
            <text:p>663</text:p>
          </table:table-cell>
          <table:table-cell table:number-columns-repeated="16381"/>
        </table:table-row>
        <table:table-row table:style-name="ro1">
          <table:table-cell office:value-type="string" table:style-name="ce20">
            <text:p>09</text:p>
          </table:table-cell>
          <table:table-cell office:value-type="float" office:value="0" table:style-name="ce4">
            <text:p>0</text:p>
          </table:table-cell>
          <table:table-cell office:value-type="float" office:value="78.973299999999995" table:style-name="ce4">
            <text:p>79</text:p>
          </table:table-cell>
          <table:table-cell table:number-columns-repeated="16381"/>
        </table:table-row>
        <table:table-row table:style-name="ro1">
          <table:table-cell office:value-type="string" table:style-name="ce20">
            <text:p>10</text:p>
          </table:table-cell>
          <table:table-cell office:value-type="float" office:value="2" table:style-name="ce4">
            <text:p>2</text:p>
          </table:table-cell>
          <table:table-cell office:value-type="float" office:value="665.90989999999999" table:style-name="ce4">
            <text:p>666</text:p>
          </table:table-cell>
          <table:table-cell table:number-columns-repeated="16381"/>
        </table:table-row>
        <table:table-row table:style-name="ro1">
          <table:table-cell office:value-type="string" table:style-name="ce20">
            <text:p>11</text:p>
          </table:table-cell>
          <table:table-cell office:value-type="float" office:value="1" table:style-name="ce4">
            <text:p>1</text:p>
          </table:table-cell>
          <table:table-cell office:value-type="float" office:value="224.57490000000001" table:style-name="ce4">
            <text:p>225</text:p>
          </table:table-cell>
          <table:table-cell table:number-columns-repeated="16381"/>
        </table:table-row>
        <table:table-row table:style-name="ro1">
          <table:table-cell office:value-type="string" table:style-name="ce20">
            <text:p>12</text:p>
          </table:table-cell>
          <table:table-cell office:value-type="float" office:value="2" table:style-name="ce4">
            <text:p>2</text:p>
          </table:table-cell>
          <table:table-cell office:value-type="float" office:value="244.65620000000001" table:style-name="ce4">
            <text:p>245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較上年同期增減差額</text:p>
          </table:table-cell>
          <table:table-cell office:value-type="float" office:value="-1" table:style-name="ce4">
            <text:p>-1</text:p>
          </table:table-cell>
          <table:table-cell office:value-type="float" office:value="-96795.503100000002" table:style-name="ce4">
            <text:p>-96,796</text:p>
          </table:table-cell>
          <table:table-cell table:number-columns-repeated="16381"/>
        </table:table-row>
        <table:table-row table:style-name="ro1">
          <table:table-cell office:value-type="string" table:style-name="ce21">
            <text:p>較上年同期增減百分比</text:p>
          </table:table-cell>
          <table:table-cell office:value-type="float" office:value="-7.6923076923076925" table:style-name="ce21">
            <text:p>-7.69</text:p>
          </table:table-cell>
          <table:table-cell office:value-type="float" office:value="-95.967549211104341" table:style-name="ce21">
            <text:p>-95.97</text:p>
          </table:table-cell>
          <table:table-cell table:number-columns-repeated="16381" table:style-name="ce21"/>
        </table:table-row>
        <table:table-row table:style-name="ro1">
          <table:table-cell office:value-type="string" table:style-name="ce2">
            <text:p>2009~2025</text:p>
          </table:table-cell>
          <table:table-cell office:value-type="float" office:value="1641" table:style-name="ce4">
            <text:p>1,641</text:p>
          </table:table-cell>
          <table:table-cell office:value-type="float" office:value="2995907.9792999998" table:style-name="ce4">
            <text:p>2,995,908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5</text:p>
          </table:table-cell>
          <table:table-cell office:value-type="float" office:value="19" table:style-name="ce4">
            <text:p>19</text:p>
          </table:table-cell>
          <table:table-cell office:value-type="float" office:value="102739.5704" table:style-name="ce4">
            <text:p>102,740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4</text:p>
          </table:table-cell>
          <table:table-cell office:value-type="float" office:value="36" table:style-name="ce4">
            <text:p>36</text:p>
          </table:table-cell>
          <table:table-cell office:value-type="float" office:value="297222.72820000001" table:style-name="ce4">
            <text:p>297,223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3</text:p>
          </table:table-cell>
          <table:table-cell office:value-type="float" office:value="30" table:style-name="ce4">
            <text:p>30</text:p>
          </table:table-cell>
          <table:table-cell office:value-type="float" office:value="29691.262500000001" table:style-name="ce4">
            <text:p>29,691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2</text:p>
          </table:table-cell>
          <table:table-cell office:value-type="float" office:value="46" table:style-name="ce4">
            <text:p>46</text:p>
          </table:table-cell>
          <table:table-cell office:value-type="float" office:value="38729.053200000002" table:style-name="ce4">
            <text:p>38,729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1</text:p>
          </table:table-cell>
          <table:table-cell office:value-type="float" office:value="49" table:style-name="ce4">
            <text:p>49</text:p>
          </table:table-cell>
          <table:table-cell office:value-type="float" office:value="116242.891" table:style-name="ce4">
            <text:p>116,243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20</text:p>
          </table:table-cell>
          <table:table-cell office:value-type="float" office:value="90" table:style-name="ce4">
            <text:p>90</text:p>
          </table:table-cell>
          <table:table-cell office:value-type="float" office:value="126311" table:style-name="ce4">
            <text:p>126,311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2019</text:p>
          </table:table-cell>
          <table:table-cell office:value-type="float" office:value="143" table:style-name="ce4">
            <text:p>143</text:p>
          </table:table-cell>
          <table:table-cell office:value-type="float" office:value="97180" table:style-name="ce4">
            <text:p>97,180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8</text:p>
          </table:table-cell>
          <table:table-cell office:value-type="float" office:value="141" table:style-name="ce4">
            <text:p>141</text:p>
          </table:table-cell>
          <table:table-cell office:value-type="float" office:value="231242.3" table:style-name="ce4">
            <text:p>231,242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7</text:p>
          </table:table-cell>
          <table:table-cell office:value-type="float" office:value="140" table:style-name="ce4">
            <text:p>140</text:p>
          </table:table-cell>
          <table:table-cell office:value-type="float" office:value="265705" table:style-name="ce4">
            <text:p>265,705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6</text:p>
          </table:table-cell>
          <table:table-cell office:value-type="float" office:value="158" table:style-name="ce4">
            <text:p>158</text:p>
          </table:table-cell>
          <table:table-cell office:value-type="float" office:value="247628" table:style-name="ce4">
            <text:p>247,628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5</text:p>
          </table:table-cell>
          <table:table-cell office:value-type="float" office:value="170" table:style-name="ce4">
            <text:p>170</text:p>
          </table:table-cell>
          <table:table-cell office:value-type="float" office:value="244067" table:style-name="ce4">
            <text:p>244,067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4</text:p>
          </table:table-cell>
          <table:table-cell office:value-type="float" office:value="136" table:style-name="ce4">
            <text:p>136</text:p>
          </table:table-cell>
          <table:table-cell office:value-type="float" office:value="334631" table:style-name="ce4">
            <text:p>334,631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3</text:p>
          </table:table-cell>
          <table:table-cell office:value-type="float" office:value="138" table:style-name="ce4">
            <text:p>138</text:p>
          </table:table-cell>
          <table:table-cell office:value-type="float" office:value="349479" table:style-name="ce4">
            <text:p>349,479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2</text:p>
          </table:table-cell>
          <table:table-cell office:value-type="float" office:value="138" table:style-name="ce4">
            <text:p>138</text:p>
          </table:table-cell>
          <table:table-cell office:value-type="float" office:value="331583.22930000001" table:style-name="ce4">
            <text:p>331,583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1</text:p>
          </table:table-cell>
          <table:table-cell office:value-type="float" office:value="105" table:style-name="ce4">
            <text:p>105</text:p>
          </table:table-cell>
          <table:table-cell office:value-type="float" office:value="51625.315799999997" table:style-name="ce4">
            <text:p>51,625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10</text:p>
          </table:table-cell>
          <table:table-cell office:value-type="float" office:value="79" table:style-name="ce4">
            <text:p>79</text:p>
          </table:table-cell>
          <table:table-cell office:value-type="float" office:value="94343.436700000006" table:style-name="ce4">
            <text:p>94,343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09</text:p>
          </table:table-cell>
          <table:table-cell office:value-type="float" office:value="23" table:style-name="ce4">
            <text:p>23</text:p>
          </table:table-cell>
          <table:table-cell office:value-type="float" office:value="37487.192199999998" table:style-name="ce4">
            <text:p>37,487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2">
            <text:p>2009~2026.07</text:p>
          </table:table-cell>
          <table:table-cell office:value-type="float" office:value="1653" table:style-name="ce4">
            <text:p>1,653</text:p>
          </table:table-cell>
          <table:table-cell office:value-type="float" office:value="2999975.2198000001" table:style-name="ce4">
            <text:p>2,999,975</text:p>
          </table:table-cell>
          <table:table-cell table:number-columns-repeated="16381" table:style-name="ce2"/>
        </table:table-row>
        <table:table-row table:style-name="ro1">
          <table:table-cell table:number-columns-repeated="16384"/>
        </table:table-row>
        <table:table-row table:style-name="ro8">
          <table:table-cell office:value-type="string" table:number-columns-spanned="8" table:number-rows-spanned="1" table:style-name="ce102">
            <text:p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7"/>
          <table:table-cell table:number-columns-repeated="16376"/>
        </table:table-row>
        <table:table-row table:number-rows-repeated="1048530" table:style-name="ro1">
          <table:table-cell table:number-columns-repeated="16384"/>
        </table:table-row>
      </table:table>
      <table:table table:name="對外總表" table:style-name="ta1">
        <table:table-column table:style-name="co1" table:default-cell-style-name="ce5"/>
        <table:table-column table:style-name="co2" table:default-cell-style-name="ce6"/>
        <table:table-column table:style-name="co12" table:default-cell-style-name="ce6"/>
        <table:table-column table:style-name="co2" table:default-cell-style-name="ce6"/>
        <table:table-column table:style-name="co12" table:default-cell-style-name="ce6"/>
        <table:table-column table:style-name="co2" table:default-cell-style-name="ce6"/>
        <table:table-column table:style-name="co12" table:default-cell-style-name="ce6"/>
        <table:table-column table:style-name="co4" table:default-cell-style-name="ce6"/>
        <table:table-column table:style-name="co5" table:number-columns-repeated="16376" table:default-cell-style-name="ce6"/>
        <table:table-row table:style-name="ro1">
          <table:table-cell office:value-type="string" table:style-name="ce5">
            <text:p>表 (2)</text:p>
          </table:table-cell>
          <table:table-cell office:value-type="string" table:number-columns-spanned="6" table:number-rows-spanned="1" table:style-name="ce89">
            <text:p>核備對外投資統計總表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style-name="ce5">
            <text:p>TABLE (2)</text:p>
          </table:table-cell>
          <table:table-cell office:value-type="string" table:number-columns-spanned="6" table:number-rows-spanned="1" table:style-name="ce89">
            <text:p>STATISTICS ON APPROVED OUTWARD INVESTMENT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90">
            <text:p>金額單位（unit）：美金千元（US$1,000）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8">
            <text:p>項目</text:p>
          </table:table-cell>
          <table:table-cell office:value-type="string" table:number-columns-spanned="2" table:number-rows-spanned="1" table:style-name="ce89">
            <text:p>對 外 投 資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Item</text:p>
          </table:table-cell>
          <table:table-cell office:value-type="string" table:number-columns-spanned="2" table:number-rows-spanned="1" table:style-name="ce89">
            <text:p>Outward Investment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============</text:p>
          </table:table-cell>
          <table:table-cell office:value-type="string" table:number-columns-spanned="2" table:number-rows-spanned="1" table:style-name="ce89">
            <text:p>========================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年度</text:p>
          </table:table-cell>
          <table:table-cell office:value-type="string" table:style-name="ce7">
            <text:p>件 <text:s text:c="3"/>數</text:p>
          </table:table-cell>
          <table:table-cell office:value-type="string" table:style-name="ce7">
            <text:p>金 <text:s text:c="3"/>額</text:p>
          </table:table-cell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Year</text:p>
          </table:table-cell>
          <table:table-cell office:value-type="string" table:style-name="ce7">
            <text:p>Case</text:p>
          </table:table-cell>
          <table:table-cell office:value-type="string" table:style-name="ce7">
            <text:p>Amount</text:p>
          </table:table-cell>
          <table:table-cell table:number-columns-repeated="4" table:style-name="ce7"/>
          <table:table-cell table:number-columns-repeated="16377"/>
        </table:table-row>
        <table:table-row table:style-name="ro2">
          <table:table-cell office:value-type="string" table:style-name="ce9">
            <text:p>2026 01~07</text:p>
          </table:table-cell>
          <table:table-cell office:value-type="float" office:value="395" table:style-name="ce10">
            <text:p>395</text:p>
          </table:table-cell>
          <table:table-cell office:value-type="float" office:value="61255651.455399998" table:style-name="ce10">
            <text:p>61,255,651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1</text:p>
          </table:table-cell>
          <table:table-cell office:value-type="float" office:value="56" table:style-name="ce10">
            <text:p>56</text:p>
          </table:table-cell>
          <table:table-cell office:value-type="float" office:value="1546225.6614999999" table:style-name="ce10">
            <text:p>1,546,226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2</text:p>
          </table:table-cell>
          <table:table-cell office:value-type="float" office:value="31" table:style-name="ce10">
            <text:p>31</text:p>
          </table:table-cell>
          <table:table-cell office:value-type="float" office:value="346187.10729999997" table:style-name="ce10">
            <text:p>346,187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3</text:p>
          </table:table-cell>
          <table:table-cell office:value-type="float" office:value="67" table:style-name="ce10">
            <text:p>67</text:p>
          </table:table-cell>
          <table:table-cell office:value-type="float" office:value="30646573.035999998" table:style-name="ce10">
            <text:p>30,646,57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4</text:p>
          </table:table-cell>
          <table:table-cell office:value-type="float" office:value="53" table:style-name="ce10">
            <text:p>53</text:p>
          </table:table-cell>
          <table:table-cell office:value-type="float" office:value="1545573.1662999999" table:style-name="ce10">
            <text:p>1,545,57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5</text:p>
          </table:table-cell>
          <table:table-cell office:value-type="float" office:value="64" table:style-name="ce10">
            <text:p>64</text:p>
          </table:table-cell>
          <table:table-cell office:value-type="float" office:value="1526531.0517" table:style-name="ce10">
            <text:p>1,526,531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6</text:p>
          </table:table-cell>
          <table:table-cell office:value-type="float" office:value="55" table:style-name="ce10">
            <text:p>55</text:p>
          </table:table-cell>
          <table:table-cell office:value-type="float" office:value="646706.83279999997" table:style-name="ce10">
            <text:p>646,707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7</text:p>
          </table:table-cell>
          <table:table-cell office:value-type="float" office:value="69" table:style-name="ce10">
            <text:p>69</text:p>
          </table:table-cell>
          <table:table-cell office:value-type="float" office:value="24997854.599800002" table:style-name="ce10">
            <text:p>24,997,85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5 01~07</text:p>
          </table:table-cell>
          <table:table-cell office:value-type="float" office:value="496" table:style-name="ce10">
            <text:p>496</text:p>
          </table:table-cell>
          <table:table-cell office:value-type="float" office:value="19860730.493700001" table:style-name="ce10">
            <text:p>19,860,73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7</text:p>
          </table:table-cell>
          <table:table-cell office:value-type="float" office:value="82" table:style-name="ce10">
            <text:p>82</text:p>
          </table:table-cell>
          <table:table-cell office:value-type="float" office:value="1549583.1418000001" table:style-name="ce10">
            <text:p>1,549,58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8</text:p>
          </table:table-cell>
          <table:table-cell office:value-type="float" office:value="76" table:style-name="ce10">
            <text:p>76</text:p>
          </table:table-cell>
          <table:table-cell office:value-type="float" office:value="11590022.326099999" table:style-name="ce10">
            <text:p>11,590,02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9</text:p>
          </table:table-cell>
          <table:table-cell office:value-type="float" office:value="62" table:style-name="ce10">
            <text:p>62</text:p>
          </table:table-cell>
          <table:table-cell office:value-type="float" office:value="1130044.7572999999" table:style-name="ce10">
            <text:p>1,130,04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0</text:p>
          </table:table-cell>
          <table:table-cell office:value-type="float" office:value="54" table:style-name="ce10">
            <text:p>54</text:p>
          </table:table-cell>
          <table:table-cell office:value-type="float" office:value="1502206.0656000001" table:style-name="ce10">
            <text:p>1,502,206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1</text:p>
          </table:table-cell>
          <table:table-cell office:value-type="float" office:value="60" table:style-name="ce10">
            <text:p>60</text:p>
          </table:table-cell>
          <table:table-cell office:value-type="float" office:value="2214170.0306000002" table:style-name="ce10">
            <text:p>2,214,17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2</text:p>
          </table:table-cell>
          <table:table-cell office:value-type="float" office:value="69" table:style-name="ce10">
            <text:p>69</text:p>
          </table:table-cell>
          <table:table-cell office:value-type="float" office:value="2135089.5962" table:style-name="ce10">
            <text:p>2,135,09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較上年同期增減差額</text:p>
          </table:table-cell>
          <table:table-cell office:value-type="float" office:value="-101" table:style-name="ce10">
            <text:p>-101</text:p>
          </table:table-cell>
          <table:table-cell office:value-type="float" office:value="41394920.9617" table:style-name="ce10">
            <text:p>41,394,921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較上年同期增減百分比</text:p>
          </table:table-cell>
          <table:table-cell office:value-type="float" office:value="-20.362903225806452" table:style-name="ce12">
            <text:p>-20.36</text:p>
          </table:table-cell>
          <table:table-cell office:value-type="float" office:value="208.42597393298715" table:style-name="ce12">
            <text:p>208.43</text:p>
          </table:table-cell>
          <table:table-cell table:number-columns-repeated="4" table:style-name="ce12"/>
          <table:table-cell table:number-columns-repeated="16377"/>
        </table:table-row>
        <table:table-row table:style-name="ro2">
          <table:table-cell office:value-type="string" table:style-name="ce9">
            <text:p>1952~2025.12</text:p>
          </table:table-cell>
          <table:table-cell office:value-type="float" office:value="20742" table:style-name="ce10">
            <text:p>20,742</text:p>
          </table:table-cell>
          <table:table-cell office:value-type="float" office:value="286999045.49790001" table:style-name="ce10">
            <text:p>286,999,04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5</text:p>
          </table:table-cell>
          <table:table-cell office:value-type="float" office:value="817" table:style-name="ce10">
            <text:p>817</text:p>
          </table:table-cell>
          <table:table-cell office:value-type="float" office:value="38432263.269500002" table:style-name="ce10">
            <text:p>38,432,26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4</text:p>
          </table:table-cell>
          <table:table-cell office:value-type="float" office:value="782" table:style-name="ce10">
            <text:p>782</text:p>
          </table:table-cell>
          <table:table-cell office:value-type="float" office:value="44931956.322499998" table:style-name="ce10">
            <text:p>44,931,956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3</text:p>
          </table:table-cell>
          <table:table-cell office:value-type="float" office:value="568" table:style-name="ce10">
            <text:p>568</text:p>
          </table:table-cell>
          <table:table-cell office:value-type="float" office:value="23577239.3257" table:style-name="ce10">
            <text:p>23,577,239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2</text:p>
          </table:table-cell>
          <table:table-cell office:value-type="float" office:value="546" table:style-name="ce10">
            <text:p>546</text:p>
          </table:table-cell>
          <table:table-cell office:value-type="float" office:value="9962282.1613999996" table:style-name="ce10">
            <text:p>9,962,28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1</text:p>
          </table:table-cell>
          <table:table-cell office:value-type="float" office:value="404" table:style-name="ce10">
            <text:p>404</text:p>
          </table:table-cell>
          <table:table-cell office:value-type="float" office:value="12599132.2568" table:style-name="ce10">
            <text:p>12,599,13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0</text:p>
          </table:table-cell>
          <table:table-cell office:value-type="float" office:value="516" table:style-name="ce10">
            <text:p>516</text:p>
          </table:table-cell>
          <table:table-cell office:value-type="float" office:value="11805105.039100001" table:style-name="ce10">
            <text:p>11,805,10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9</text:p>
          </table:table-cell>
          <table:table-cell office:value-type="float" office:value="670" table:style-name="ce10">
            <text:p>670</text:p>
          </table:table-cell>
          <table:table-cell office:value-type="float" office:value="6851154.5175000001" table:style-name="ce10">
            <text:p>6,851,15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8</text:p>
          </table:table-cell>
          <table:table-cell office:value-type="float" office:value="638" table:style-name="ce10">
            <text:p>638</text:p>
          </table:table-cell>
          <table:table-cell office:value-type="float" office:value="14294562.2206" table:style-name="ce10">
            <text:p>14,294,56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7</text:p>
          </table:table-cell>
          <table:table-cell office:value-type="float" office:value="502" table:style-name="ce10">
            <text:p>502</text:p>
          </table:table-cell>
          <table:table-cell office:value-type="float" office:value="11573208.208000001" table:style-name="ce10">
            <text:p>11,573,208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6</text:p>
          </table:table-cell>
          <table:table-cell office:value-type="float" office:value="496" table:style-name="ce10">
            <text:p>496</text:p>
          </table:table-cell>
          <table:table-cell office:value-type="float" office:value="12123094.4659" table:style-name="ce10">
            <text:p>12,123,094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1952~2015</text:p>
          </table:table-cell>
          <table:table-cell office:value-type="float" office:value="14803" table:style-name="ce10">
            <text:p>14,803</text:p>
          </table:table-cell>
          <table:table-cell office:value-type="float" office:value="100849047.71089999" table:style-name="ce10">
            <text:p>100,849,048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1952~2026.07</text:p>
          </table:table-cell>
          <table:table-cell office:value-type="float" office:value="21137" table:style-name="ce10">
            <text:p>21,137</text:p>
          </table:table-cell>
          <table:table-cell office:value-type="float" office:value="348254696.9533" table:style-name="ce10">
            <text:p>348,254,697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1991~2026.07</text:p>
          </table:table-cell>
          <table:table-cell office:value-type="float" office:value="20265" table:style-name="ce10">
            <text:p>20,265</text:p>
          </table:table-cell>
          <table:table-cell office:value-type="float" office:value="345178735.9533" table:style-name="ce10">
            <text:p>345,178,736</text:p>
          </table:table-cell>
          <table:table-cell table:number-columns-repeated="4" table:style-name="ce10"/>
          <table:table-cell table:number-columns-repeated="16377"/>
        </table:table-row>
        <table:table-row table:style-name="ro3">
          <table:table-cell table:style-name="ce9"/>
          <table:table-cell table:number-columns-repeated="6" table:style-name="ce10"/>
          <table:table-cell table:number-columns-repeated="16377"/>
        </table:table-row>
        <table:table-row table:style-name="ro6">
          <table:table-cell office:value-type="string" table:number-columns-spanned="7" table:number-rows-spanned="1" table:style-name="ce88">
            <text:p>備註：投資件數係計算投資人初次投資之案件數，投資金額則為初次投資金額與增資金額之加總；</text:p>
            <text:p><text:s text:c="6"/>若干地區或業別如出現投資件數為零，投資金額不為零之情形，表示該期間內僅有增資案件，</text:p>
            <text:p><text:s text:c="6"/>無初次投資案件。</text:p>
          </table:table-cell>
          <table:covered-table-cell table:number-columns-repeated="6"/>
          <table:table-cell table:number-columns-repeated="16377"/>
        </table:table-row>
        <table:table-row table:number-rows-repeated="1048535" table:style-name="ro1">
          <table:table-cell table:number-columns-repeated="16384"/>
        </table:table-row>
      </table:table>
      <table:table table:name="大陸總表" table:style-name="ta1">
        <table:table-column table:style-name="co1" table:default-cell-style-name="ce5"/>
        <table:table-column table:style-name="co2" table:default-cell-style-name="ce6"/>
        <table:table-column table:style-name="co12" table:default-cell-style-name="ce6"/>
        <table:table-column table:style-name="co2" table:default-cell-style-name="ce6"/>
        <table:table-column table:style-name="co12" table:default-cell-style-name="ce6"/>
        <table:table-column table:style-name="co2" table:default-cell-style-name="ce6"/>
        <table:table-column table:style-name="co12" table:default-cell-style-name="ce6"/>
        <table:table-column table:style-name="co4" table:default-cell-style-name="ce6"/>
        <table:table-column table:style-name="co5" table:number-columns-repeated="16376" table:default-cell-style-name="ce6"/>
        <table:table-row table:style-name="ro1">
          <table:table-cell office:value-type="string" table:style-name="ce5">
            <text:p>表 (3)</text:p>
          </table:table-cell>
          <table:table-cell office:value-type="string" table:number-columns-spanned="6" table:number-rows-spanned="1" table:style-name="ce89">
            <text:p>核准對中國大陸投資統計總表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style-name="ce5">
            <text:p>TABLE (3)</text:p>
          </table:table-cell>
          <table:table-cell office:value-type="string" table:number-columns-spanned="6" table:number-rows-spanned="1" table:style-name="ce89">
            <text:p>STATISTICS ON APPROVED INDIRECT MAINLAND INVESTMENT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90">
            <text:p>金額單位（unit）：美金千元（US$1,000）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8">
            <text:p>項目</text:p>
          </table:table-cell>
          <table:table-cell office:value-type="string" table:number-columns-spanned="2" table:number-rows-spanned="1" table:style-name="ce89">
            <text:p>對 中 國 大 陸 投 資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Item</text:p>
          </table:table-cell>
          <table:table-cell office:value-type="string" table:number-columns-spanned="2" table:number-rows-spanned="1" table:style-name="ce89">
            <text:p>Mainland Investment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============</text:p>
          </table:table-cell>
          <table:table-cell office:value-type="string" table:number-columns-spanned="2" table:number-rows-spanned="1" table:style-name="ce89">
            <text:p>========================</text:p>
          </table:table-cell>
          <table:covered-table-cell/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年度</text:p>
          </table:table-cell>
          <table:table-cell office:value-type="string" table:style-name="ce7">
            <text:p>件 <text:s text:c="3"/>數</text:p>
          </table:table-cell>
          <table:table-cell office:value-type="string" table:style-name="ce7">
            <text:p>金 <text:s text:c="3"/>額</text:p>
          </table:table-cell>
          <table:table-cell table:number-columns-repeated="4" table:style-name="ce7"/>
          <table:table-cell table:number-columns-repeated="16377"/>
        </table:table-row>
        <table:table-row table:style-name="ro1">
          <table:table-cell office:value-type="string" table:style-name="ce8">
            <text:p>Year</text:p>
          </table:table-cell>
          <table:table-cell office:value-type="string" table:style-name="ce7">
            <text:p>Case</text:p>
          </table:table-cell>
          <table:table-cell office:value-type="string" table:style-name="ce7">
            <text:p>Amount</text:p>
          </table:table-cell>
          <table:table-cell table:number-columns-repeated="4" table:style-name="ce7"/>
          <table:table-cell table:number-columns-repeated="16377"/>
        </table:table-row>
        <table:table-row table:style-name="ro2">
          <table:table-cell office:value-type="string" table:style-name="ce9">
            <text:p>2026 01~07</text:p>
          </table:table-cell>
          <table:table-cell office:value-type="float" office:value="142" table:style-name="ce10">
            <text:p>142</text:p>
          </table:table-cell>
          <table:table-cell office:value-type="float" office:value="572895.32530000003" table:style-name="ce10">
            <text:p>572,89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1</text:p>
          </table:table-cell>
          <table:table-cell office:value-type="float" office:value="14" table:style-name="ce10">
            <text:p>14</text:p>
          </table:table-cell>
          <table:table-cell office:value-type="float" office:value="88913.395600000003" table:style-name="ce10">
            <text:p>88,91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2</text:p>
          </table:table-cell>
          <table:table-cell office:value-type="float" office:value="10" table:style-name="ce10">
            <text:p>10</text:p>
          </table:table-cell>
          <table:table-cell office:value-type="float" office:value="98748.9568" table:style-name="ce10">
            <text:p>98,749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3</text:p>
          </table:table-cell>
          <table:table-cell office:value-type="float" office:value="25" table:style-name="ce10">
            <text:p>25</text:p>
          </table:table-cell>
          <table:table-cell office:value-type="float" office:value="56342.0144" table:style-name="ce10">
            <text:p>56,34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4</text:p>
          </table:table-cell>
          <table:table-cell office:value-type="float" office:value="25" table:style-name="ce10">
            <text:p>25</text:p>
          </table:table-cell>
          <table:table-cell office:value-type="float" office:value="18982.651000000002" table:style-name="ce10">
            <text:p>18,98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5</text:p>
          </table:table-cell>
          <table:table-cell office:value-type="float" office:value="22" table:style-name="ce10">
            <text:p>22</text:p>
          </table:table-cell>
          <table:table-cell office:value-type="float" office:value="47311.083700000003" table:style-name="ce10">
            <text:p>47,311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6</text:p>
          </table:table-cell>
          <table:table-cell office:value-type="float" office:value="27" table:style-name="ce10">
            <text:p>27</text:p>
          </table:table-cell>
          <table:table-cell office:value-type="float" office:value="90045.463099999994" table:style-name="ce10">
            <text:p>90,04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7</text:p>
          </table:table-cell>
          <table:table-cell office:value-type="float" office:value="19" table:style-name="ce10">
            <text:p>19</text:p>
          </table:table-cell>
          <table:table-cell office:value-type="float" office:value="172551.76070000001" table:style-name="ce10">
            <text:p>172,55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5 01~07</text:p>
          </table:table-cell>
          <table:table-cell office:value-type="float" office:value="128" table:style-name="ce10">
            <text:p>128</text:p>
          </table:table-cell>
          <table:table-cell office:value-type="float" office:value="772818.00719999999" table:style-name="ce10">
            <text:p>772,818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7</text:p>
          </table:table-cell>
          <table:table-cell office:value-type="float" office:value="27" table:style-name="ce10">
            <text:p>27</text:p>
          </table:table-cell>
          <table:table-cell office:value-type="float" office:value="198370.76800000001" table:style-name="ce10">
            <text:p>198,371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8</text:p>
          </table:table-cell>
          <table:table-cell office:value-type="float" office:value="24" table:style-name="ce10">
            <text:p>24</text:p>
          </table:table-cell>
          <table:table-cell office:value-type="float" office:value="70384.537599999996" table:style-name="ce10">
            <text:p>70,38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09</text:p>
          </table:table-cell>
          <table:table-cell office:value-type="float" office:value="19" table:style-name="ce10">
            <text:p>19</text:p>
          </table:table-cell>
          <table:table-cell office:value-type="float" office:value="50063.688699999999" table:style-name="ce10">
            <text:p>50,064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0</text:p>
          </table:table-cell>
          <table:table-cell office:value-type="float" office:value="19" table:style-name="ce10">
            <text:p>19</text:p>
          </table:table-cell>
          <table:table-cell office:value-type="float" office:value="90950.323199999999" table:style-name="ce10">
            <text:p>90,95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1</text:p>
          </table:table-cell>
          <table:table-cell office:value-type="float" office:value="38" table:style-name="ce10">
            <text:p>38</text:p>
          </table:table-cell>
          <table:table-cell office:value-type="float" office:value="410780.2463" table:style-name="ce10">
            <text:p>410,78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11">
            <text:p>12</text:p>
          </table:table-cell>
          <table:table-cell office:value-type="float" office:value="13" table:style-name="ce10">
            <text:p>13</text:p>
          </table:table-cell>
          <table:table-cell office:value-type="float" office:value="103873.20239999999" table:style-name="ce10">
            <text:p>103,87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較上年同期增減差額</text:p>
          </table:table-cell>
          <table:table-cell office:value-type="float" office:value="14" table:style-name="ce10">
            <text:p>14</text:p>
          </table:table-cell>
          <table:table-cell office:value-type="float" office:value="-199922.6819" table:style-name="ce10">
            <text:p>-199,92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較上年同期增減百分比</text:p>
          </table:table-cell>
          <table:table-cell office:value-type="float" office:value="10.9375" table:style-name="ce12">
            <text:p>10.94</text:p>
          </table:table-cell>
          <table:table-cell office:value-type="float" office:value="-25.869309467094414" table:style-name="ce12">
            <text:p>-25.87</text:p>
          </table:table-cell>
          <table:table-cell table:number-columns-repeated="4" table:style-name="ce12"/>
          <table:table-cell table:number-columns-repeated="16377"/>
        </table:table-row>
        <table:table-row table:style-name="ro2">
          <table:table-cell office:value-type="string" table:style-name="ce9">
            <text:p>1991~2025.12</text:p>
          </table:table-cell>
          <table:table-cell office:value-type="float" office:value="46074" table:style-name="ce10">
            <text:p>46,074</text:p>
          </table:table-cell>
          <table:table-cell office:value-type="float" office:value="211518546.19049999" table:style-name="ce10">
            <text:p>211,518,546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5</text:p>
          </table:table-cell>
          <table:table-cell office:value-type="float" office:value="241" table:style-name="ce10">
            <text:p>241</text:p>
          </table:table-cell>
          <table:table-cell office:value-type="float" office:value="1498870.0053999999" table:style-name="ce10">
            <text:p>1,498,87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4</text:p>
          </table:table-cell>
          <table:table-cell office:value-type="float" office:value="310" table:style-name="ce10">
            <text:p>310</text:p>
          </table:table-cell>
          <table:table-cell office:value-type="float" office:value="3654259.1309000002" table:style-name="ce10">
            <text:p>3,654,259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3</text:p>
          </table:table-cell>
          <table:table-cell office:value-type="float" office:value="328" table:style-name="ce10">
            <text:p>328</text:p>
          </table:table-cell>
          <table:table-cell office:value-type="float" office:value="3036818.6765000001" table:style-name="ce10">
            <text:p>3,036,819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2</text:p>
          </table:table-cell>
          <table:table-cell office:value-type="float" office:value="372" table:style-name="ce10">
            <text:p>372</text:p>
          </table:table-cell>
          <table:table-cell office:value-type="float" office:value="5046755.4919999996" table:style-name="ce10">
            <text:p>5,046,755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1</text:p>
          </table:table-cell>
          <table:table-cell office:value-type="float" office:value="423" table:style-name="ce10">
            <text:p>423</text:p>
          </table:table-cell>
          <table:table-cell office:value-type="float" office:value="5863172.7866000002" table:style-name="ce10">
            <text:p>5,863,173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20</text:p>
          </table:table-cell>
          <table:table-cell office:value-type="float" office:value="475" table:style-name="ce10">
            <text:p>475</text:p>
          </table:table-cell>
          <table:table-cell office:value-type="float" office:value="5906489.0679000001" table:style-name="ce10">
            <text:p>5,906,489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9</text:p>
          </table:table-cell>
          <table:table-cell office:value-type="float" office:value="610" table:style-name="ce10">
            <text:p>610</text:p>
          </table:table-cell>
          <table:table-cell office:value-type="float" office:value="4173089.8007999999" table:style-name="ce10">
            <text:p>4,173,09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8</text:p>
          </table:table-cell>
          <table:table-cell office:value-type="float" office:value="726" table:style-name="ce10">
            <text:p>726</text:p>
          </table:table-cell>
          <table:table-cell office:value-type="float" office:value="8497729.5186999999" table:style-name="ce10">
            <text:p>8,497,730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7</text:p>
          </table:table-cell>
          <table:table-cell office:value-type="float" office:value="580" table:style-name="ce10">
            <text:p>580</text:p>
          </table:table-cell>
          <table:table-cell office:value-type="float" office:value="9248862.1427999996" table:style-name="ce10">
            <text:p>9,248,86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2016</text:p>
          </table:table-cell>
          <table:table-cell office:value-type="float" office:value="323" table:style-name="ce10">
            <text:p>323</text:p>
          </table:table-cell>
          <table:table-cell office:value-type="float" office:value="9670731.5972000007" table:style-name="ce10">
            <text:p>9,670,732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1991~2015</text:p>
          </table:table-cell>
          <table:table-cell office:value-type="float" office:value="41686" table:style-name="ce10">
            <text:p>41,686</text:p>
          </table:table-cell>
          <table:table-cell office:value-type="float" office:value="154921767.97170001" table:style-name="ce10">
            <text:p>154,921,768</text:p>
          </table:table-cell>
          <table:table-cell table:number-columns-repeated="4" table:style-name="ce10"/>
          <table:table-cell table:number-columns-repeated="16377"/>
        </table:table-row>
        <table:table-row table:style-name="ro2">
          <table:table-cell office:value-type="string" table:style-name="ce9">
            <text:p>1991~2026.07</text:p>
          </table:table-cell>
          <table:table-cell office:value-type="float" office:value="46216" table:style-name="ce10">
            <text:p>46,216</text:p>
          </table:table-cell>
          <table:table-cell office:value-type="float" office:value="212091441.5158" table:style-name="ce10">
            <text:p>212,091,442</text:p>
          </table:table-cell>
          <table:table-cell table:number-columns-repeated="4" table:style-name="ce10"/>
          <table:table-cell table:number-columns-repeated="16377"/>
        </table:table-row>
        <table:table-row table:style-name="ro3">
          <table:table-cell table:style-name="ce9"/>
          <table:table-cell table:number-columns-repeated="6" table:style-name="ce10"/>
          <table:table-cell table:number-columns-repeated="16377"/>
        </table:table-row>
        <table:table-row table:style-name="ro6">
          <table:table-cell office:value-type="string" table:number-columns-spanned="7" table:number-rows-spanned="1" table:style-name="ce88">
            <text:p>備註：投資件數係計算投資人初次投資之案件數，投資金額則為初次投資金額與增資金額之加總；</text:p>
            <text:p><text:s text:c="6"/>若干地區或業別如出現投資件數為零，投資金額不為零之情形，表示該期間內僅有增資案件，</text:p>
            <text:p><text:s text:c="6"/>無初次投資案件。</text:p>
          </table:table-cell>
          <table:covered-table-cell table:number-columns-repeated="6"/>
          <table:table-cell table:number-columns-repeated="16377"/>
        </table:table-row>
        <table:table-row table:number-rows-repeated="1048536" table:style-name="ro1">
          <table:table-cell table:number-columns-repeated="16384"/>
        </table:table-row>
      </table:table>
      <table:table table:name="大陸資金實行情形" table:style-name="ta1">
        <table:table-column table:style-name="co6" table:default-cell-style-name="ce13"/>
        <table:table-column table:style-name="co7" table:number-columns-repeated="2" table:default-cell-style-name="ce15"/>
        <table:table-column table:style-name="co6" table:default-cell-style-name="ce17"/>
        <table:table-column table:style-name="co4" table:default-cell-style-name="ce13"/>
        <table:table-column table:style-name="co5" table:number-columns-repeated="16379" table:default-cell-style-name="ce13"/>
        <table:table-row table:style-name="ro5">
          <table:table-cell office:value-type="string" table:number-columns-spanned="4" table:number-rows-spanned="1" table:style-name="ce92">
            <text:p>表(3A) <text:s text:c="3"/>近10年對中國大陸投資資金實行情形統計表</text:p>
          </table:table-cell>
          <table:covered-table-cell table:number-columns-repeated="3"/>
          <table:table-cell table:number-columns-repeated="16380"/>
        </table:table-row>
        <table:table-row table:number-rows-repeated="2"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5">
          <table:table-cell office:value-type="string" table:number-columns-spanned="4" table:number-rows-spanned="1" table:style-name="ce95">
            <text:p>金額單位：美金千元</text:p>
          </table:table-cell>
          <table:covered-table-cell table:number-columns-repeated="3"/>
          <table:table-cell table:number-columns-repeated="16380"/>
        </table:table-row>
        <table:table-row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5">
          <table:table-cell office:value-type="string" table:style-name="ce14">
            <text:p>年度</text:p>
          </table:table-cell>
          <table:table-cell office:value-type="string" table:style-name="ce16">
            <text:p>核准金額</text:p>
          </table:table-cell>
          <table:table-cell office:value-type="string" table:style-name="ce16">
            <text:p>實行金額</text:p>
          </table:table-cell>
          <table:table-cell office:value-type="string" table:style-name="ce18">
            <text:p>實行比率</text:p>
          </table:table-cell>
          <table:table-cell table:number-columns-repeated="16380"/>
        </table:table-row>
        <table:table-row table:style-name="ro5">
          <table:table-cell office:value-type="string" table:style-name="ce14">
            <text:p>2026 01-07</text:p>
          </table:table-cell>
          <table:table-cell office:value-type="float" office:value="572895.32530000003" table:style-name="ce15">
            <text:p>572,895</text:p>
          </table:table-cell>
          <table:table-cell office:value-type="float" office:value="375171.46120000002" table:style-name="ce15">
            <text:p>375,171</text:p>
          </table:table-cell>
          <table:table-cell office:value-type="percentage" office:value="0.65486912640374451" table:style-name="ce17">
            <text:p>65.49%</text:p>
          </table:table-cell>
          <table:table-cell table:number-columns-repeated="16380"/>
        </table:table-row>
        <table:table-row table:style-name="ro5">
          <table:table-cell office:value-type="float" office:value="2025" table:style-name="ce14">
            <text:p>2025</text:p>
          </table:table-cell>
          <table:table-cell office:value-type="float" office:value="1498870.0053999999" table:style-name="ce15">
            <text:p>1,498,870</text:p>
          </table:table-cell>
          <table:table-cell office:value-type="float" office:value="1498870.0053999999" table:style-name="ce15">
            <text:p>1,498,870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24" table:style-name="ce14">
            <text:p>2024</text:p>
          </table:table-cell>
          <table:table-cell office:value-type="float" office:value="3654259.1309000002" table:style-name="ce15">
            <text:p>3,654,259</text:p>
          </table:table-cell>
          <table:table-cell office:value-type="float" office:value="3654259.1309000002" table:style-name="ce15">
            <text:p>3,654,259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23" table:style-name="ce14">
            <text:p>2023</text:p>
          </table:table-cell>
          <table:table-cell office:value-type="float" office:value="3036818.6765000001" table:style-name="ce15">
            <text:p>3,036,819</text:p>
          </table:table-cell>
          <table:table-cell office:value-type="float" office:value="3036818.6765000001" table:style-name="ce15">
            <text:p>3,036,819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22" table:style-name="ce14">
            <text:p>2022</text:p>
          </table:table-cell>
          <table:table-cell office:value-type="float" office:value="5046755.4919999996" table:style-name="ce15">
            <text:p>5,046,755</text:p>
          </table:table-cell>
          <table:table-cell office:value-type="float" office:value="4419539.4934999999" table:style-name="ce15">
            <text:p>4,419,539</text:p>
          </table:table-cell>
          <table:table-cell office:value-type="percentage" office:value="0.87571896449228648" table:style-name="ce17">
            <text:p>87.57%</text:p>
          </table:table-cell>
          <table:table-cell table:number-columns-repeated="16380"/>
        </table:table-row>
        <table:table-row table:style-name="ro5">
          <table:table-cell office:value-type="float" office:value="2021" table:style-name="ce14">
            <text:p>2021</text:p>
          </table:table-cell>
          <table:table-cell office:value-type="float" office:value="5863172.7866000002" table:style-name="ce15">
            <text:p>5,863,173</text:p>
          </table:table-cell>
          <table:table-cell office:value-type="float" office:value="5029327.7598999999" table:style-name="ce15">
            <text:p>5,029,328</text:p>
          </table:table-cell>
          <table:table-cell office:value-type="percentage" office:value="0.85778262775988579" table:style-name="ce17">
            <text:p>85.78%</text:p>
          </table:table-cell>
          <table:table-cell table:number-columns-repeated="16380"/>
        </table:table-row>
        <table:table-row table:style-name="ro5">
          <table:table-cell office:value-type="float" office:value="2020" table:style-name="ce14">
            <text:p>2020</text:p>
          </table:table-cell>
          <table:table-cell office:value-type="float" office:value="5906489.0679000001" table:style-name="ce15">
            <text:p>5,906,489</text:p>
          </table:table-cell>
          <table:table-cell office:value-type="float" office:value="4452252.3770000003" table:style-name="ce15">
            <text:p>4,452,252</text:p>
          </table:table-cell>
          <table:table-cell office:value-type="percentage" office:value="0.75378999703845362" table:style-name="ce17">
            <text:p>75.38%</text:p>
          </table:table-cell>
          <table:table-cell table:number-columns-repeated="16380"/>
        </table:table-row>
        <table:table-row table:style-name="ro5">
          <table:table-cell office:value-type="float" office:value="2019" table:style-name="ce14">
            <text:p>2019</text:p>
          </table:table-cell>
          <table:table-cell office:value-type="float" office:value="4173089.8007999999" table:style-name="ce15">
            <text:p>4,173,090</text:p>
          </table:table-cell>
          <table:table-cell office:value-type="float" office:value="4173089.8007999999" table:style-name="ce15">
            <text:p>4,173,090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8" table:style-name="ce14">
            <text:p>2018</text:p>
          </table:table-cell>
          <table:table-cell office:value-type="float" office:value="8497729.5186999999" table:style-name="ce15">
            <text:p>8,497,730</text:p>
          </table:table-cell>
          <table:table-cell office:value-type="float" office:value="8497729.5186999999" table:style-name="ce15">
            <text:p>8,497,730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7" table:style-name="ce14">
            <text:p>2017</text:p>
          </table:table-cell>
          <table:table-cell office:value-type="float" office:value="9248862.1427999996" table:style-name="ce15">
            <text:p>9,248,862</text:p>
          </table:table-cell>
          <table:table-cell office:value-type="float" office:value="9248862.1427999996" table:style-name="ce15">
            <text:p>9,248,862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6" table:style-name="ce14">
            <text:p>2016</text:p>
          </table:table-cell>
          <table:table-cell office:value-type="float" office:value="9670731.5972000007" table:style-name="ce15">
            <text:p>9,670,732</text:p>
          </table:table-cell>
          <table:table-cell office:value-type="float" office:value="7280496.7954000002" table:style-name="ce15">
            <text:p>7,280,497</text:p>
          </table:table-cell>
          <table:table-cell office:value-type="percentage" office:value="0.7528382648431633" table:style-name="ce17">
            <text:p>75.28%</text:p>
          </table:table-cell>
          <table:table-cell table:number-columns-repeated="16380"/>
        </table:table-row>
        <table:table-row table:style-name="ro5">
          <table:table-cell office:value-type="float" office:value="2015" table:style-name="ce14">
            <text:p>2015</text:p>
          </table:table-cell>
          <table:table-cell office:value-type="float" office:value="10965485.3455" table:style-name="ce15">
            <text:p>10,965,485</text:p>
          </table:table-cell>
          <table:table-cell office:value-type="float" office:value="10965485.3455" table:style-name="ce15">
            <text:p>10,965,485</text:p>
          </table:table-cell>
          <table:table-cell office:value-type="percentage" office:value="1" table:style-name="ce17">
            <text:p>100.00%</text:p>
          </table:table-cell>
          <table:table-cell table:number-columns-repeated="16380"/>
        </table:table-row>
        <table:table-row table:style-name="ro5">
          <table:table-cell office:value-type="float" office:value="2014" table:style-name="ce14">
            <text:p>2014</text:p>
          </table:table-cell>
          <table:table-cell office:value-type="float" office:value="10276569.6558" table:style-name="ce15">
            <text:p>10,276,570</text:p>
          </table:table-cell>
          <table:table-cell office:value-type="float" office:value="8984755.9310999997" table:style-name="ce15">
            <text:p>8,984,756</text:p>
          </table:table-cell>
          <table:table-cell office:value-type="percentage" office:value="0.87429523975727519" table:style-name="ce17">
            <text:p>87.43%</text:p>
          </table:table-cell>
          <table:table-cell table:number-columns-repeated="16380"/>
        </table:table-row>
        <table:table-row table:style-name="ro5">
          <table:table-cell office:value-type="float" office:value="2013" table:style-name="ce14">
            <text:p>2013</text:p>
          </table:table-cell>
          <table:table-cell office:value-type="float" office:value="9190090.3193999995" table:style-name="ce15">
            <text:p>9,190,090</text:p>
          </table:table-cell>
          <table:table-cell office:value-type="float" office:value="6663292.9042999996" table:style-name="ce15">
            <text:p>6,663,293</text:p>
          </table:table-cell>
          <table:table-cell office:value-type="percentage" office:value="0.72505194973263676" table:style-name="ce17">
            <text:p>72.51%</text:p>
          </table:table-cell>
          <table:table-cell table:number-columns-repeated="16380"/>
        </table:table-row>
        <table:table-row table:style-name="ro5">
          <table:table-cell office:value-type="float" office:value="2012" table:style-name="ce14">
            <text:p>2012</text:p>
          </table:table-cell>
          <table:table-cell office:value-type="float" office:value="12792077.115599999" table:style-name="ce15">
            <text:p>12,792,077</text:p>
          </table:table-cell>
          <table:table-cell office:value-type="float" office:value="11781368.2224" table:style-name="ce15">
            <text:p>11,781,368</text:p>
          </table:table-cell>
          <table:table-cell office:value-type="percentage" office:value="0.92098946214392075" table:style-name="ce17">
            <text:p>92.10%</text:p>
          </table:table-cell>
          <table:table-cell table:number-columns-repeated="16380"/>
        </table:table-row>
        <table:table-row table:style-name="ro5">
          <table:table-cell office:value-type="float" office:value="2011" table:style-name="ce14">
            <text:p>2011</text:p>
          </table:table-cell>
          <table:table-cell office:value-type="float" office:value="14376624.483999999" table:style-name="ce15">
            <text:p>14,376,624</text:p>
          </table:table-cell>
          <table:table-cell office:value-type="float" office:value="12208193.215299999" table:style-name="ce15">
            <text:p>12,208,193</text:p>
          </table:table-cell>
          <table:table-cell office:value-type="percentage" office:value="0.84916965236775266" table:style-name="ce17">
            <text:p>84.92%</text:p>
          </table:table-cell>
          <table:table-cell table:number-columns-repeated="16380"/>
        </table:table-row>
        <table:table-row table:style-name="ro5">
          <table:table-cell office:value-type="float" office:value="2010" table:style-name="ce14">
            <text:p>2010</text:p>
          </table:table-cell>
          <table:table-cell office:value-type="float" office:value="14617872.247199999" table:style-name="ce15">
            <text:p>14,617,872</text:p>
          </table:table-cell>
          <table:table-cell office:value-type="float" office:value="12700365.3718" table:style-name="ce15">
            <text:p>12,700,365</text:p>
          </table:table-cell>
          <table:table-cell office:value-type="percentage" office:value="0.86882448806683954" table:style-name="ce17">
            <text:p>86.88%</text:p>
          </table:table-cell>
          <table:table-cell table:number-columns-repeated="16380"/>
        </table:table-row>
        <table:table-row table:style-name="ro5">
          <table:table-cell office:value-type="float" office:value="2009" table:style-name="ce14">
            <text:p>2009</text:p>
          </table:table-cell>
          <table:table-cell office:value-type="float" office:value="7142593.2884" table:style-name="ce15">
            <text:p>7,142,593</text:p>
          </table:table-cell>
          <table:table-cell office:value-type="float" office:value="6711130.5972999996" table:style-name="ce15">
            <text:p>6,711,131</text:p>
          </table:table-cell>
          <table:table-cell office:value-type="percentage" office:value="0.93959299183383149" table:style-name="ce17">
            <text:p>93.96%</text:p>
          </table:table-cell>
          <table:table-cell table:number-columns-repeated="16380"/>
        </table:table-row>
        <table:table-row table:style-name="ro5">
          <table:table-cell office:value-type="float" office:value="2008" table:style-name="ce14">
            <text:p>2008</text:p>
          </table:table-cell>
          <table:table-cell office:value-type="float" office:value="10691389.809699999" table:style-name="ce15">
            <text:p>10,691,390</text:p>
          </table:table-cell>
          <table:table-cell office:value-type="float" office:value="7962831.6727999998" table:style-name="ce15">
            <text:p>7,962,832</text:p>
          </table:table-cell>
          <table:table-cell office:value-type="percentage" office:value="0.74478920089281053" table:style-name="ce17">
            <text:p>74.48%</text:p>
          </table:table-cell>
          <table:table-cell table:number-columns-repeated="16380"/>
        </table:table-row>
        <table:table-row table:style-name="ro5">
          <table:table-cell office:value-type="float" office:value="2007" table:style-name="ce14">
            <text:p>2007</text:p>
          </table:table-cell>
          <table:table-cell office:value-type="float" office:value="9970545.2920999993" table:style-name="ce15">
            <text:p>9,970,545</text:p>
          </table:table-cell>
          <table:table-cell office:value-type="float" office:value="7749351.9312000005" table:style-name="ce15">
            <text:p>7,749,352</text:p>
          </table:table-cell>
          <table:table-cell office:value-type="percentage" office:value="0.77722448513824749" table:style-name="ce17">
            <text:p>77.72%</text:p>
          </table:table-cell>
          <table:table-cell table:number-columns-repeated="16380"/>
        </table:table-row>
        <table:table-row table:style-name="ro5">
          <table:table-cell office:value-type="float" office:value="2006" table:style-name="ce14">
            <text:p>2006</text:p>
          </table:table-cell>
          <table:table-cell office:value-type="float" office:value="7642335.4139999999" table:style-name="ce15">
            <text:p>7,642,335</text:p>
          </table:table-cell>
          <table:table-cell office:value-type="float" office:value="4713872.9073000001" table:style-name="ce15">
            <text:p>4,713,873</text:p>
          </table:table-cell>
          <table:table-cell office:value-type="percentage" office:value="0.61681052347750309" table:style-name="ce17">
            <text:p>61.68%</text:p>
          </table:table-cell>
          <table:table-cell table:number-columns-repeated="16380"/>
        </table:table-row>
        <table:table-row table:style-name="ro5">
          <table:table-cell office:value-type="float" office:value="2005" table:style-name="ce14">
            <text:p>2005</text:p>
          </table:table-cell>
          <table:table-cell office:value-type="float" office:value="6006953" table:style-name="ce15">
            <text:p>6,006,953</text:p>
          </table:table-cell>
          <table:table-cell office:value-type="float" office:value="3783653.9706999999" table:style-name="ce15">
            <text:p>3,783,654</text:p>
          </table:table-cell>
          <table:table-cell office:value-type="percentage" office:value="0.62987907025408729" table:style-name="ce17">
            <text:p>62.99%</text:p>
          </table:table-cell>
          <table:table-cell table:number-columns-repeated="16380"/>
        </table:table-row>
        <table:table-row table:style-name="ro5">
          <table:table-cell office:value-type="float" office:value="2004" table:style-name="ce14">
            <text:p>2004</text:p>
          </table:table-cell>
          <table:table-cell office:value-type="float" office:value="6940663" table:style-name="ce15">
            <text:p>6,940,663</text:p>
          </table:table-cell>
          <table:table-cell office:value-type="float" office:value="4224092.04" table:style-name="ce15">
            <text:p>4,224,092</text:p>
          </table:table-cell>
          <table:table-cell office:value-type="percentage" office:value="0.60860065385684337" table:style-name="ce17">
            <text:p>60.86%</text:p>
          </table:table-cell>
          <table:table-cell table:number-columns-repeated="16380"/>
        </table:table-row>
        <table:table-row table:style-name="ro5">
          <table:table-cell office:value-type="float" office:value="2003" table:style-name="ce14">
            <text:p>2003</text:p>
          </table:table-cell>
          <table:table-cell office:value-type="float" office:value="7698784" table:style-name="ce15">
            <text:p>7,698,784</text:p>
          </table:table-cell>
          <table:table-cell office:value-type="float" office:value="4219005.5005999999" table:style-name="ce15">
            <text:p>4,219,006</text:p>
          </table:table-cell>
          <table:table-cell office:value-type="percentage" office:value="0.54800933505862748" table:style-name="ce17">
            <text:p>54.80%</text:p>
          </table:table-cell>
          <table:table-cell table:number-columns-repeated="16380"/>
        </table:table-row>
        <table:table-row table:style-name="ro5">
          <table:table-cell office:value-type="float" office:value="2002" table:style-name="ce14">
            <text:p>2002</text:p>
          </table:table-cell>
          <table:table-cell office:value-type="float" office:value="6723058" table:style-name="ce15">
            <text:p>6,723,058</text:p>
          </table:table-cell>
          <table:table-cell office:value-type="float" office:value="4790124.8943999996" table:style-name="ce15">
            <text:p>4,790,125</text:p>
          </table:table-cell>
          <table:table-cell office:value-type="percentage" office:value="0.71249197826346289" table:style-name="ce17">
            <text:p>71.25%</text:p>
          </table:table-cell>
          <table:table-cell table:number-columns-repeated="16380"/>
        </table:table-row>
        <table:table-row table:style-name="ro5">
          <table:table-cell office:value-type="float" office:value="2001" table:style-name="ce14">
            <text:p>2001</text:p>
          </table:table-cell>
          <table:table-cell office:value-type="float" office:value="2784147" table:style-name="ce15">
            <text:p>2,784,147</text:p>
          </table:table-cell>
          <table:table-cell office:value-type="float" office:value="1810577.1140000001" table:style-name="ce15">
            <text:p>1,810,577</text:p>
          </table:table-cell>
          <table:table-cell office:value-type="percentage" office:value="0.65031663701665177" table:style-name="ce17">
            <text:p>65.03%</text:p>
          </table:table-cell>
          <table:table-cell table:number-columns-repeated="16380"/>
        </table:table-row>
        <table:table-row table:style-name="ro5">
          <table:table-cell table:style-name="ce13"/>
          <table:table-cell table:number-columns-repeated="2" table:style-name="ce15"/>
          <table:table-cell table:style-name="ce17"/>
          <table:table-cell table:number-columns-repeated="16380"/>
        </table:table-row>
        <table:table-row table:style-name="ro6">
          <table:table-cell office:value-type="string" table:number-columns-spanned="4" table:number-rows-spanned="1" table:style-name="ce98">
            <text:p>備註：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3"/>
          <table:table-cell table:number-columns-repeated="16380"/>
        </table:table-row>
        <table:table-row table:number-rows-repeated="1048542" table:style-name="ro7">
          <table:table-cell table:number-columns-repeated="16384"/>
        </table:table-row>
      </table:table>
      <table:table table:name="單月" table:style-name="ta3">
        <table:table-column table:style-name="co13" table:default-cell-style-name="ce1"/>
        <table:table-column table:style-name="co7" table:default-cell-style-name="ce1"/>
        <table:table-column table:style-name="co14" table:default-cell-style-name="ce1"/>
        <table:table-column table:style-name="co3" table:default-cell-style-name="ce1"/>
        <table:table-column table:style-name="co15" table:default-cell-style-name="ce1"/>
        <table:table-column table:style-name="co16" table:default-cell-style-name="ce1"/>
        <table:table-column table:style-name="co14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5" table:default-cell-style-name="ce1"/>
        <table:table-row table:style-name="ro9">
          <table:table-cell office:value-type="string" table:number-columns-spanned="8" table:number-rows-spanned="1" table:style-name="ce112">
            <text:p>115年07月僑外投資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table:number-columns-spanned="4" table:number-rows-spanned="1" table:style-name="ce112">
            <text:p>分區統計表</text:p>
          </table:table-cell>
          <table:covered-table-cell table:number-columns-repeated="3"/>
          <table:table-cell table:style-name="ce22"/>
          <table:table-cell office:value-type="string" table:number-columns-spanned="3" table:number-rows-spanned="1" table:style-name="ce112">
            <text:p>分業統計表</text:p>
          </table:table-cell>
          <table:covered-table-cell table:number-columns-repeated="2"/>
          <table:table-cell table:number-columns-repeated="16376"/>
        </table:table-row>
        <table:table-row table:style-name="ro10"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16376"/>
        </table:table-row>
        <table:table-row table:style-name="ro11">
          <table:table-cell office:value-type="string" table:number-columns-spanned="2" table:number-rows-spanned="1" table:style-name="ce145">
            <text:p>地 <text:s text:c="9"/>區</text:p>
          </table:table-cell>
          <table:covered-table-cell/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style-name="ce25"/>
          <table:table-cell office:value-type="string" table:style-name="ce27">
            <text:p>行 <text:s text:c="3"/>業 <text:s text:c="3"/>別</text:p>
          </table:table-cell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number-columns-repeated="16376" table:style-name="ce23"/>
        </table:table-row>
        <table:table-row table:style-name="ro12">
          <table:table-cell office:value-type="string" table:number-columns-spanned="2" table:number-rows-spanned="1" table:style-name="ce110">
            <text:p>新加坡</text:p>
          </table:table-cell>
          <table:covered-table-cell/>
          <table:table-cell office:value-type="float" office:value="11" table:style-name="ce33">
            <text:p>11</text:p>
          </table:table-cell>
          <table:table-cell office:value-type="float" office:value="3316191.9983000001" table:style-name="ce34">
            <text:p>3,316,192</text:p>
          </table:table-cell>
          <table:table-cell table:style-name="ce35"/>
          <table:table-cell office:value-type="string" table:style-name="ce31">
            <text:p>電子零組件製造業</text:p>
          </table:table-cell>
          <table:table-cell office:value-type="float" office:value="8" table:style-name="ce33">
            <text:p>8</text:p>
          </table:table-cell>
          <table:table-cell office:value-type="float" office:value="3307302.5104" table:style-name="ce34">
            <text:p>3,307,303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荷蘭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1188909.2744" table:style-name="ce34">
            <text:p>1,188,909</text:p>
          </table:table-cell>
          <table:table-cell table:style-name="ce35"/>
          <table:table-cell office:value-type="string" table:style-name="ce31">
            <text:p>工商服務業</text:p>
          </table:table-cell>
          <table:table-cell office:value-type="float" office:value="34" table:style-name="ce33">
            <text:p>34</text:p>
          </table:table-cell>
          <table:table-cell office:value-type="float" office:value="1101986.0408999999" table:style-name="ce34">
            <text:p>1,101,986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英國</text:p>
          </table:table-cell>
          <table:covered-table-cell/>
          <table:table-cell office:value-type="float" office:value="4" table:style-name="ce33">
            <text:p>4</text:p>
          </table:table-cell>
          <table:table-cell office:value-type="float" office:value="189566.51879999999" table:style-name="ce34">
            <text:p>189,567</text:p>
          </table:table-cell>
          <table:table-cell table:style-name="ce35"/>
          <table:table-cell office:value-type="string" table:style-name="ce31">
            <text:p>金融及保險業</text:p>
          </table:table-cell>
          <table:table-cell office:value-type="float" office:value="11" table:style-name="ce33">
            <text:p>11</text:p>
          </table:table-cell>
          <table:table-cell office:value-type="float" office:value="289758.2328" table:style-name="ce34">
            <text:p>289,758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日本</text:p>
          </table:table-cell>
          <table:covered-table-cell/>
          <table:table-cell office:value-type="float" office:value="28" table:style-name="ce33">
            <text:p>28</text:p>
          </table:table-cell>
          <table:table-cell office:value-type="float" office:value="95675.152199999997" table:style-name="ce34">
            <text:p>95,675</text:p>
          </table:table-cell>
          <table:table-cell table:style-name="ce35"/>
          <table:table-cell office:value-type="string" table:style-name="ce31">
            <text:p>批發及零售業</text:p>
          </table:table-cell>
          <table:table-cell office:value-type="float" office:value="72" table:style-name="ce33">
            <text:p>72</text:p>
          </table:table-cell>
          <table:table-cell office:value-type="float" office:value="158324.451" table:style-name="ce34">
            <text:p>158,324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加勒比海英國屬地</text:p>
          </table:table-cell>
          <table:covered-table-cell/>
          <table:table-cell office:value-type="float" office:value="8" table:style-name="ce33">
            <text:p>8</text:p>
          </table:table-cell>
          <table:table-cell office:value-type="float" office:value="57245.125999999997" table:style-name="ce34">
            <text:p>57,245</text:p>
          </table:table-cell>
          <table:table-cell table:style-name="ce35"/>
          <table:table-cell office:value-type="string" table:style-name="ce31">
            <text:p>農、林、漁、牧業</text:p>
          </table:table-cell>
          <table:table-cell office:value-type="float" office:value="2" table:style-name="ce33">
            <text:p>2</text:p>
          </table:table-cell>
          <table:table-cell office:value-type="float" office:value="63340.666400000002" table:style-name="ce34">
            <text:p>63,341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薩摩亞</text:p>
          </table:table-cell>
          <table:covered-table-cell/>
          <table:table-cell office:value-type="float" office:value="2" table:style-name="ce33">
            <text:p>2</text:p>
          </table:table-cell>
          <table:table-cell office:value-type="float" office:value="32143.722300000001" table:style-name="ce34">
            <text:p>32,144</text:p>
          </table:table-cell>
          <table:table-cell table:style-name="ce35"/>
          <table:table-cell office:value-type="string" table:style-name="ce31">
            <text:p>資訊及通訊傳播業</text:p>
          </table:table-cell>
          <table:table-cell office:value-type="float" office:value="27" table:style-name="ce33">
            <text:p>27</text:p>
          </table:table-cell>
          <table:table-cell office:value-type="float" office:value="14464.3686" table:style-name="ce34">
            <text:p>14,464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香港</text:p>
          </table:table-cell>
          <table:covered-table-cell/>
          <table:table-cell office:value-type="float" office:value="21" table:style-name="ce33">
            <text:p>21</text:p>
          </table:table-cell>
          <table:table-cell office:value-type="float" office:value="25391.724900000001" table:style-name="ce34">
            <text:p>25,392</text:p>
          </table:table-cell>
          <table:table-cell table:style-name="ce35"/>
          <table:table-cell office:value-type="string" table:style-name="ce31">
            <text:p>金屬製品製造業</text:p>
          </table:table-cell>
          <table:table-cell office:value-type="float" office:value="2" table:style-name="ce33">
            <text:p>2</text:p>
          </table:table-cell>
          <table:table-cell office:value-type="float" office:value="14364.1134" table:style-name="ce34">
            <text:p>14,364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美國</text:p>
          </table:table-cell>
          <table:covered-table-cell/>
          <table:table-cell office:value-type="float" office:value="21" table:style-name="ce33">
            <text:p>21</text:p>
          </table:table-cell>
          <table:table-cell office:value-type="float" office:value="20424.7925" table:style-name="ce34">
            <text:p>20,425</text:p>
          </table:table-cell>
          <table:table-cell table:style-name="ce35"/>
          <table:table-cell office:value-type="string" table:style-name="ce31">
            <text:p>化學材料製造業</text:p>
          </table:table-cell>
          <table:table-cell office:value-type="float" office:value="1" table:style-name="ce33">
            <text:p>1</text:p>
          </table:table-cell>
          <table:table-cell office:value-type="float" office:value="12998.311299999999" table:style-name="ce34">
            <text:p>12,998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泰國</text:p>
          </table:table-cell>
          <table:covered-table-cell/>
          <table:table-cell office:value-type="float" office:value="4" table:style-name="ce33">
            <text:p>4</text:p>
          </table:table-cell>
          <table:table-cell office:value-type="float" office:value="2115.1561999999999" table:style-name="ce34">
            <text:p>2,115</text:p>
          </table:table-cell>
          <table:table-cell table:style-name="ce35"/>
          <table:table-cell office:value-type="string" table:style-name="ce31">
            <text:p>藥品製造業</text:p>
          </table:table-cell>
          <table:table-cell office:value-type="float" office:value="0" table:style-name="ce33">
            <text:p>0</text:p>
          </table:table-cell>
          <table:table-cell office:value-type="float" office:value="9146.8282999999992" table:style-name="ce34">
            <text:p>9,147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德國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661.3369" table:style-name="ce34">
            <text:p>1,661</text:p>
          </table:table-cell>
          <table:table-cell table:style-name="ce35"/>
          <table:table-cell office:value-type="string" table:style-name="ce31">
            <text:p>電力設備製造業</text:p>
          </table:table-cell>
          <table:table-cell office:value-type="float" office:value="1" table:style-name="ce33">
            <text:p>1</text:p>
          </table:table-cell>
          <table:table-cell office:value-type="float" office:value="7411.7713999999996" table:style-name="ce34">
            <text:p>7,41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馬來西亞</text:p>
          </table:table-cell>
          <table:covered-table-cell/>
          <table:table-cell office:value-type="float" office:value="17" table:style-name="ce33">
            <text:p>17</text:p>
          </table:table-cell>
          <table:table-cell office:value-type="float" office:value="579.22199999999998" table:style-name="ce34">
            <text:p>579</text:p>
          </table:table-cell>
          <table:table-cell table:style-name="ce35"/>
          <table:table-cell office:value-type="string" table:style-name="ce31">
            <text:p>汽車及其零件製造業</text:p>
          </table:table-cell>
          <table:table-cell office:value-type="float" office:value="0" table:style-name="ce33">
            <text:p>0</text:p>
          </table:table-cell>
          <table:table-cell office:value-type="float" office:value="6209.8302000000003" table:style-name="ce34">
            <text:p>6,21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越南</text:p>
          </table:table-cell>
          <table:covered-table-cell/>
          <table:table-cell office:value-type="float" office:value="37" table:style-name="ce33">
            <text:p>37</text:p>
          </table:table-cell>
          <table:table-cell office:value-type="float" office:value="543.48429999999996" table:style-name="ce34">
            <text:p>543</text:p>
          </table:table-cell>
          <table:table-cell table:style-name="ce35"/>
          <table:table-cell office:value-type="string" table:style-name="ce31">
            <text:p>電力及燃氣供應業</text:p>
          </table:table-cell>
          <table:table-cell office:value-type="float" office:value="0" table:style-name="ce33">
            <text:p>0</text:p>
          </table:table-cell>
          <table:table-cell office:value-type="float" office:value="6209.8302000000003" table:style-name="ce34">
            <text:p>6,21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印度</text:p>
          </table:table-cell>
          <table:covered-table-cell/>
          <table:table-cell office:value-type="float" office:value="6" table:style-name="ce33">
            <text:p>6</text:p>
          </table:table-cell>
          <table:table-cell office:value-type="float" office:value="474.20679999999999" table:style-name="ce34">
            <text:p>474</text:p>
          </table:table-cell>
          <table:table-cell table:style-name="ce35"/>
          <table:table-cell office:value-type="string" table:style-name="ce31">
            <text:p>非金屬礦物製品製造業</text:p>
          </table:table-cell>
          <table:table-cell office:value-type="float" office:value="1" table:style-name="ce33">
            <text:p>1</text:p>
          </table:table-cell>
          <table:table-cell office:value-type="float" office:value="5553.9782999999998" table:style-name="ce34">
            <text:p>5,554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韓國</text:p>
          </table:table-cell>
          <table:covered-table-cell/>
          <table:table-cell office:value-type="float" office:value="12" table:style-name="ce33">
            <text:p>12</text:p>
          </table:table-cell>
          <table:table-cell office:value-type="float" office:value="402.41419999999999" table:style-name="ce34">
            <text:p>402</text:p>
          </table:table-cell>
          <table:table-cell table:style-name="ce35"/>
          <table:table-cell office:value-type="string" table:style-name="ce31">
            <text:p>不動產業</text:p>
          </table:table-cell>
          <table:table-cell office:value-type="float" office:value="0" table:style-name="ce33">
            <text:p>0</text:p>
          </table:table-cell>
          <table:table-cell office:value-type="float" office:value="4244.4189999999999" table:style-name="ce34">
            <text:p>4,244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印尼</text:p>
          </table:table-cell>
          <table:covered-table-cell/>
          <table:table-cell office:value-type="float" office:value="11" table:style-name="ce33">
            <text:p>11</text:p>
          </table:table-cell>
          <table:table-cell office:value-type="float" office:value="107.5423" table:style-name="ce34">
            <text:p>108</text:p>
          </table:table-cell>
          <table:table-cell table:style-name="ce35"/>
          <table:table-cell office:value-type="string" table:style-name="ce31">
            <text:p>電腦、電子產品及光學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2674.0300999999999" table:style-name="ce34">
            <text:p>2,674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澳大利亞</text:p>
          </table:table-cell>
          <table:covered-table-cell/>
          <table:table-cell office:value-type="float" office:value="4" table:style-name="ce33">
            <text:p>4</text:p>
          </table:table-cell>
          <table:table-cell office:value-type="float" office:value="77.736900000000006" table:style-name="ce34">
            <text:p>78</text:p>
          </table:table-cell>
          <table:table-cell table:style-name="ce35"/>
          <table:table-cell office:value-type="string" table:style-name="ce31">
            <text:p>塑膠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2491.5391" table:style-name="ce34">
            <text:p>2,49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巴拿馬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62.098300000000002" table:style-name="ce34">
            <text:p>62</text:p>
          </table:table-cell>
          <table:table-cell table:style-name="ce35"/>
          <table:table-cell office:value-type="string" table:style-name="ce31">
            <text:p>運輸及倉儲業</text:p>
          </table:table-cell>
          <table:table-cell office:value-type="float" office:value="2" table:style-name="ce33">
            <text:p>2</text:p>
          </table:table-cell>
          <table:table-cell office:value-type="float" office:value="2382.3528999999999" table:style-name="ce34">
            <text:p>2,38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加拿大</text:p>
          </table:table-cell>
          <table:covered-table-cell/>
          <table:table-cell office:value-type="float" office:value="3" table:style-name="ce33">
            <text:p>3</text:p>
          </table:table-cell>
          <table:table-cell office:value-type="float" office:value="18.474299999999999" table:style-name="ce34">
            <text:p>18</text:p>
          </table:table-cell>
          <table:table-cell table:style-name="ce35"/>
          <table:table-cell office:value-type="string" table:style-name="ce31">
            <text:p>營造業</text:p>
          </table:table-cell>
          <table:table-cell office:value-type="float" office:value="8" table:style-name="ce33">
            <text:p>8</text:p>
          </table:table-cell>
          <table:table-cell office:value-type="float" office:value="2292.0857999999998" table:style-name="ce34">
            <text:p>2,29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捷克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5.5246" table:style-name="ce34">
            <text:p>16</text:p>
          </table:table-cell>
          <table:table-cell table:style-name="ce35"/>
          <table:table-cell office:value-type="string" table:style-name="ce31">
            <text:p>機械設備製造業</text:p>
          </table:table-cell>
          <table:table-cell office:value-type="float" office:value="4" table:style-name="ce33">
            <text:p>4</text:p>
          </table:table-cell>
          <table:table-cell office:value-type="float" office:value="1440.9802" table:style-name="ce34">
            <text:p>1,441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菲律賓</text:p>
          </table:table-cell>
          <table:covered-table-cell/>
          <table:table-cell office:value-type="float" office:value="2" table:style-name="ce33">
            <text:p>2</text:p>
          </table:table-cell>
          <table:table-cell office:value-type="float" office:value="10.556699999999999" table:style-name="ce34">
            <text:p>11</text:p>
          </table:table-cell>
          <table:table-cell table:style-name="ce35"/>
          <table:table-cell office:value-type="string" table:style-name="ce31">
            <text:p>食品製造業</text:p>
          </table:table-cell>
          <table:table-cell office:value-type="float" office:value="3" table:style-name="ce33">
            <text:p>3</text:p>
          </table:table-cell>
          <table:table-cell office:value-type="float" office:value="811.48379999999997" table:style-name="ce34">
            <text:p>811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法國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.242" table:style-name="ce34">
            <text:p>1</text:p>
          </table:table-cell>
          <table:table-cell table:style-name="ce35"/>
          <table:table-cell office:value-type="string" table:style-name="ce31">
            <text:p>住宿及餐飲業</text:p>
          </table:table-cell>
          <table:table-cell office:value-type="float" office:value="46" table:style-name="ce33">
            <text:p>46</text:p>
          </table:table-cell>
          <table:table-cell office:value-type="float" office:value="632.7817" table:style-name="ce34">
            <text:p>633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尼加拉瓜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.15490000000000001" table:style-name="ce34">
            <text:p>0</text:p>
          </table:table-cell>
          <table:table-cell table:style-name="ce35"/>
          <table:table-cell office:value-type="string" table:style-name="ce31">
            <text:p>產業用機械設備維修及安裝業</text:p>
          </table:table-cell>
          <table:table-cell office:value-type="float" office:value="2" table:style-name="ce33">
            <text:p>2</text:p>
          </table:table-cell>
          <table:table-cell office:value-type="float" office:value="108.6721" table:style-name="ce34">
            <text:p>109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巴西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礦業及土石採取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百慕達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飲業料製造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紐西蘭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菸草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薩爾瓦多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紡織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非洲地區</text:p>
          </table:table-cell>
          <table:covered-table-cell/>
          <table:table-cell office:value-type="float" office:value="6" table:style-name="ce33">
            <text:p>6</text:p>
          </table:table-cell>
          <table:table-cell office:value-type="float" office:value="5543.9337999999998" table:style-name="ce34">
            <text:p>5,544</text:p>
          </table:table-cell>
          <table:table-cell table:style-name="ce35"/>
          <table:table-cell office:value-type="string" table:style-name="ce31">
            <text:p>成衣及服飾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歐洲其他地區</text:p>
          </table:table-cell>
          <table:covered-table-cell/>
          <table:table-cell office:value-type="float" office:value="12" table:style-name="ce33">
            <text:p>12</text:p>
          </table:table-cell>
          <table:table-cell office:value-type="float" office:value="46942.871700000003" table:style-name="ce34">
            <text:p>46,943</text:p>
          </table:table-cell>
          <table:table-cell table:style-name="ce35"/>
          <table:table-cell office:value-type="string" table:style-name="ce31">
            <text:p>皮革、毛皮及其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中南美洲其他地區</text:p>
          </table:table-cell>
          <table:covered-table-cell/>
          <table:table-cell office:value-type="float" office:value="4" table:style-name="ce33">
            <text:p>4</text:p>
          </table:table-cell>
          <table:table-cell office:value-type="float" office:value="31802.092700000001" table:style-name="ce34">
            <text:p>31,802</text:p>
          </table:table-cell>
          <table:table-cell table:style-name="ce35"/>
          <table:table-cell office:value-type="string" table:style-name="ce31">
            <text:p>木竹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亞洲其他地區</text:p>
          </table:table-cell>
          <table:covered-table-cell/>
          <table:table-cell office:value-type="float" office:value="9" table:style-name="ce33">
            <text:p>9</text:p>
          </table:table-cell>
          <table:table-cell office:value-type="float" office:value="136.74860000000001" table:style-name="ce34">
            <text:p>137</text:p>
          </table:table-cell>
          <table:table-cell table:style-name="ce35"/>
          <table:table-cell office:value-type="string" table:style-name="ce31">
            <text:p>紙漿、紙及紙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62">
            <text:p>大洋洲其他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印刷及資料儲存媒體複製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43">
            <text:p>合計</text:p>
          </table:table-cell>
          <table:covered-table-cell/>
          <table:table-cell office:value-type="float" office:value="226" table:style-name="ce37">
            <text:p>226</text:p>
          </table:table-cell>
          <table:table-cell office:value-type="float" office:value="5016043.1065999996" table:style-name="ce38">
            <text:p>5,016,043</text:p>
          </table:table-cell>
          <table:table-cell table:style-name="ce35"/>
          <table:table-cell office:value-type="string" table:style-name="ce31">
            <text:p>石油及煤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化學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橡膠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基本金屬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家具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用水供應及污染整治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製造業</text:p>
          </table:table-cell>
          <table:table-cell office:value-type="float" office:value="1" table:style-name="ce33">
            <text:p>1</text:p>
          </table:table-cell>
          <table:table-cell office:value-type="float" office:value="1511.9241" table:style-name="ce34">
            <text:p>1,512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運輸工具製造業</text:p>
          </table:table-cell>
          <table:table-cell office:value-type="float" office:value="1" table:style-name="ce33">
            <text:p>1</text:p>
          </table:table-cell>
          <table:table-cell office:value-type="float" office:value="381.90460000000002" table:style-name="ce34">
            <text:p>382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6">
            <text:p>合計</text:p>
          </table:table-cell>
          <table:table-cell office:value-type="float" office:value="226" table:style-name="ce37">
            <text:p>226</text:p>
          </table:table-cell>
          <table:table-cell office:value-type="float" office:value="5016043.1065999996" table:style-name="ce38">
            <text:p>5,016,043</text:p>
          </table:table-cell>
          <table:table-cell table:number-columns-repeated="16376"/>
        </table:table-row>
        <table:table-row table:style-name="ro13">
          <table:table-cell office:value-type="string" table:number-columns-spanned="8" table:number-rows-spanned="1" table:style-name="ce108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4">
          <table:table-cell office:value-type="string" table:number-columns-spanned="6" table:number-rows-spanned="1" table:style-name="ce112">
            <text:p>115年07月僑外投資 (續)</text:p>
          </table:table-cell>
          <table:covered-table-cell table:number-columns-repeated="5"/>
          <table:table-cell table:number-columns-repeated="16378" table:style-name="ce1"/>
        </table:table-row>
        <table:table-row table:style-name="ro9">
          <table:table-cell office:value-type="string" table:number-columns-spanned="6" table:number-rows-spanned="1" table:style-name="ce112">
            <text:p>分業統計表</text:p>
          </table:table-cell>
          <table:covered-table-cell table:number-columns-repeated="5"/>
          <table:table-cell table:number-columns-repeated="16378" table:style-name="ce1"/>
        </table:table-row>
        <table:table-row table:style-name="ro10">
          <table:table-cell table:number-columns-repeated="5" table:style-name="ce1"/>
          <table:table-cell office:value-type="string" table:style-name="ce41">
            <text:p>單位：千美元</text:p>
          </table:table-cell>
          <table:table-cell table:number-columns-repeated="16378" table:style-name="ce1"/>
        </table:table-row>
        <table:table-row table:style-name="ro15">
          <table:table-cell office:value-type="string" table:number-columns-spanned="3" table:number-rows-spanned="1" table:style-name="ce160">
            <text:p>行 <text:s text:c="9"/>業</text:p>
          </table:table-cell>
          <table:covered-table-cell table:number-columns-repeated="2"/>
          <table:table-cell office:value-type="string" table:style-name="ce44">
            <text:p>件 數</text:p>
          </table:table-cell>
          <table:table-cell office:value-type="string" table:number-columns-spanned="2" table:number-rows-spanned="1" table:style-name="ce161">
            <text:p>核 准 金 額</text:p>
          </table:table-cell>
          <table:covered-table-cell/>
          <table:table-cell table:number-columns-repeated="16378" table:style-name="ce25"/>
        </table:table-row>
        <table:table-row table:style-name="ro12">
          <table:table-cell office:value-type="string" table:number-columns-spanned="1" table:number-rows-spanned="5" table:style-name="ce165">
            <text:p>金融保險業</text:p>
          </table:table-cell>
          <table:table-cell office:value-type="string" table:number-columns-spanned="2" table:number-rows-spanned="1" table:style-name="ce166">
            <text:p>金融中介業</text:p>
          </table:table-cell>
          <table:covered-table-cell/>
          <table:table-cell office:value-type="float" office:value="5" table:style-name="ce46">
            <text:p>5</text:p>
          </table:table-cell>
          <table:table-cell office:value-type="float" office:value="155637.1207" table:number-columns-spanned="2" table:number-rows-spanned="1" table:style-name="ce167">
            <text:p>155,637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證券期貨及其他金融業</text:p>
          </table:table-cell>
          <table:covered-table-cell/>
          <table:table-cell office:value-type="float" office:value="6" table:style-name="ce43">
            <text:p>6</text:p>
          </table:table-cell>
          <table:table-cell office:value-type="float" office:value="134121.1121" table:number-columns-spanned="2" table:number-rows-spanned="1" table:style-name="ce168">
            <text:p>134,121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金融控股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62">
            <text:p>保險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3">
            <text:p>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43">
            <text:p>小計</text:p>
          </table:table-cell>
          <table:covered-table-cell/>
          <table:table-cell office:value-type="float" office:value="11" table:style-name="ce48">
            <text:p>11</text:p>
          </table:table-cell>
          <table:table-cell office:value-type="float" office:value="289758.2328" table:number-columns-spanned="2" table:number-rows-spanned="1" table:style-name="ce164">
            <text:p>289,758</text:p>
          </table:table-cell>
          <table:covered-table-cell/>
          <table:table-cell table:number-columns-repeated="16378" table:style-name="ce1"/>
        </table:table-row>
        <table:table-row table:style-name="ro12">
          <table:table-cell office:value-type="string" table:number-columns-spanned="1" table:number-rows-spanned="8" table:style-name="ce165">
            <text:p>工商服務業</text:p>
          </table:table-cell>
          <table:table-cell office:value-type="string" table:number-columns-spanned="2" table:number-rows-spanned="1" table:style-name="ce166">
            <text:p>專業、科學及技術服務業</text:p>
          </table:table-cell>
          <table:covered-table-cell/>
          <table:table-cell office:value-type="float" office:value="20" table:style-name="ce43">
            <text:p>20</text:p>
          </table:table-cell>
          <table:table-cell office:value-type="float" office:value="1101718.0744" table:number-columns-spanned="2" table:number-rows-spanned="1" table:style-name="ce167">
            <text:p>1,101,718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支援服務業</text:p>
          </table:table-cell>
          <table:covered-table-cell/>
          <table:table-cell office:value-type="float" office:value="6" table:style-name="ce43">
            <text:p>6</text:p>
          </table:table-cell>
          <table:table-cell office:value-type="float" office:value="192.5171" table:number-columns-spanned="2" table:number-rows-spanned="1" table:style-name="ce168">
            <text:p>193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其他服務業</text:p>
          </table:table-cell>
          <table:covered-table-cell/>
          <table:table-cell office:value-type="float" office:value="7" table:style-name="ce43">
            <text:p>7</text:p>
          </table:table-cell>
          <table:table-cell office:value-type="float" office:value="59.924799999999998" table:number-columns-spanned="2" table:number-rows-spanned="1" table:style-name="ce168">
            <text:p>6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教育服務業</text:p>
          </table:table-cell>
          <table:covered-table-cell/>
          <table:table-cell office:value-type="float" office:value="1" table:style-name="ce43">
            <text:p>1</text:p>
          </table:table-cell>
          <table:table-cell office:value-type="float" office:value="15.5246" table:number-columns-spanned="2" table:number-rows-spanned="1" table:style-name="ce168">
            <text:p>16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公共行政及國防；強制性社會安全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醫療保健及社會工作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62">
            <text:p>藝術、娛樂及休閒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3">
            <text:p>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43">
            <text:p>小計</text:p>
          </table:table-cell>
          <table:covered-table-cell/>
          <table:table-cell office:value-type="float" office:value="34" table:style-name="ce48">
            <text:p>34</text:p>
          </table:table-cell>
          <table:table-cell office:value-type="float" office:value="1101986.0408999999" table:number-columns-spanned="2" table:number-rows-spanned="1" table:style-name="ce164">
            <text:p>1,101,986</text:p>
          </table:table-cell>
          <table:covered-table-cell/>
          <table:table-cell table:number-columns-repeated="16378" table:style-name="ce1"/>
        </table:table-row>
        <table:table-row table:style-name="ro12">
          <table:table-cell table:number-columns-repeated="16384"/>
        </table:table-row>
        <table:table-row table:style-name="ro13">
          <table:table-cell office:value-type="string" table:number-columns-spanned="8" table:number-rows-spanned="1" table:style-name="ce108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4">
          <table:table-cell office:value-type="string" table:number-columns-spanned="8" table:number-rows-spanned="1" table:style-name="ce112">
            <text:p>115年07月對外投資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table:number-columns-spanned="4" table:number-rows-spanned="1" table:style-name="ce112">
            <text:p>分區統計表</text:p>
          </table:table-cell>
          <table:covered-table-cell table:number-columns-repeated="3"/>
          <table:table-cell table:style-name="ce22"/>
          <table:table-cell office:value-type="string" table:number-columns-spanned="3" table:number-rows-spanned="1" table:style-name="ce112">
            <text:p>分業統計表</text:p>
          </table:table-cell>
          <table:covered-table-cell table:number-columns-repeated="2"/>
          <table:table-cell table:number-columns-repeated="16376"/>
        </table:table-row>
        <table:table-row table:style-name="ro10"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16376"/>
        </table:table-row>
        <table:table-row table:style-name="ro11">
          <table:table-cell office:value-type="string" table:number-columns-spanned="2" table:number-rows-spanned="1" table:style-name="ce145">
            <text:p>地 <text:s text:c="9"/>區</text:p>
          </table:table-cell>
          <table:covered-table-cell/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style-name="ce25"/>
          <table:table-cell office:value-type="string" table:style-name="ce27">
            <text:p>行 <text:s text:c="3"/>業 <text:s text:c="3"/>別</text:p>
          </table:table-cell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number-columns-repeated="16376" table:style-name="ce23"/>
        </table:table-row>
        <table:table-row table:style-name="ro12">
          <table:table-cell office:value-type="string" table:number-columns-spanned="2" table:number-rows-spanned="1" table:style-name="ce110">
            <text:p>美國</text:p>
          </table:table-cell>
          <table:covered-table-cell/>
          <table:table-cell office:value-type="float" office:value="13" table:style-name="ce33">
            <text:p>13</text:p>
          </table:table-cell>
          <table:table-cell office:value-type="float" office:value="22018318.618000001" table:style-name="ce34">
            <text:p>22,018,319</text:p>
          </table:table-cell>
          <table:table-cell table:style-name="ce35"/>
          <table:table-cell office:value-type="string" table:style-name="ce31">
            <text:p>電子零組件製造業</text:p>
          </table:table-cell>
          <table:table-cell office:value-type="float" office:value="5" table:style-name="ce33">
            <text:p>5</text:p>
          </table:table-cell>
          <table:table-cell office:value-type="float" office:value="20364792.539099999" table:style-name="ce34">
            <text:p>20,364,793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加勒比海英國屬地</text:p>
          </table:table-cell>
          <table:covered-table-cell/>
          <table:table-cell office:value-type="float" office:value="7" table:style-name="ce33">
            <text:p>7</text:p>
          </table:table-cell>
          <table:table-cell office:value-type="float" office:value="1093114.0521" table:style-name="ce34">
            <text:p>1,093,114</text:p>
          </table:table-cell>
          <table:table-cell table:style-name="ce35"/>
          <table:table-cell office:value-type="string" table:style-name="ce31">
            <text:p>金融及保險業</text:p>
          </table:table-cell>
          <table:table-cell office:value-type="float" office:value="14" table:style-name="ce33">
            <text:p>14</text:p>
          </table:table-cell>
          <table:table-cell office:value-type="float" office:value="3118910.4183" table:style-name="ce34">
            <text:p>3,118,91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新加坡</text:p>
          </table:table-cell>
          <table:covered-table-cell/>
          <table:table-cell office:value-type="float" office:value="9" table:style-name="ce33">
            <text:p>9</text:p>
          </table:table-cell>
          <table:table-cell office:value-type="float" office:value="260384.92929999999" table:style-name="ce34">
            <text:p>260,385</text:p>
          </table:table-cell>
          <table:table-cell table:style-name="ce35"/>
          <table:table-cell office:value-type="string" table:style-name="ce31">
            <text:p>電腦、電子產品及光學製品製造業</text:p>
          </table:table-cell>
          <table:table-cell office:value-type="float" office:value="2" table:style-name="ce33">
            <text:p>2</text:p>
          </table:table-cell>
          <table:table-cell office:value-type="float" office:value="708261.41760000004" table:style-name="ce34">
            <text:p>708,261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奧地利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232120.88860000001" table:style-name="ce34">
            <text:p>232,121</text:p>
          </table:table-cell>
          <table:table-cell table:style-name="ce35"/>
          <table:table-cell office:value-type="string" table:style-name="ce31">
            <text:p>資訊及通訊傳播業</text:p>
          </table:table-cell>
          <table:table-cell office:value-type="float" office:value="1" table:style-name="ce33">
            <text:p>1</text:p>
          </table:table-cell>
          <table:table-cell office:value-type="float" office:value="238046.41279999999" table:style-name="ce34">
            <text:p>238,046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越南</text:p>
          </table:table-cell>
          <table:covered-table-cell/>
          <table:table-cell office:value-type="float" office:value="3" table:style-name="ce33">
            <text:p>3</text:p>
          </table:table-cell>
          <table:table-cell office:value-type="float" office:value="222957.4694" table:style-name="ce34">
            <text:p>222,957</text:p>
          </table:table-cell>
          <table:table-cell table:style-name="ce35"/>
          <table:table-cell office:value-type="string" table:style-name="ce31">
            <text:p>批發及零售業</text:p>
          </table:table-cell>
          <table:table-cell office:value-type="float" office:value="19" table:style-name="ce33">
            <text:p>19</text:p>
          </table:table-cell>
          <table:table-cell office:value-type="float" office:value="228505.42" table:style-name="ce34">
            <text:p>228,505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英屬澤西島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189548.63200000001" table:style-name="ce34">
            <text:p>189,549</text:p>
          </table:table-cell>
          <table:table-cell table:style-name="ce35"/>
          <table:table-cell office:value-type="string" table:style-name="ce31">
            <text:p>工商服務業</text:p>
          </table:table-cell>
          <table:table-cell office:value-type="float" office:value="7" table:style-name="ce33">
            <text:p>7</text:p>
          </table:table-cell>
          <table:table-cell office:value-type="float" office:value="145328.73120000001" table:style-name="ce34">
            <text:p>145,329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馬來西亞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137721.519" table:style-name="ce34">
            <text:p>137,722</text:p>
          </table:table-cell>
          <table:table-cell table:style-name="ce35"/>
          <table:table-cell office:value-type="string" table:style-name="ce31">
            <text:p>非金屬礦物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48862.421999999999" table:style-name="ce34">
            <text:p>48,86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泰國</text:p>
          </table:table-cell>
          <table:covered-table-cell/>
          <table:table-cell office:value-type="float" office:value="3" table:style-name="ce33">
            <text:p>3</text:p>
          </table:table-cell>
          <table:table-cell office:value-type="float" office:value="70416.008400000006" table:style-name="ce34">
            <text:p>70,416</text:p>
          </table:table-cell>
          <table:table-cell table:style-name="ce35"/>
          <table:table-cell office:value-type="string" table:style-name="ce31">
            <text:p>電力設備製造業</text:p>
          </table:table-cell>
          <table:table-cell office:value-type="float" office:value="1" table:style-name="ce33">
            <text:p>1</text:p>
          </table:table-cell>
          <table:table-cell office:value-type="float" office:value="40500" table:style-name="ce34">
            <text:p>40,5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日本</text:p>
          </table:table-cell>
          <table:covered-table-cell/>
          <table:table-cell office:value-type="float" office:value="12" table:style-name="ce33">
            <text:p>12</text:p>
          </table:table-cell>
          <table:table-cell office:value-type="float" office:value="28368.1152" table:style-name="ce34">
            <text:p>28,368</text:p>
          </table:table-cell>
          <table:table-cell table:style-name="ce35"/>
          <table:table-cell office:value-type="string" table:style-name="ce31">
            <text:p>運輸及倉儲業</text:p>
          </table:table-cell>
          <table:table-cell office:value-type="float" office:value="7" table:style-name="ce33">
            <text:p>7</text:p>
          </table:table-cell>
          <table:table-cell office:value-type="float" office:value="34458.077799999999" table:style-name="ce34">
            <text:p>34,458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加拿大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27716.0645" table:style-name="ce34">
            <text:p>27,716</text:p>
          </table:table-cell>
          <table:table-cell table:style-name="ce35"/>
          <table:table-cell office:value-type="string" table:style-name="ce31">
            <text:p>機械設備製造業</text:p>
          </table:table-cell>
          <table:table-cell office:value-type="float" office:value="3" table:style-name="ce33">
            <text:p>3</text:p>
          </table:table-cell>
          <table:table-cell office:value-type="float" office:value="20098.4833" table:style-name="ce34">
            <text:p>20,098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薩摩亞</text:p>
          </table:table-cell>
          <table:covered-table-cell/>
          <table:table-cell office:value-type="float" office:value="3" table:style-name="ce33">
            <text:p>3</text:p>
          </table:table-cell>
          <table:table-cell office:value-type="float" office:value="25503.024799999999" table:style-name="ce34">
            <text:p>25,503</text:p>
          </table:table-cell>
          <table:table-cell table:style-name="ce35"/>
          <table:table-cell office:value-type="string" table:style-name="ce31">
            <text:p>不動產業</text:p>
          </table:table-cell>
          <table:table-cell office:value-type="float" office:value="2" table:style-name="ce33">
            <text:p>2</text:p>
          </table:table-cell>
          <table:table-cell office:value-type="float" office:value="9282.7425999999996" table:style-name="ce34">
            <text:p>9,283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印度</text:p>
          </table:table-cell>
          <table:covered-table-cell/>
          <table:table-cell office:value-type="float" office:value="2" table:style-name="ce33">
            <text:p>2</text:p>
          </table:table-cell>
          <table:table-cell office:value-type="float" office:value="19073.653900000001" table:style-name="ce34">
            <text:p>19,074</text:p>
          </table:table-cell>
          <table:table-cell table:style-name="ce35"/>
          <table:table-cell office:value-type="string" table:style-name="ce31">
            <text:p>塑膠製品製造業</text:p>
          </table:table-cell>
          <table:table-cell office:value-type="float" office:value="1" table:style-name="ce33">
            <text:p>1</text:p>
          </table:table-cell>
          <table:table-cell office:value-type="float" office:value="8330" table:style-name="ce34">
            <text:p>8,33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德國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9030.742999999999" table:style-name="ce34">
            <text:p>19,031</text:p>
          </table:table-cell>
          <table:table-cell table:style-name="ce35"/>
          <table:table-cell office:value-type="string" table:style-name="ce31">
            <text:p>汽車及其零件製造業</text:p>
          </table:table-cell>
          <table:table-cell office:value-type="float" office:value="0" table:style-name="ce33">
            <text:p>0</text:p>
          </table:table-cell>
          <table:table-cell office:value-type="float" office:value="6928" table:style-name="ce34">
            <text:p>6,928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印尼</text:p>
          </table:table-cell>
          <table:covered-table-cell/>
          <table:table-cell office:value-type="float" office:value="2" table:style-name="ce33">
            <text:p>2</text:p>
          </table:table-cell>
          <table:table-cell office:value-type="float" office:value="6646.3881000000001" table:style-name="ce34">
            <text:p>6,646</text:p>
          </table:table-cell>
          <table:table-cell table:style-name="ce35"/>
          <table:table-cell office:value-type="string" table:style-name="ce31">
            <text:p>金屬製品製造業</text:p>
          </table:table-cell>
          <table:table-cell office:value-type="float" office:value="1" table:style-name="ce33">
            <text:p>1</text:p>
          </table:table-cell>
          <table:table-cell office:value-type="float" office:value="5751.7260999999999" table:style-name="ce34">
            <text:p>5,75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澳大利亞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4185.1859999999997" table:style-name="ce34">
            <text:p>4,185</text:p>
          </table:table-cell>
          <table:table-cell table:style-name="ce35"/>
          <table:table-cell office:value-type="string" table:style-name="ce31">
            <text:p>藥品製造業</text:p>
          </table:table-cell>
          <table:table-cell office:value-type="float" office:value="1" table:style-name="ce33">
            <text:p>1</text:p>
          </table:table-cell>
          <table:table-cell office:value-type="float" office:value="4265.6059999999998" table:style-name="ce34">
            <text:p>4,266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菲律賓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3812.3591999999999" table:style-name="ce34">
            <text:p>3,812</text:p>
          </table:table-cell>
          <table:table-cell table:style-name="ce35"/>
          <table:table-cell office:value-type="string" table:style-name="ce31">
            <text:p>成衣及服飾品製造業</text:p>
          </table:table-cell>
          <table:table-cell office:value-type="float" office:value="1" table:style-name="ce33">
            <text:p>1</text:p>
          </table:table-cell>
          <table:table-cell office:value-type="float" office:value="3346.0320000000002" table:style-name="ce34">
            <text:p>3,346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法國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1503.1908000000001" table:style-name="ce34">
            <text:p>1,503</text:p>
          </table:table-cell>
          <table:table-cell table:style-name="ce35"/>
          <table:table-cell office:value-type="string" table:style-name="ce31">
            <text:p>住宿及餐飲業</text:p>
          </table:table-cell>
          <table:table-cell office:value-type="float" office:value="1" table:style-name="ce33">
            <text:p>1</text:p>
          </table:table-cell>
          <table:table-cell office:value-type="float" office:value="1560" table:style-name="ce34">
            <text:p>1,56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韓國</text:p>
          </table:table-cell>
          <table:covered-table-cell/>
          <table:table-cell office:value-type="float" office:value="3" table:style-name="ce33">
            <text:p>3</text:p>
          </table:table-cell>
          <table:table-cell office:value-type="float" office:value="438.6404" table:style-name="ce34">
            <text:p>439</text:p>
          </table:table-cell>
          <table:table-cell table:style-name="ce35"/>
          <table:table-cell office:value-type="string" table:style-name="ce31">
            <text:p>飲業料製造</text:p>
          </table:table-cell>
          <table:table-cell office:value-type="float" office:value="0" table:style-name="ce33">
            <text:p>0</text:p>
          </table:table-cell>
          <table:table-cell office:value-type="float" office:value="1000" table:style-name="ce34">
            <text:p>1,0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香港</text:p>
          </table:table-cell>
          <table:covered-table-cell/>
          <table:table-cell office:value-type="float" office:value="2" table:style-name="ce33">
            <text:p>2</text:p>
          </table:table-cell>
          <table:table-cell office:value-type="float" office:value="291.29199999999997" table:style-name="ce34">
            <text:p>291</text:p>
          </table:table-cell>
          <table:table-cell table:style-name="ce35"/>
          <table:table-cell office:value-type="string" table:style-name="ce31">
            <text:p>木竹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1000" table:style-name="ce34">
            <text:p>1,0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英國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128.26400000000001" table:style-name="ce34">
            <text:p>128</text:p>
          </table:table-cell>
          <table:table-cell table:style-name="ce35"/>
          <table:table-cell office:value-type="string" table:style-name="ce31">
            <text:p>化學材料製造業</text:p>
          </table:table-cell>
          <table:table-cell office:value-type="float" office:value="0" table:style-name="ce33">
            <text:p>0</text:p>
          </table:table-cell>
          <table:table-cell office:value-type="float" office:value="600" table:style-name="ce34">
            <text:p>6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巴西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電力及燃氣供應業</text:p>
          </table:table-cell>
          <table:table-cell office:value-type="float" office:value="0" table:style-name="ce33">
            <text:p>0</text:p>
          </table:table-cell>
          <table:table-cell office:value-type="float" office:value="499.58" table:style-name="ce34">
            <text:p>5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巴拿馬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化學製品製造業</text:p>
          </table:table-cell>
          <table:table-cell office:value-type="float" office:value="1" table:style-name="ce33">
            <text:p>1</text:p>
          </table:table-cell>
          <table:table-cell office:value-type="float" office:value="400" table:style-name="ce34">
            <text:p>4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尼加拉瓜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紙漿、紙及紙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2.5000000000000001E-3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百慕達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農、林、漁、牧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紐西蘭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礦業及土石採取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捷克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食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荷蘭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菸草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薩爾瓦多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紡織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非洲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606730.00249999994" table:style-name="ce34">
            <text:p>606,730</text:p>
          </table:table-cell>
          <table:table-cell table:style-name="ce35"/>
          <table:table-cell office:value-type="string" table:style-name="ce31">
            <text:p>皮革、毛皮及其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歐洲其他地區</text:p>
          </table:table-cell>
          <table:covered-table-cell/>
          <table:table-cell office:value-type="float" office:value="6" table:style-name="ce33">
            <text:p>6</text:p>
          </table:table-cell>
          <table:table-cell office:value-type="float" office:value="17545.55859999996" table:style-name="ce34">
            <text:p>17,546</text:p>
          </table:table-cell>
          <table:table-cell table:style-name="ce35"/>
          <table:table-cell office:value-type="string" table:style-name="ce31">
            <text:p>印刷及資料儲存媒體複製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亞洲其他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12300" table:style-name="ce34">
            <text:p>12,300</text:p>
          </table:table-cell>
          <table:table-cell table:style-name="ce35"/>
          <table:table-cell office:value-type="string" table:style-name="ce31">
            <text:p>石油及煤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大洋洲其他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橡膠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6">
          <table:table-cell office:value-type="string" table:number-columns-spanned="2" table:number-rows-spanned="1" table:style-name="ce162">
            <text:p>中南美洲其他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基本金屬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0">
          <table:table-cell office:value-type="string" table:number-columns-spanned="2" table:number-rows-spanned="1" table:style-name="ce143">
            <text:p>合計</text:p>
          </table:table-cell>
          <table:covered-table-cell/>
          <table:table-cell office:value-type="float" office:value="69" table:style-name="ce37">
            <text:p>69</text:p>
          </table:table-cell>
          <table:table-cell office:value-type="float" office:value="24997854.599800002" table:style-name="ce38">
            <text:p>24,997,855</text:p>
          </table:table-cell>
          <table:table-cell table:style-name="ce35"/>
          <table:table-cell office:value-type="string" table:style-name="ce31">
            <text:p>家具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產業用機械設備維修及安裝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用水供應及污染整治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營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製造業</text:p>
          </table:table-cell>
          <table:table-cell office:value-type="float" office:value="2" table:style-name="ce33">
            <text:p>2</text:p>
          </table:table-cell>
          <table:table-cell office:value-type="float" office:value="7126.9885000000004" table:style-name="ce34">
            <text:p>7,127</text:p>
          </table:table-cell>
          <table:table-cell table:number-columns-repeated="16376"/>
        </table:table-row>
        <table:table-row table:style-name="ro16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運輸工具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0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6">
            <text:p>合計</text:p>
          </table:table-cell>
          <table:table-cell office:value-type="float" office:value="69" table:style-name="ce37">
            <text:p>69</text:p>
          </table:table-cell>
          <table:table-cell office:value-type="float" office:value="24997854.599800002" table:style-name="ce38">
            <text:p>24,997,855</text:p>
          </table:table-cell>
          <table:table-cell table:number-columns-repeated="16376"/>
        </table:table-row>
        <table:table-row table:style-name="ro13">
          <table:table-cell office:value-type="string" table:number-columns-spanned="8" table:number-rows-spanned="1" table:style-name="ce108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4">
          <table:table-cell office:value-type="string" table:number-columns-spanned="6" table:number-rows-spanned="1" table:style-name="ce112">
            <text:p>115年07月對外投資 (續)</text:p>
          </table:table-cell>
          <table:covered-table-cell table:number-columns-repeated="5"/>
          <table:table-cell table:number-columns-repeated="16378" table:style-name="ce1"/>
        </table:table-row>
        <table:table-row table:style-name="ro9">
          <table:table-cell office:value-type="string" table:number-columns-spanned="6" table:number-rows-spanned="1" table:style-name="ce112">
            <text:p>分業統計表</text:p>
          </table:table-cell>
          <table:covered-table-cell table:number-columns-repeated="5"/>
          <table:table-cell table:number-columns-repeated="16378" table:style-name="ce1"/>
        </table:table-row>
        <table:table-row table:style-name="ro17">
          <table:table-cell table:number-columns-repeated="5" table:style-name="ce1"/>
          <table:table-cell office:value-type="string" table:style-name="ce41">
            <text:p>單位：千美元</text:p>
          </table:table-cell>
          <table:table-cell table:number-columns-repeated="16378" table:style-name="ce1"/>
        </table:table-row>
        <table:table-row table:style-name="ro15">
          <table:table-cell office:value-type="string" table:number-columns-spanned="3" table:number-rows-spanned="1" table:style-name="ce160">
            <text:p>行 <text:s text:c="9"/>業</text:p>
          </table:table-cell>
          <table:covered-table-cell table:number-columns-repeated="2"/>
          <table:table-cell office:value-type="string" table:style-name="ce44">
            <text:p>件 數</text:p>
          </table:table-cell>
          <table:table-cell office:value-type="string" table:number-columns-spanned="2" table:number-rows-spanned="1" table:style-name="ce161">
            <text:p>核 准 金 額</text:p>
          </table:table-cell>
          <table:covered-table-cell/>
          <table:table-cell table:number-columns-repeated="16378" table:style-name="ce25"/>
        </table:table-row>
        <table:table-row table:style-name="ro12">
          <table:table-cell office:value-type="string" table:number-columns-spanned="1" table:number-rows-spanned="5" table:style-name="ce165">
            <text:p>金融保險業</text:p>
          </table:table-cell>
          <table:table-cell office:value-type="string" table:number-columns-spanned="2" table:number-rows-spanned="1" table:style-name="ce166">
            <text:p>金融中介業</text:p>
          </table:table-cell>
          <table:covered-table-cell/>
          <table:table-cell office:value-type="float" office:value="8" table:style-name="ce46">
            <text:p>8</text:p>
          </table:table-cell>
          <table:table-cell office:value-type="float" office:value="1838384.4084999999" table:number-columns-spanned="2" table:number-rows-spanned="1" table:style-name="ce167">
            <text:p>1,838,384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證券期貨及其他金融業</text:p>
          </table:table-cell>
          <table:covered-table-cell/>
          <table:table-cell office:value-type="float" office:value="6" table:style-name="ce43">
            <text:p>6</text:p>
          </table:table-cell>
          <table:table-cell office:value-type="float" office:value="1269026.0098000001" table:number-columns-spanned="2" table:number-rows-spanned="1" table:style-name="ce168">
            <text:p>1,269,026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金融控股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11500" table:number-columns-spanned="2" table:number-rows-spanned="1" table:style-name="ce168">
            <text:p>11,500</text:p>
          </table:table-cell>
          <table:covered-table-cell/>
          <table:table-cell table:number-columns-repeated="16378" table:style-name="ce1"/>
        </table:table-row>
        <table:table-row table:style-name="ro16">
          <table:covered-table-cell/>
          <table:table-cell office:value-type="string" table:number-columns-spanned="2" table:number-rows-spanned="1" table:style-name="ce162">
            <text:p>保險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3">
            <text:p>0</text:p>
          </table:table-cell>
          <table:covered-table-cell/>
          <table:table-cell table:number-columns-repeated="16378" table:style-name="ce1"/>
        </table:table-row>
        <table:table-row table:style-name="ro10">
          <table:covered-table-cell/>
          <table:table-cell office:value-type="string" table:number-columns-spanned="2" table:number-rows-spanned="1" table:style-name="ce143">
            <text:p>小計</text:p>
          </table:table-cell>
          <table:covered-table-cell/>
          <table:table-cell office:value-type="float" office:value="14" table:style-name="ce48">
            <text:p>14</text:p>
          </table:table-cell>
          <table:table-cell office:value-type="float" office:value="3118910.4183" table:number-columns-spanned="2" table:number-rows-spanned="1" table:style-name="ce164">
            <text:p>3,118,910</text:p>
          </table:table-cell>
          <table:covered-table-cell/>
          <table:table-cell table:number-columns-repeated="16378" table:style-name="ce1"/>
        </table:table-row>
        <table:table-row table:style-name="ro12">
          <table:table-cell office:value-type="string" table:number-columns-spanned="1" table:number-rows-spanned="8" table:style-name="ce165">
            <text:p>工商服務業</text:p>
          </table:table-cell>
          <table:table-cell office:value-type="string" table:number-columns-spanned="2" table:number-rows-spanned="1" table:style-name="ce166">
            <text:p>專業、科學及技術服務業</text:p>
          </table:table-cell>
          <table:covered-table-cell/>
          <table:table-cell office:value-type="float" office:value="5" table:style-name="ce43">
            <text:p>5</text:p>
          </table:table-cell>
          <table:table-cell office:value-type="float" office:value="144917.29319999999" table:number-columns-spanned="2" table:number-rows-spanned="1" table:style-name="ce167">
            <text:p>144,917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藝術、娛樂及休閒服務業</text:p>
          </table:table-cell>
          <table:covered-table-cell/>
          <table:table-cell office:value-type="float" office:value="1" table:style-name="ce43">
            <text:p>1</text:p>
          </table:table-cell>
          <table:table-cell office:value-type="float" office:value="290.14999999999998" table:number-columns-spanned="2" table:number-rows-spanned="1" table:style-name="ce168">
            <text:p>29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支援服務業</text:p>
          </table:table-cell>
          <table:covered-table-cell/>
          <table:table-cell office:value-type="float" office:value="1" table:style-name="ce43">
            <text:p>1</text:p>
          </table:table-cell>
          <table:table-cell office:value-type="float" office:value="121.288" table:number-columns-spanned="2" table:number-rows-spanned="1" table:style-name="ce168">
            <text:p>121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公共行政及國防；強制性社會安全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教育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醫療保健及社會工作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 table:style-name="ce1"/>
        </table:table-row>
        <table:table-row table:style-name="ro16">
          <table:covered-table-cell/>
          <table:table-cell office:value-type="string" table:number-columns-spanned="2" table:number-rows-spanned="1" table:style-name="ce162">
            <text:p>其他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3">
            <text:p>0</text:p>
          </table:table-cell>
          <table:covered-table-cell/>
          <table:table-cell table:number-columns-repeated="16378" table:style-name="ce1"/>
        </table:table-row>
        <table:table-row table:style-name="ro10">
          <table:covered-table-cell/>
          <table:table-cell office:value-type="string" table:number-columns-spanned="2" table:number-rows-spanned="1" table:style-name="ce143">
            <text:p>小計</text:p>
          </table:table-cell>
          <table:covered-table-cell/>
          <table:table-cell office:value-type="float" office:value="7" table:style-name="ce48">
            <text:p>7</text:p>
          </table:table-cell>
          <table:table-cell office:value-type="float" office:value="145328.73120000001" table:number-columns-spanned="2" table:number-rows-spanned="1" table:style-name="ce164">
            <text:p>145,329</text:p>
          </table:table-cell>
          <table:covered-table-cell/>
          <table:table-cell table:number-columns-repeated="16378" table:style-name="ce1"/>
        </table:table-row>
        <table:table-row table:style-name="ro12">
          <table:table-cell table:number-columns-repeated="16384"/>
        </table:table-row>
        <table:table-row table:style-name="ro13">
          <table:table-cell office:value-type="string" table:number-columns-spanned="8" table:number-rows-spanned="1" table:style-name="ce108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4">
          <table:table-cell office:value-type="string" table:number-columns-spanned="8" table:number-rows-spanned="1" table:style-name="ce112">
            <text:p>115年07月大陸投資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table:number-columns-spanned="4" table:number-rows-spanned="1" table:style-name="ce112">
            <text:p>分區統計表</text:p>
          </table:table-cell>
          <table:covered-table-cell table:number-columns-repeated="3"/>
          <table:table-cell table:style-name="ce22"/>
          <table:table-cell office:value-type="string" table:number-columns-spanned="3" table:number-rows-spanned="1" table:style-name="ce112">
            <text:p>分業統計表</text:p>
          </table:table-cell>
          <table:covered-table-cell table:number-columns-repeated="2"/>
          <table:table-cell table:number-columns-repeated="16376"/>
        </table:table-row>
        <table:table-row table:style-name="ro17"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3" table:style-name="ce24"/>
          <table:table-cell office:value-type="string" table:style-name="ce24">
            <text:p>單位：千美元</text:p>
          </table:table-cell>
          <table:table-cell table:number-columns-repeated="16376"/>
        </table:table-row>
        <table:table-row table:style-name="ro11">
          <table:table-cell office:value-type="string" table:number-columns-spanned="2" table:number-rows-spanned="1" table:style-name="ce145">
            <text:p>地 <text:s text:c="9"/>區</text:p>
          </table:table-cell>
          <table:covered-table-cell/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style-name="ce25"/>
          <table:table-cell office:value-type="string" table:style-name="ce27">
            <text:p>行 <text:s text:c="3"/>業 <text:s text:c="3"/>別</text:p>
          </table:table-cell>
          <table:table-cell office:value-type="string" table:style-name="ce26">
            <text:p>件 數</text:p>
          </table:table-cell>
          <table:table-cell office:value-type="string" table:style-name="ce28">
            <text:p>核 准 金 額</text:p>
          </table:table-cell>
          <table:table-cell table:number-columns-repeated="16376" table:style-name="ce23"/>
        </table:table-row>
        <table:table-row table:style-name="ro12">
          <table:table-cell office:value-type="string" table:number-columns-spanned="2" table:number-rows-spanned="1" table:style-name="ce110">
            <text:p>江蘇省</text:p>
          </table:table-cell>
          <table:covered-table-cell/>
          <table:table-cell office:value-type="float" office:value="6" table:style-name="ce33">
            <text:p>6</text:p>
          </table:table-cell>
          <table:table-cell office:value-type="float" office:value="86490.389500000005" table:style-name="ce34">
            <text:p>86,490</text:p>
          </table:table-cell>
          <table:table-cell table:style-name="ce35"/>
          <table:table-cell office:value-type="string" table:style-name="ce31">
            <text:p>電子零組件製造業</text:p>
          </table:table-cell>
          <table:table-cell office:value-type="float" office:value="3" table:style-name="ce33">
            <text:p>3</text:p>
          </table:table-cell>
          <table:table-cell office:value-type="float" office:value="89601.598100000003" table:style-name="ce34">
            <text:p>89,602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上海市</text:p>
          </table:table-cell>
          <table:covered-table-cell/>
          <table:table-cell office:value-type="float" office:value="3" table:style-name="ce33">
            <text:p>3</text:p>
          </table:table-cell>
          <table:table-cell office:value-type="float" office:value="30442.144" table:style-name="ce34">
            <text:p>30,442</text:p>
          </table:table-cell>
          <table:table-cell table:style-name="ce35"/>
          <table:table-cell office:value-type="string" table:style-name="ce31">
            <text:p>金屬製品製造業</text:p>
          </table:table-cell>
          <table:table-cell office:value-type="float" office:value="1" table:style-name="ce33">
            <text:p>1</text:p>
          </table:table-cell>
          <table:table-cell office:value-type="float" office:value="19877.185300000001" table:style-name="ce34">
            <text:p>19,877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福建省</text:p>
          </table:table-cell>
          <table:covered-table-cell/>
          <table:table-cell office:value-type="float" office:value="3" table:style-name="ce33">
            <text:p>3</text:p>
          </table:table-cell>
          <table:table-cell office:value-type="float" office:value="27468.129499999999" table:style-name="ce34">
            <text:p>27,468</text:p>
          </table:table-cell>
          <table:table-cell table:style-name="ce35"/>
          <table:table-cell office:value-type="string" table:style-name="ce31">
            <text:p>批發及零售業</text:p>
          </table:table-cell>
          <table:table-cell office:value-type="float" office:value="8" table:style-name="ce33">
            <text:p>8</text:p>
          </table:table-cell>
          <table:table-cell office:value-type="float" office:value="13004.5298" table:style-name="ce34">
            <text:p>13,005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安徽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8685.259" table:style-name="ce34">
            <text:p>8,685</text:p>
          </table:table-cell>
          <table:table-cell table:style-name="ce35"/>
          <table:table-cell office:value-type="string" table:style-name="ce31">
            <text:p>紡織業</text:p>
          </table:table-cell>
          <table:table-cell office:value-type="float" office:value="0" table:style-name="ce33">
            <text:p>0</text:p>
          </table:table-cell>
          <table:table-cell office:value-type="float" office:value="12064.5" table:style-name="ce34">
            <text:p>12,065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廣東省</text:p>
          </table:table-cell>
          <table:covered-table-cell/>
          <table:table-cell office:value-type="float" office:value="5" table:style-name="ce33">
            <text:p>5</text:p>
          </table:table-cell>
          <table:table-cell office:value-type="float" office:value="6984.9219000000003" table:style-name="ce34">
            <text:p>6,985</text:p>
          </table:table-cell>
          <table:table-cell table:style-name="ce35"/>
          <table:table-cell office:value-type="string" table:style-name="ce31">
            <text:p>電腦、電子產品及光學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11455.439" table:style-name="ce34">
            <text:p>11,455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四川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6050.7157999999999" table:style-name="ce34">
            <text:p>6,051</text:p>
          </table:table-cell>
          <table:table-cell table:style-name="ce35"/>
          <table:table-cell office:value-type="string" table:style-name="ce31">
            <text:p>電力設備製造業</text:p>
          </table:table-cell>
          <table:table-cell office:value-type="float" office:value="1" table:style-name="ce33">
            <text:p>1</text:p>
          </table:table-cell>
          <table:table-cell office:value-type="float" office:value="10873.001" table:style-name="ce34">
            <text:p>10,873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浙江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3064.5" table:style-name="ce34">
            <text:p>3,065</text:p>
          </table:table-cell>
          <table:table-cell table:style-name="ce35"/>
          <table:table-cell office:value-type="string" table:style-name="ce31">
            <text:p>工商服務業</text:p>
          </table:table-cell>
          <table:table-cell office:value-type="float" office:value="5" table:style-name="ce33">
            <text:p>5</text:p>
          </table:table-cell>
          <table:table-cell office:value-type="float" office:value="8329.0164999999997" table:style-name="ce34">
            <text:p>8,329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江西省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3060" table:style-name="ce34">
            <text:p>3,060</text:p>
          </table:table-cell>
          <table:table-cell table:style-name="ce35"/>
          <table:table-cell office:value-type="string" table:style-name="ce31">
            <text:p>礦業及土石採取業</text:p>
          </table:table-cell>
          <table:table-cell office:value-type="float" office:value="0" table:style-name="ce33">
            <text:p>0</text:p>
          </table:table-cell>
          <table:table-cell office:value-type="float" office:value="7000" table:style-name="ce34">
            <text:p>7,00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海南省</text:p>
          </table:table-cell>
          <table:covered-table-cell/>
          <table:table-cell office:value-type="float" office:value="1" table:style-name="ce33">
            <text:p>1</text:p>
          </table:table-cell>
          <table:table-cell office:value-type="float" office:value="160" table:style-name="ce34">
            <text:p>160</text:p>
          </table:table-cell>
          <table:table-cell table:style-name="ce35"/>
          <table:table-cell office:value-type="string" table:style-name="ce31">
            <text:p>化學材料製造業</text:p>
          </table:table-cell>
          <table:table-cell office:value-type="float" office:value="0" table:style-name="ce33">
            <text:p>0</text:p>
          </table:table-cell>
          <table:table-cell office:value-type="float" office:value="160" table:style-name="ce34">
            <text:p>16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湖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145.70099999999999" table:style-name="ce34">
            <text:p>146</text:p>
          </table:table-cell>
          <table:table-cell table:style-name="ce35"/>
          <table:table-cell office:value-type="string" table:style-name="ce31">
            <text:p>資訊及通訊傳播業</text:p>
          </table:table-cell>
          <table:table-cell office:value-type="float" office:value="1" table:style-name="ce33">
            <text:p>1</text:p>
          </table:table-cell>
          <table:table-cell office:value-type="float" office:value="160" table:style-name="ce34">
            <text:p>16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北京市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運輸及倉儲業</text:p>
          </table:table-cell>
          <table:table-cell office:value-type="float" office:value="0" table:style-name="ce33">
            <text:p>0</text:p>
          </table:table-cell>
          <table:table-cell office:value-type="float" office:value="26.491" table:style-name="ce34">
            <text:p>26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天津市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農、林、漁、牧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河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食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山西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飲業料製造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內蒙古自治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菸草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遼寧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成衣及服飾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吉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皮革、毛皮及其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黑龍江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木竹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山東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紙漿、紙及紙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河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印刷及資料儲存媒體複製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湖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石油及煤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廣西壯族自治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化學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重慶市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藥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貴州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橡膠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雲南省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塑膠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西藏自治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非金屬礦物製品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西北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基本金屬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華北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機械設備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東北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汽車及其零件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華東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家具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0">
            <text:p>中南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產業用機械設備維修及安裝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6">
          <table:table-cell office:value-type="string" table:number-columns-spanned="2" table:number-rows-spanned="1" table:style-name="ce162">
            <text:p>西南地區</text:p>
          </table:table-cell>
          <table:covered-table-cell/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style-name="ce35"/>
          <table:table-cell office:value-type="string" table:style-name="ce31">
            <text:p>電力及燃氣供應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0">
          <table:table-cell office:value-type="string" table:number-columns-spanned="2" table:number-rows-spanned="1" table:style-name="ce143">
            <text:p>合計</text:p>
          </table:table-cell>
          <table:covered-table-cell/>
          <table:table-cell office:value-type="float" office:value="19" table:style-name="ce37">
            <text:p>19</text:p>
          </table:table-cell>
          <table:table-cell office:value-type="float" office:value="172551.76070000001" table:style-name="ce38">
            <text:p>172,552</text:p>
          </table:table-cell>
          <table:table-cell table:style-name="ce35"/>
          <table:table-cell office:value-type="string" table:style-name="ce31">
            <text:p>用水供應及污染整治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營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住宿及餐飲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金融及保險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不動產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2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運輸工具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6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1">
            <text:p>其他製造業</text:p>
          </table:table-cell>
          <table:table-cell office:value-type="float" office:value="0" table:style-name="ce33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76"/>
        </table:table-row>
        <table:table-row table:style-name="ro10">
          <table:table-cell table:number-columns-repeated="2" table:style-name="ce35"/>
          <table:table-cell table:number-columns-repeated="2" table:style-name="ce39"/>
          <table:table-cell table:style-name="ce35"/>
          <table:table-cell office:value-type="string" table:style-name="ce36">
            <text:p>合計</text:p>
          </table:table-cell>
          <table:table-cell office:value-type="float" office:value="19" table:style-name="ce37">
            <text:p>19</text:p>
          </table:table-cell>
          <table:table-cell office:value-type="float" office:value="172551.76070000001" table:style-name="ce38">
            <text:p>172,552</text:p>
          </table:table-cell>
          <table:table-cell table:number-columns-repeated="16376"/>
        </table:table-row>
        <table:table-row table:style-name="ro13">
          <table:table-cell office:value-type="string" table:number-columns-spanned="8" table:number-rows-spanned="1" table:style-name="ce108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4">
          <table:table-cell office:value-type="string" table:number-columns-spanned="6" table:number-rows-spanned="1" table:style-name="ce112">
            <text:p>115年07月大陸投資 (續)</text:p>
          </table:table-cell>
          <table:covered-table-cell table:number-columns-repeated="5"/>
          <table:table-cell table:number-columns-repeated="16378" table:style-name="ce1"/>
        </table:table-row>
        <table:table-row table:style-name="ro9">
          <table:table-cell office:value-type="string" table:number-columns-spanned="6" table:number-rows-spanned="1" table:style-name="ce112">
            <text:p>分區統計表</text:p>
          </table:table-cell>
          <table:covered-table-cell table:number-columns-repeated="5"/>
          <table:table-cell table:number-columns-repeated="16378" table:style-name="ce1"/>
        </table:table-row>
        <table:table-row table:style-name="ro17">
          <table:table-cell table:number-columns-repeated="5" table:style-name="ce1"/>
          <table:table-cell office:value-type="string" table:style-name="ce41">
            <text:p>單位：千美元</text:p>
          </table:table-cell>
          <table:table-cell table:number-columns-repeated="16378" table:style-name="ce1"/>
        </table:table-row>
        <table:table-row table:style-name="ro17">
          <table:table-cell office:value-type="string" table:number-columns-spanned="3" table:number-rows-spanned="1" table:style-name="ce160">
            <text:p>地 <text:s text:c="9"/>區</text:p>
          </table:table-cell>
          <table:covered-table-cell table:number-columns-repeated="2"/>
          <table:table-cell office:value-type="string" table:style-name="ce49">
            <text:p>件 數</text:p>
          </table:table-cell>
          <table:table-cell office:value-type="string" table:number-columns-spanned="2" table:number-rows-spanned="1" table:style-name="ce161">
            <text:p>核 准 金 額</text:p>
          </table:table-cell>
          <table:covered-table-cell/>
          <table:table-cell table:number-columns-repeated="16378" table:style-name="ce25"/>
        </table:table-row>
        <table:table-row table:style-name="ro16">
          <table:table-cell office:value-type="string" table:number-columns-spanned="1" table:number-rows-spanned="8" table:style-name="ce171">
            <text:p>廣東</text:p>
          </table:table-cell>
          <table:table-cell office:value-type="string" table:number-columns-spanned="2" table:number-rows-spanned="1" table:style-name="ce134">
            <text:p>東莞</text:p>
          </table:table-cell>
          <table:covered-table-cell/>
          <table:table-cell office:value-type="float" office:value="0" table:style-name="ce50">
            <text:p>0</text:p>
          </table:table-cell>
          <table:table-cell office:value-type="float" office:value="270.18" table:number-columns-spanned="2" table:number-rows-spanned="1" table:style-name="ce136">
            <text:p>270</text:p>
          </table:table-cell>
          <table:covered-table-cell/>
          <table:table-cell table:number-columns-repeated="16378"/>
        </table:table-row>
        <table:table-row table:style-name="ro16">
          <table:covered-table-cell/>
          <table:table-cell office:value-type="string" table:number-columns-spanned="2" table:number-rows-spanned="1" table:style-name="ce137">
            <text:p>深圳</text:p>
          </table:table-cell>
          <table:covered-table-cell/>
          <table:table-cell office:value-type="float" office:value="1" table:style-name="ce29">
            <text:p>1</text:p>
          </table:table-cell>
          <table:table-cell office:value-type="float" office:value="20.1309" table:number-columns-spanned="2" table:number-rows-spanned="1" table:style-name="ce139">
            <text:p>20</text:p>
          </table:table-cell>
          <table:covered-table-cell/>
          <table:table-cell table:number-columns-repeated="16378"/>
        </table:table-row>
        <table:table-row table:style-name="ro16">
          <table:covered-table-cell/>
          <table:table-cell office:value-type="string" table:number-columns-spanned="2" table:number-rows-spanned="1" table:style-name="ce137">
            <text:p>珠海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number-columns-spanned="2" table:number-rows-spanned="1" table:style-name="ce139">
            <text:p>0</text:p>
          </table:table-cell>
          <table:covered-table-cell/>
          <table:table-cell table:number-columns-repeated="16378"/>
        </table:table-row>
        <table:table-row table:style-name="ro16">
          <table:covered-table-cell/>
          <table:table-cell office:value-type="string" table:number-columns-spanned="2" table:number-rows-spanned="1" table:style-name="ce137">
            <text:p>湛江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number-columns-spanned="2" table:number-rows-spanned="1" table:style-name="ce139">
            <text:p>0</text:p>
          </table:table-cell>
          <table:covered-table-cell/>
          <table:table-cell table:number-columns-repeated="16378"/>
        </table:table-row>
        <table:table-row table:style-name="ro16">
          <table:covered-table-cell/>
          <table:table-cell office:value-type="string" table:number-columns-spanned="2" table:number-rows-spanned="1" table:style-name="ce137">
            <text:p>廣州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number-columns-spanned="2" table:number-rows-spanned="1" table:style-name="ce139">
            <text:p>0</text:p>
          </table:table-cell>
          <table:covered-table-cell/>
          <table:table-cell table:number-columns-repeated="16378"/>
        </table:table-row>
        <table:table-row table:style-name="ro16">
          <table:covered-table-cell/>
          <table:table-cell office:value-type="string" table:number-columns-spanned="2" table:number-rows-spanned="1" table:style-name="ce137">
            <text:p>汕頭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number-columns-spanned="2" table:number-rows-spanned="1" table:style-name="ce139">
            <text:p>0</text:p>
          </table:table-cell>
          <table:covered-table-cell/>
          <table:table-cell table:number-columns-repeated="16378"/>
        </table:table-row>
        <table:table-row table:style-name="ro10">
          <table:covered-table-cell/>
          <table:table-cell office:value-type="string" table:number-columns-spanned="2" table:number-rows-spanned="1" table:style-name="ce169">
            <text:p>其他地區</text:p>
          </table:table-cell>
          <table:covered-table-cell/>
          <table:table-cell office:value-type="float" office:value="4" table:style-name="ce29">
            <text:p>4</text:p>
          </table:table-cell>
          <table:table-cell office:value-type="float" office:value="6694.6109999999999" table:number-columns-spanned="2" table:number-rows-spanned="1" table:style-name="ce170">
            <text:p>6,695</text:p>
          </table:table-cell>
          <table:covered-table-cell/>
          <table:table-cell table:number-columns-repeated="16378"/>
        </table:table-row>
        <table:table-row table:style-name="ro17">
          <table:covered-table-cell/>
          <table:table-cell office:value-type="string" table:number-columns-spanned="2" table:number-rows-spanned="1" table:style-name="ce128">
            <text:p>小計</text:p>
          </table:table-cell>
          <table:covered-table-cell/>
          <table:table-cell office:value-type="float" office:value="5" table:style-name="ce30">
            <text:p>5</text:p>
          </table:table-cell>
          <table:table-cell office:value-type="float" office:value="6984.9219000000003" table:number-columns-spanned="2" table:number-rows-spanned="1" table:style-name="ce130">
            <text:p>6,985</text:p>
          </table:table-cell>
          <table:covered-table-cell/>
          <table:table-cell table:number-columns-repeated="16378"/>
        </table:table-row>
        <table:table-row table:style-name="ro16">
          <table:table-cell office:value-type="string" table:number-columns-spanned="1" table:number-rows-spanned="4" table:style-name="ce171">
            <text:p>福建</text:p>
          </table:table-cell>
          <table:table-cell office:value-type="string" table:number-columns-spanned="2" table:number-rows-spanned="1" table:style-name="ce134">
            <text:p>廈門</text:p>
          </table:table-cell>
          <table:covered-table-cell/>
          <table:table-cell office:value-type="float" office:value="1" table:style-name="ce50">
            <text:p>1</text:p>
          </table:table-cell>
          <table:table-cell office:value-type="float" office:value="116.11150000000001" table:number-columns-spanned="2" table:number-rows-spanned="1" table:style-name="ce136">
            <text:p>116</text:p>
          </table:table-cell>
          <table:covered-table-cell/>
          <table:table-cell table:number-columns-repeated="16378"/>
        </table:table-row>
        <table:table-row table:style-name="ro16">
          <table:covered-table-cell/>
          <table:table-cell office:value-type="string" table:number-columns-spanned="2" table:number-rows-spanned="1" table:style-name="ce137">
            <text:p>福州</text:p>
          </table:table-cell>
          <table:covered-table-cell/>
          <table:table-cell office:value-type="float" office:value="0" table:style-name="ce29">
            <text:p>0</text:p>
          </table:table-cell>
          <table:table-cell office:value-type="float" office:value="0" table:number-columns-spanned="2" table:number-rows-spanned="1" table:style-name="ce139">
            <text:p>0</text:p>
          </table:table-cell>
          <table:covered-table-cell/>
          <table:table-cell table:number-columns-repeated="16378"/>
        </table:table-row>
        <table:table-row table:style-name="ro10">
          <table:covered-table-cell/>
          <table:table-cell office:value-type="string" table:number-columns-spanned="2" table:number-rows-spanned="1" table:style-name="ce169">
            <text:p>其他地區</text:p>
          </table:table-cell>
          <table:covered-table-cell/>
          <table:table-cell office:value-type="float" office:value="2" table:style-name="ce29">
            <text:p>2</text:p>
          </table:table-cell>
          <table:table-cell office:value-type="float" office:value="27352.018" table:number-columns-spanned="2" table:number-rows-spanned="1" table:style-name="ce170">
            <text:p>27,352</text:p>
          </table:table-cell>
          <table:covered-table-cell/>
          <table:table-cell table:number-columns-repeated="16378"/>
        </table:table-row>
        <table:table-row table:style-name="ro17">
          <table:covered-table-cell/>
          <table:table-cell office:value-type="string" table:number-columns-spanned="2" table:number-rows-spanned="1" table:style-name="ce128">
            <text:p>小計</text:p>
          </table:table-cell>
          <table:covered-table-cell/>
          <table:table-cell office:value-type="float" office:value="3" table:style-name="ce30">
            <text:p>3</text:p>
          </table:table-cell>
          <table:table-cell office:value-type="float" office:value="27468.129499999999" table:number-columns-spanned="2" table:number-rows-spanned="1" table:style-name="ce130">
            <text:p>27,468</text:p>
          </table:table-cell>
          <table:covered-table-cell/>
          <table:table-cell table:number-columns-repeated="16378"/>
        </table:table-row>
        <table:table-row table:style-name="ro16">
          <table:table-cell office:value-type="string" table:number-columns-spanned="1" table:number-rows-spanned="4" table:style-name="ce171">
            <text:p>江蘇</text:p>
          </table:table-cell>
          <table:table-cell office:value-type="string" table:number-columns-spanned="2" table:number-rows-spanned="1" table:style-name="ce134">
            <text:p>上海市</text:p>
          </table:table-cell>
          <table:covered-table-cell/>
          <table:table-cell office:value-type="float" office:value="3" table:style-name="ce50">
            <text:p>3</text:p>
          </table:table-cell>
          <table:table-cell office:value-type="float" office:value="30442.144" table:number-columns-spanned="2" table:number-rows-spanned="1" table:style-name="ce136">
            <text:p>30,442</text:p>
          </table:table-cell>
          <table:covered-table-cell/>
          <table:table-cell table:number-columns-repeated="16378"/>
        </table:table-row>
        <table:table-row table:style-name="ro16">
          <table:covered-table-cell/>
          <table:table-cell office:value-type="string" table:number-columns-spanned="2" table:number-rows-spanned="1" table:style-name="ce137">
            <text:p>南京</text:p>
          </table:table-cell>
          <table:covered-table-cell/>
          <table:table-cell office:value-type="float" office:value="1" table:style-name="ce29">
            <text:p>1</text:p>
          </table:table-cell>
          <table:table-cell office:value-type="float" office:value="994.05600000000004" table:number-columns-spanned="2" table:number-rows-spanned="1" table:style-name="ce139">
            <text:p>994</text:p>
          </table:table-cell>
          <table:covered-table-cell/>
          <table:table-cell table:number-columns-repeated="16378"/>
        </table:table-row>
        <table:table-row table:style-name="ro10">
          <table:covered-table-cell/>
          <table:table-cell office:value-type="string" table:number-columns-spanned="2" table:number-rows-spanned="1" table:style-name="ce169">
            <text:p>其他地區</text:p>
          </table:table-cell>
          <table:covered-table-cell/>
          <table:table-cell office:value-type="float" office:value="5" table:style-name="ce29">
            <text:p>5</text:p>
          </table:table-cell>
          <table:table-cell office:value-type="float" office:value="85496.333499999993" table:number-columns-spanned="2" table:number-rows-spanned="1" table:style-name="ce170">
            <text:p>85,496</text:p>
          </table:table-cell>
          <table:covered-table-cell/>
          <table:table-cell table:number-columns-repeated="16378"/>
        </table:table-row>
        <table:table-row table:style-name="ro17">
          <table:covered-table-cell/>
          <table:table-cell office:value-type="string" table:number-columns-spanned="2" table:number-rows-spanned="1" table:style-name="ce128">
            <text:p>小計</text:p>
          </table:table-cell>
          <table:covered-table-cell/>
          <table:table-cell office:value-type="float" office:value="9" table:style-name="ce30">
            <text:p>9</text:p>
          </table:table-cell>
          <table:table-cell office:value-type="float" office:value="116932.53350000001" table:number-columns-spanned="2" table:number-rows-spanned="1" table:style-name="ce130">
            <text:p>116,933</text:p>
          </table:table-cell>
          <table:covered-table-cell/>
          <table:table-cell table:number-columns-repeated="16378"/>
        </table:table-row>
        <table:table-row table:number-rows-repeated="2" table:style-name="ro12">
          <table:table-cell table:number-columns-repeated="16384"/>
        </table:table-row>
        <table:table-row table:style-name="ro9">
          <table:table-cell office:value-type="string" table:number-columns-spanned="6" table:number-rows-spanned="1" table:style-name="ce112">
            <text:p>115年07月大陸投資 (續)</text:p>
          </table:table-cell>
          <table:covered-table-cell table:number-columns-repeated="5"/>
          <table:table-cell table:number-columns-repeated="16378"/>
        </table:table-row>
        <table:table-row table:style-name="ro9">
          <table:table-cell office:value-type="string" table:number-columns-spanned="6" table:number-rows-spanned="1" table:style-name="ce112">
            <text:p>分業統計表</text:p>
          </table:table-cell>
          <table:covered-table-cell table:number-columns-repeated="5"/>
          <table:table-cell table:number-columns-repeated="16378"/>
        </table:table-row>
        <table:table-row table:style-name="ro17">
          <table:table-cell table:number-columns-repeated="5" table:style-name="ce1"/>
          <table:table-cell office:value-type="string" table:style-name="ce41">
            <text:p>單位：千美元</text:p>
          </table:table-cell>
          <table:table-cell table:number-columns-repeated="16378"/>
        </table:table-row>
        <table:table-row table:style-name="ro15">
          <table:table-cell office:value-type="string" table:number-columns-spanned="3" table:number-rows-spanned="1" table:style-name="ce160">
            <text:p>行 <text:s text:c="9"/>業</text:p>
          </table:table-cell>
          <table:covered-table-cell table:number-columns-repeated="2"/>
          <table:table-cell office:value-type="string" table:style-name="ce44">
            <text:p>件 數</text:p>
          </table:table-cell>
          <table:table-cell office:value-type="string" table:number-columns-spanned="2" table:number-rows-spanned="1" table:style-name="ce161">
            <text:p>核 准 金 額</text:p>
          </table:table-cell>
          <table:covered-table-cell/>
          <table:table-cell table:number-columns-repeated="16378" table:style-name="ce25"/>
        </table:table-row>
        <table:table-row table:style-name="ro12">
          <table:table-cell office:value-type="string" table:number-columns-spanned="1" table:number-rows-spanned="5" table:style-name="ce165">
            <text:p>金融保險業</text:p>
          </table:table-cell>
          <table:table-cell office:value-type="string" table:number-columns-spanned="2" table:number-rows-spanned="1" table:style-name="ce166">
            <text:p>金融中介業</text:p>
          </table:table-cell>
          <table:covered-table-cell/>
          <table:table-cell office:value-type="float" office:value="0" table:style-name="ce46">
            <text:p>0</text:p>
          </table:table-cell>
          <table:table-cell office:value-type="float" office:value="0" table:number-columns-spanned="2" table:number-rows-spanned="1" table:style-name="ce167">
            <text:p>0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金融控股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保險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/>
        </table:table-row>
        <table:table-row table:style-name="ro16">
          <table:covered-table-cell/>
          <table:table-cell office:value-type="string" table:number-columns-spanned="2" table:number-rows-spanned="1" table:style-name="ce162">
            <text:p>證券期貨及其他金融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3">
            <text:p>0</text:p>
          </table:table-cell>
          <table:covered-table-cell/>
          <table:table-cell table:number-columns-repeated="16378"/>
        </table:table-row>
        <table:table-row table:style-name="ro10">
          <table:covered-table-cell/>
          <table:table-cell table:number-columns-spanned="2" table:number-rows-spanned="1" table:style-name="ce143"/>
          <table:covered-table-cell/>
          <table:table-cell table:style-name="ce48"/>
          <table:table-cell table:number-columns-spanned="2" table:number-rows-spanned="1" table:style-name="ce164"/>
          <table:covered-table-cell/>
          <table:table-cell table:number-columns-repeated="16378"/>
        </table:table-row>
        <table:table-row table:style-name="ro12">
          <table:table-cell office:value-type="string" table:number-columns-spanned="1" table:number-rows-spanned="8" table:style-name="ce165">
            <text:p>工商服務業</text:p>
          </table:table-cell>
          <table:table-cell office:value-type="string" table:number-columns-spanned="2" table:number-rows-spanned="1" table:style-name="ce166">
            <text:p>專業、科學及技術服務業</text:p>
          </table:table-cell>
          <table:covered-table-cell/>
          <table:table-cell office:value-type="float" office:value="4" table:style-name="ce43">
            <text:p>4</text:p>
          </table:table-cell>
          <table:table-cell office:value-type="float" office:value="8181.3305" table:number-columns-spanned="2" table:number-rows-spanned="1" table:style-name="ce167">
            <text:p>8,181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其他服務業</text:p>
          </table:table-cell>
          <table:covered-table-cell/>
          <table:table-cell office:value-type="float" office:value="1" table:style-name="ce43">
            <text:p>1</text:p>
          </table:table-cell>
          <table:table-cell office:value-type="float" office:value="147.68600000000001" table:number-columns-spanned="2" table:number-rows-spanned="1" table:style-name="ce168">
            <text:p>148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支援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公共行政及國防；強制性社會安全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教育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 table:style-name="ce1"/>
        </table:table-row>
        <table:table-row table:style-name="ro12">
          <table:covered-table-cell/>
          <table:table-cell office:value-type="string" table:number-columns-spanned="2" table:number-rows-spanned="1" table:style-name="ce110">
            <text:p>醫療保健及社會工作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8">
            <text:p>0</text:p>
          </table:table-cell>
          <table:covered-table-cell/>
          <table:table-cell table:number-columns-repeated="16378" table:style-name="ce1"/>
        </table:table-row>
        <table:table-row table:style-name="ro16">
          <table:covered-table-cell/>
          <table:table-cell office:value-type="string" table:number-columns-spanned="2" table:number-rows-spanned="1" table:style-name="ce162">
            <text:p>藝術、娛樂及休閒服務業</text:p>
          </table:table-cell>
          <table:covered-table-cell/>
          <table:table-cell office:value-type="float" office:value="0" table:style-name="ce43">
            <text:p>0</text:p>
          </table:table-cell>
          <table:table-cell office:value-type="float" office:value="0" table:number-columns-spanned="2" table:number-rows-spanned="1" table:style-name="ce163">
            <text:p>0</text:p>
          </table:table-cell>
          <table:covered-table-cell/>
          <table:table-cell table:number-columns-repeated="16378" table:style-name="ce1"/>
        </table:table-row>
        <table:table-row table:style-name="ro10">
          <table:covered-table-cell/>
          <table:table-cell office:value-type="string" table:number-columns-spanned="2" table:number-rows-spanned="1" table:style-name="ce143">
            <text:p>小計</text:p>
          </table:table-cell>
          <table:covered-table-cell/>
          <table:table-cell office:value-type="float" office:value="5" table:style-name="ce48">
            <text:p>5</text:p>
          </table:table-cell>
          <table:table-cell office:value-type="float" office:value="8329.0164999999997" table:number-columns-spanned="2" table:number-rows-spanned="1" table:style-name="ce164">
            <text:p>8,329</text:p>
          </table:table-cell>
          <table:covered-table-cell/>
          <table:table-cell table:number-columns-repeated="16378" table:style-name="ce1"/>
        </table:table-row>
        <table:table-row table:style-name="ro12">
          <table:table-cell table:number-columns-repeated="16384"/>
        </table:table-row>
        <table:table-row table:style-name="ro13">
          <table:table-cell office:value-type="string" table:number-columns-spanned="8" table:number-rows-spanned="1" table:style-name="ce108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18">
          <table:table-cell table:number-columns-repeated="16384" table:style-name="ce1"/>
        </table:table-row>
        <table:table-row table:number-rows-repeated="1048361" table:style-name="ro12">
          <table:table-cell table:number-columns-repeated="16384"/>
        </table:table-row>
      </table:table>
      <table:table table:name="單年累計" table:style-name="ta4">
        <table:table-column table:style-name="co1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9" table:default-cell-style-name="ce1"/>
        <table:table-column table:style-name="co3" table:default-cell-style-name="ce1"/>
        <table:table-column table:style-name="co5" table:number-columns-repeated="16376" table:default-cell-style-name="ce1"/>
        <table:table-row table:style-name="ro19">
          <table:table-cell office:value-type="string" table:number-columns-spanned="5" table:number-rows-spanned="1" table:style-name="ce152">
            <text:p>民國115年01月至115年至07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8" table:number-rows-spanned="1" table:style-name="ce153">
            <text:p>僑外投資分區統計表</text:p>
          </table:table-cell>
          <table:covered-table-cell table:number-columns-repeated="7"/>
          <table:table-cell table:number-columns-repeated="16376"/>
        </table:table-row>
        <table:table-row table:style-name="ro16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6">
          <table:table-cell office:value-type="string" table:number-columns-spanned="2" table:number-rows-spanned="1" table:style-name="ce156">
            <text:p>地 <text:s text:c="3"/>區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6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新加坡</text:p>
          </table:table-cell>
          <table:covered-table-cell/>
          <table:table-cell office:value-type="float" office:value="99" table:style-name="ce53">
            <text:p>99</text:p>
          </table:table-cell>
          <table:table-cell office:value-type="float" office:value="8660747.8046000004" table:style-name="ce53">
            <text:p>8,660,748</text:p>
          </table:table-cell>
          <table:table-cell office:value-type="float" office:value="368674.02159999998" table:style-name="ce53">
            <text:p>368,674</text:p>
          </table:table-cell>
          <table:table-cell office:value-type="float" office:value="8292073.7829999998" table:style-name="ce53">
            <text:p>8,292,074</text:p>
          </table:table-cell>
          <table:table-cell office:value-type="percentage" office:value="22.491613992798886" table:style-name="ce54">
            <text:p>2249.16%</text:p>
          </table:table-cell>
          <table:table-cell office:value-type="percentage" office:value="0.62232813209038473" table:style-name="ce55">
            <text:p>62.2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荷蘭</text:p>
          </table:table-cell>
          <table:covered-table-cell/>
          <table:table-cell office:value-type="float" office:value="12" table:style-name="ce53">
            <text:p>12</text:p>
          </table:table-cell>
          <table:table-cell office:value-type="float" office:value="1217890.2814" table:style-name="ce53">
            <text:p>1,217,890</text:p>
          </table:table-cell>
          <table:table-cell office:value-type="float" office:value="109606.1128" table:style-name="ce53">
            <text:p>109,606</text:p>
          </table:table-cell>
          <table:table-cell office:value-type="float" office:value="1108284.1686" table:style-name="ce53">
            <text:p>1,108,284</text:p>
          </table:table-cell>
          <table:table-cell office:value-type="percentage" office:value="10.111517873298761" table:style-name="ce54">
            <text:p>1011.15%</text:p>
          </table:table-cell>
          <table:table-cell office:value-type="percentage" office:value="8.7512926252411555E-2" table:style-name="ce55">
            <text:p>8.7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加勒比海英國屬地</text:p>
          </table:table-cell>
          <table:covered-table-cell/>
          <table:table-cell office:value-type="float" office:value="87" table:style-name="ce53">
            <text:p>87</text:p>
          </table:table-cell>
          <table:table-cell office:value-type="float" office:value="1188541.3413" table:style-name="ce53">
            <text:p>1,188,541</text:p>
          </table:table-cell>
          <table:table-cell office:value-type="float" office:value="1200112.5386000001" table:style-name="ce53">
            <text:p>1,200,113</text:p>
          </table:table-cell>
          <table:table-cell office:value-type="float" office:value="-11571.1973" table:style-name="ce53">
            <text:p>-11,571</text:p>
          </table:table-cell>
          <table:table-cell office:value-type="percentage" office:value="-9.6417601915054271E-3" table:style-name="ce54">
            <text:p>-0.96%</text:p>
          </table:table-cell>
          <table:table-cell office:value-type="percentage" office:value="8.5404023940123378E-2" table:style-name="ce55">
            <text:p>8.5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美國</text:p>
          </table:table-cell>
          <table:covered-table-cell/>
          <table:table-cell office:value-type="float" office:value="162" table:style-name="ce53">
            <text:p>162</text:p>
          </table:table-cell>
          <table:table-cell office:value-type="float" office:value="781017.09420000005" table:style-name="ce53">
            <text:p>781,017</text:p>
          </table:table-cell>
          <table:table-cell office:value-type="float" office:value="261365.10219999999" table:style-name="ce53">
            <text:p>261,365</text:p>
          </table:table-cell>
          <table:table-cell office:value-type="float" office:value="519651.99200000003" table:style-name="ce53">
            <text:p>519,652</text:p>
          </table:table-cell>
          <table:table-cell office:value-type="percentage" office:value="1.9882225577397685" table:style-name="ce54">
            <text:p>198.82%</text:p>
          </table:table-cell>
          <table:table-cell office:value-type="percentage" office:value="5.6120893984003321E-2" table:style-name="ce55">
            <text:p>5.6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英國</text:p>
          </table:table-cell>
          <table:covered-table-cell/>
          <table:table-cell office:value-type="float" office:value="32" table:style-name="ce53">
            <text:p>32</text:p>
          </table:table-cell>
          <table:table-cell office:value-type="float" office:value="630574.52119999996" table:style-name="ce53">
            <text:p>630,575</text:p>
          </table:table-cell>
          <table:table-cell office:value-type="float" office:value="402210.50829999999" table:style-name="ce53">
            <text:p>402,211</text:p>
          </table:table-cell>
          <table:table-cell office:value-type="float" office:value="228364.0129" table:style-name="ce53">
            <text:p>228,364</text:p>
          </table:table-cell>
          <table:table-cell office:value-type="percentage" office:value="0.5677723684177548" table:style-name="ce54">
            <text:p>56.78%</text:p>
          </table:table-cell>
          <table:table-cell office:value-type="percentage" office:value="4.5310667482287806E-2" table:style-name="ce55">
            <text:p>4.5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日本</text:p>
          </table:table-cell>
          <table:covered-table-cell/>
          <table:table-cell office:value-type="float" office:value="168" table:style-name="ce53">
            <text:p>168</text:p>
          </table:table-cell>
          <table:table-cell office:value-type="float" office:value="339708.55330000003" table:style-name="ce53">
            <text:p>339,709</text:p>
          </table:table-cell>
          <table:table-cell office:value-type="float" office:value="544887.58669999999" table:style-name="ce53">
            <text:p>544,888</text:p>
          </table:table-cell>
          <table:table-cell office:value-type="float" office:value="-205179.03339999999" table:style-name="ce53">
            <text:p>-205,179</text:p>
          </table:table-cell>
          <table:table-cell office:value-type="percentage" office:value="-0.37655295956111751" table:style-name="ce54">
            <text:p>-37.66%</text:p>
          </table:table-cell>
          <table:table-cell office:value-type="percentage" office:value="2.4410154203777783E-2" table:style-name="ce55">
            <text:p>2.4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香港</text:p>
          </table:table-cell>
          <table:covered-table-cell/>
          <table:table-cell office:value-type="float" office:value="119" table:style-name="ce53">
            <text:p>119</text:p>
          </table:table-cell>
          <table:table-cell office:value-type="float" office:value="192129.6618" table:style-name="ce53">
            <text:p>192,130</text:p>
          </table:table-cell>
          <table:table-cell office:value-type="float" office:value="87415.4231" table:style-name="ce53">
            <text:p>87,415</text:p>
          </table:table-cell>
          <table:table-cell office:value-type="float" office:value="104714.2387" table:style-name="ce53">
            <text:p>104,714</text:p>
          </table:table-cell>
          <table:table-cell office:value-type="percentage" office:value="1.1978920307942775" table:style-name="ce54">
            <text:p>119.79%</text:p>
          </table:table-cell>
          <table:table-cell office:value-type="percentage" office:value="1.3805700875349946E-2" table:style-name="ce55">
            <text:p>1.3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薩摩亞</text:p>
          </table:table-cell>
          <table:covered-table-cell/>
          <table:table-cell office:value-type="float" office:value="27" table:style-name="ce53">
            <text:p>27</text:p>
          </table:table-cell>
          <table:table-cell office:value-type="float" office:value="123137.01059999999" table:style-name="ce53">
            <text:p>123,137</text:p>
          </table:table-cell>
          <table:table-cell office:value-type="float" office:value="89869.638099999996" table:style-name="ce53">
            <text:p>89,870</text:p>
          </table:table-cell>
          <table:table-cell office:value-type="float" office:value="33267.372499999998" table:style-name="ce53">
            <text:p>33,267</text:p>
          </table:table-cell>
          <table:table-cell office:value-type="percentage" office:value="0.37017365601253044" table:style-name="ce54">
            <text:p>37.02%</text:p>
          </table:table-cell>
          <table:table-cell office:value-type="percentage" office:value="8.8481534766767372E-3" table:style-name="ce55">
            <text:p>0.8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韓國</text:p>
          </table:table-cell>
          <table:covered-table-cell/>
          <table:table-cell office:value-type="float" office:value="113" table:style-name="ce53">
            <text:p>113</text:p>
          </table:table-cell>
          <table:table-cell office:value-type="float" office:value="120482.89169999999" table:style-name="ce53">
            <text:p>120,483</text:p>
          </table:table-cell>
          <table:table-cell office:value-type="float" office:value="319365.67800000001" table:style-name="ce53">
            <text:p>319,366</text:p>
          </table:table-cell>
          <table:table-cell office:value-type="float" office:value="-198882.78630000001" table:style-name="ce53">
            <text:p>-198,883</text:p>
          </table:table-cell>
          <table:table-cell office:value-type="percentage" office:value="-0.62274314367619676" table:style-name="ce54">
            <text:p>-62.27%</text:p>
          </table:table-cell>
          <table:table-cell office:value-type="percentage" office:value="8.6574386683659008E-3" table:style-name="ce55">
            <text:p>0.8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法國</text:p>
          </table:table-cell>
          <table:covered-table-cell/>
          <table:table-cell office:value-type="float" office:value="18" table:style-name="ce53">
            <text:p>18</text:p>
          </table:table-cell>
          <table:table-cell office:value-type="float" office:value="22034.522300000001" table:style-name="ce53">
            <text:p>22,035</text:p>
          </table:table-cell>
          <table:table-cell office:value-type="float" office:value="10103.463900000001" table:style-name="ce53">
            <text:p>10,103</text:p>
          </table:table-cell>
          <table:table-cell office:value-type="float" office:value="11931.0584" table:style-name="ce53">
            <text:p>11,931</text:p>
          </table:table-cell>
          <table:table-cell office:value-type="percentage" office:value="1.1808879131047325" table:style-name="ce54">
            <text:p>118.09%</text:p>
          </table:table-cell>
          <table:table-cell office:value-type="percentage" office:value="1.5833162925238018E-3" table:style-name="ce55">
            <text:p>0.1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馬來西亞</text:p>
          </table:table-cell>
          <table:covered-table-cell/>
          <table:table-cell office:value-type="float" office:value="101" table:style-name="ce53">
            <text:p>101</text:p>
          </table:table-cell>
          <table:table-cell office:value-type="float" office:value="19575.537" table:style-name="ce53">
            <text:p>19,576</text:p>
          </table:table-cell>
          <table:table-cell office:value-type="float" office:value="9840.2865000000002" table:style-name="ce53">
            <text:p>9,840</text:p>
          </table:table-cell>
          <table:table-cell office:value-type="float" office:value="9735.2505000000001" table:style-name="ce53">
            <text:p>9,735</text:p>
          </table:table-cell>
          <table:table-cell office:value-type="percentage" office:value="0.98932592054103308" table:style-name="ce54">
            <text:p>98.93%</text:p>
          </table:table-cell>
          <table:table-cell office:value-type="percentage" office:value="1.4066230365703235E-3" table:style-name="ce55">
            <text:p>0.1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德國</text:p>
          </table:table-cell>
          <table:covered-table-cell/>
          <table:table-cell office:value-type="float" office:value="14" table:style-name="ce53">
            <text:p>14</text:p>
          </table:table-cell>
          <table:table-cell office:value-type="float" office:value="12643.9125" table:style-name="ce53">
            <text:p>12,644</text:p>
          </table:table-cell>
          <table:table-cell office:value-type="float" office:value="19418.518100000001" table:style-name="ce53">
            <text:p>19,419</text:p>
          </table:table-cell>
          <table:table-cell office:value-type="float" office:value="-6774.6055999999999" table:style-name="ce53">
            <text:p>-6,775</text:p>
          </table:table-cell>
          <table:table-cell office:value-type="percentage" office:value="-0.34887346012258269" table:style-name="ce54">
            <text:p>-34.89%</text:p>
          </table:table-cell>
          <table:table-cell office:value-type="percentage" office:value="9.0854307572147167E-4" table:style-name="ce55">
            <text:p>0.0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越南</text:p>
          </table:table-cell>
          <table:covered-table-cell/>
          <table:table-cell office:value-type="float" office:value="120" table:style-name="ce53">
            <text:p>120</text:p>
          </table:table-cell>
          <table:table-cell office:value-type="float" office:value="4131.2614999999996" table:style-name="ce53">
            <text:p>4,131</text:p>
          </table:table-cell>
          <table:table-cell office:value-type="float" office:value="1985.578" table:style-name="ce53">
            <text:p>1,986</text:p>
          </table:table-cell>
          <table:table-cell office:value-type="float" office:value="2145.6835000000001" table:style-name="ce53">
            <text:p>2,146</text:p>
          </table:table-cell>
          <table:table-cell office:value-type="percentage" office:value="1.0806342032395606" table:style-name="ce54">
            <text:p>108.06%</text:p>
          </table:table-cell>
          <table:table-cell office:value-type="percentage" office:value="2.968566122092114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澳大利亞</text:p>
          </table:table-cell>
          <table:covered-table-cell/>
          <table:table-cell office:value-type="float" office:value="26" table:style-name="ce53">
            <text:p>26</text:p>
          </table:table-cell>
          <table:table-cell office:value-type="float" office:value="3871.8361" table:style-name="ce53">
            <text:p>3,872</text:p>
          </table:table-cell>
          <table:table-cell office:value-type="float" office:value="3798.0747999999999" table:style-name="ce53">
            <text:p>3,798</text:p>
          </table:table-cell>
          <table:table-cell office:value-type="float" office:value="73.761300000000006" table:style-name="ce53">
            <text:p>74</text:p>
          </table:table-cell>
          <table:table-cell office:value-type="percentage" office:value="1.9420707564790456E-2" table:style-name="ce54">
            <text:p>1.94%</text:p>
          </table:table-cell>
          <table:table-cell office:value-type="percentage" office:value="2.7821529759743493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泰國</text:p>
          </table:table-cell>
          <table:covered-table-cell/>
          <table:table-cell office:value-type="float" office:value="23" table:style-name="ce53">
            <text:p>23</text:p>
          </table:table-cell>
          <table:table-cell office:value-type="float" office:value="2920.7847000000002" table:style-name="ce53">
            <text:p>2,921</text:p>
          </table:table-cell>
          <table:table-cell office:value-type="float" office:value="1550.4594999999999" table:style-name="ce53">
            <text:p>1,550</text:p>
          </table:table-cell>
          <table:table-cell office:value-type="float" office:value="1370.3252" table:style-name="ce53">
            <text:p>1,370</text:p>
          </table:table-cell>
          <table:table-cell office:value-type="percentage" office:value="0.88381876469524046" table:style-name="ce54">
            <text:p>88.38%</text:p>
          </table:table-cell>
          <table:table-cell office:value-type="percentage" office:value="2.0987639030705218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加拿大</text:p>
          </table:table-cell>
          <table:covered-table-cell/>
          <table:table-cell office:value-type="float" office:value="15" table:style-name="ce53">
            <text:p>15</text:p>
          </table:table-cell>
          <table:table-cell office:value-type="float" office:value="1312.7198000000001" table:style-name="ce53">
            <text:p>1,313</text:p>
          </table:table-cell>
          <table:table-cell office:value-type="float" office:value="196210.3915" table:style-name="ce53">
            <text:p>196,210</text:p>
          </table:table-cell>
          <table:table-cell office:value-type="float" office:value="-194897.67170000001" table:style-name="ce53">
            <text:p>-194,898</text:p>
          </table:table-cell>
          <table:table-cell office:value-type="percentage" office:value="-0.99330963161551022" table:style-name="ce54">
            <text:p>-99.33%</text:p>
          </table:table-cell>
          <table:table-cell office:value-type="percentage" office:value="9.4327011884373212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印尼</text:p>
          </table:table-cell>
          <table:covered-table-cell/>
          <table:table-cell office:value-type="float" office:value="55" table:style-name="ce53">
            <text:p>55</text:p>
          </table:table-cell>
          <table:table-cell office:value-type="float" office:value="987.91909999999996" table:style-name="ce53">
            <text:p>988</text:p>
          </table:table-cell>
          <table:table-cell office:value-type="float" office:value="2792.4908" table:style-name="ce53">
            <text:p>2,792</text:p>
          </table:table-cell>
          <table:table-cell office:value-type="float" office:value="-1804.5717" table:style-name="ce53">
            <text:p>-1,805</text:p>
          </table:table-cell>
          <table:table-cell office:value-type="percentage" office:value="-0.64622297054658162" table:style-name="ce54">
            <text:p>-64.62%</text:p>
          </table:table-cell>
          <table:table-cell office:value-type="percentage" office:value="7.0988078862297422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印度</text:p>
          </table:table-cell>
          <table:covered-table-cell/>
          <table:table-cell office:value-type="float" office:value="30" table:style-name="ce53">
            <text:p>30</text:p>
          </table:table-cell>
          <table:table-cell office:value-type="float" office:value="926.92430000000002" table:style-name="ce53">
            <text:p>927</text:p>
          </table:table-cell>
          <table:table-cell office:value-type="float" office:value="538.64930000000004" table:style-name="ce53">
            <text:p>539</text:p>
          </table:table-cell>
          <table:table-cell office:value-type="float" office:value="388.27499999999998" table:style-name="ce53">
            <text:p>388</text:p>
          </table:table-cell>
          <table:table-cell office:value-type="percentage" office:value="0.72083078916096244" table:style-name="ce54">
            <text:p>72.08%</text:p>
          </table:table-cell>
          <table:table-cell office:value-type="percentage" office:value="6.6605226387241449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菲律賓</text:p>
          </table:table-cell>
          <table:covered-table-cell/>
          <table:table-cell office:value-type="float" office:value="9" table:style-name="ce53">
            <text:p>9</text:p>
          </table:table-cell>
          <table:table-cell office:value-type="float" office:value="228.5033" table:style-name="ce53">
            <text:p>229</text:p>
          </table:table-cell>
          <table:table-cell office:value-type="float" office:value="174.97319999999999" table:style-name="ce53">
            <text:p>175</text:p>
          </table:table-cell>
          <table:table-cell office:value-type="float" office:value="53.530099999999997" table:style-name="ce53">
            <text:p>54</text:p>
          </table:table-cell>
          <table:table-cell office:value-type="percentage" office:value="0.30593313718900955" table:style-name="ce54">
            <text:p>30.59%</text:p>
          </table:table-cell>
          <table:table-cell office:value-type="percentage" office:value="1.6419371060540489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巴拿馬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62.098300000000002" table:style-name="ce53">
            <text:p>62</text:p>
          </table:table-cell>
          <table:table-cell office:value-type="float" office:value="0" table:style-name="ce53">
            <text:p>0</text:p>
          </table:table-cell>
          <table:table-cell office:value-type="float" office:value="62.098300000000002" table:style-name="ce53">
            <text:p>62</text:p>
          </table:table-cell>
          <table:table-cell office:value-type="string" table:style-name="ce54">
            <text:p>-</text:p>
          </table:table-cell>
          <table:table-cell office:value-type="percentage" office:value="4.4621457542572098E-6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巴西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53.744399999999999" table:style-name="ce53">
            <text:p>54</text:p>
          </table:table-cell>
          <table:table-cell office:value-type="float" office:value="28.020299999999999" table:style-name="ce53">
            <text:p>28</text:p>
          </table:table-cell>
          <table:table-cell office:value-type="float" office:value="25.7241" table:style-name="ce53">
            <text:p>26</text:p>
          </table:table-cell>
          <table:table-cell office:value-type="percentage" office:value="0.9180522692476526" table:style-name="ce54">
            <text:p>91.81%</text:p>
          </table:table-cell>
          <table:table-cell office:value-type="percentage" office:value="3.861866528956528E-6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捷克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5.5246" table:style-name="ce53">
            <text:p>16</text:p>
          </table:table-cell>
          <table:table-cell office:value-type="float" office:value="0" table:style-name="ce53">
            <text:p>0</text:p>
          </table:table-cell>
          <table:table-cell office:value-type="float" office:value="15.5246" table:style-name="ce53">
            <text:p>16</text:p>
          </table:table-cell>
          <table:table-cell office:value-type="string" table:style-name="ce54">
            <text:p>-</text:p>
          </table:table-cell>
          <table:table-cell office:value-type="percentage" office:value="1.1155382349684529E-6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尼加拉瓜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7.1082999999999998" table:style-name="ce53">
            <text:p>7</text:p>
          </table:table-cell>
          <table:table-cell office:value-type="float" office:value="0.21829999999999999" table:style-name="ce53">
            <text:p>0</text:p>
          </table:table-cell>
          <table:table-cell office:value-type="float" office:value="6.89" table:style-name="ce53">
            <text:p>7</text:p>
          </table:table-cell>
          <table:table-cell office:value-type="percentage" office:value="31.562070545121394" table:style-name="ce54">
            <text:p>3156.21%</text:p>
          </table:table-cell>
          <table:table-cell office:value-type="percentage" office:value="5.1077518490822655E-7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百慕達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紐西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56.589199999999998" table:style-name="ce53">
            <text:p>57</text:p>
          </table:table-cell>
          <table:table-cell office:value-type="float" office:value="-56.589199999999998" table:style-name="ce53">
            <text:p>-57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薩爾瓦多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非洲地區</text:p>
          </table:table-cell>
          <table:covered-table-cell/>
          <table:table-cell office:value-type="float" office:value="24" table:style-name="ce53">
            <text:p>24</text:p>
          </table:table-cell>
          <table:table-cell office:value-type="float" office:value="27657.570800000001" table:style-name="ce53">
            <text:p>27,658</text:p>
          </table:table-cell>
          <table:table-cell office:value-type="float" office:value="48895.554199999999" table:style-name="ce53">
            <text:p>48,896</text:p>
          </table:table-cell>
          <table:table-cell office:value-type="float" office:value="-21237.983400000001" table:style-name="ce53">
            <text:p>-21,238</text:p>
          </table:table-cell>
          <table:table-cell office:value-type="percentage" office:value="-0.43435407875998672" table:style-name="ce54">
            <text:p>-43.44%</text:p>
          </table:table-cell>
          <table:table-cell office:value-type="percentage" office:value="1.9873669990690271E-3" table:style-name="ce55">
            <text:p>0.2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歐洲其他地區</text:p>
          </table:table-cell>
          <table:covered-table-cell/>
          <table:table-cell office:value-type="float" office:value="51" table:style-name="ce53">
            <text:p>51</text:p>
          </table:table-cell>
          <table:table-cell office:value-type="float" office:value="504847.00469999999" table:style-name="ce53">
            <text:p>504,847</text:p>
          </table:table-cell>
          <table:table-cell office:value-type="float" office:value="3999818.3371000001" table:style-name="ce53">
            <text:p>3,999,818</text:p>
          </table:table-cell>
          <table:table-cell office:value-type="float" office:value="-3494971.3324000002" table:style-name="ce53">
            <text:p>-3,494,971</text:p>
          </table:table-cell>
          <table:table-cell office:value-type="percentage" office:value="-0.8737825165664822" table:style-name="ce54">
            <text:p>-87.38%</text:p>
          </table:table-cell>
          <table:table-cell office:value-type="percentage" office:value="3.6276370183589153E-2" table:style-name="ce55">
            <text:p>3.6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中南美洲其他地區</text:p>
          </table:table-cell>
          <table:covered-table-cell/>
          <table:table-cell office:value-type="float" office:value="14" table:style-name="ce53">
            <text:p>14</text:p>
          </table:table-cell>
          <table:table-cell office:value-type="float" office:value="49012.922100000003" table:style-name="ce53">
            <text:p>49,013</text:p>
          </table:table-cell>
          <table:table-cell office:value-type="float" office:value="129770.7586" table:style-name="ce53">
            <text:p>129,771</text:p>
          </table:table-cell>
          <table:table-cell office:value-type="float" office:value="-80757.836500000005" table:style-name="ce53">
            <text:p>-80,758</text:p>
          </table:table-cell>
          <table:table-cell office:value-type="percentage" office:value="-0.62231150816436709" table:style-name="ce54">
            <text:p>-62.23%</text:p>
          </table:table-cell>
          <table:table-cell office:value-type="percentage" office:value="3.5218806674619813E-3" table:style-name="ce55">
            <text:p>0.3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亞洲其他地區</text:p>
          </table:table-cell>
          <table:covered-table-cell/>
          <table:table-cell office:value-type="float" office:value="63" table:style-name="ce53">
            <text:p>63</text:p>
          </table:table-cell>
          <table:table-cell office:value-type="float" office:value="12171.126099999999" table:style-name="ce53">
            <text:p>12,171</text:p>
          </table:table-cell>
          <table:table-cell office:value-type="float" office:value="3546.9634000000001" table:style-name="ce53">
            <text:p>3,547</text:p>
          </table:table-cell>
          <table:table-cell office:value-type="float" office:value="8624.1627000000008" table:style-name="ce53">
            <text:p>8,624</text:p>
          </table:table-cell>
          <table:table-cell office:value-type="percentage" office:value="2.4314213955520376" table:style-name="ce54">
            <text:p>243.14%</text:p>
          </table:table-cell>
          <table:table-cell office:value-type="percentage" office:value="8.7457045767185427E-4" table:style-name="ce55">
            <text:p>0.0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大洋洲其他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650.33249999999998" table:style-name="ce53">
            <text:p>650</text:p>
          </table:table-cell>
          <table:table-cell office:value-type="float" office:value="-650.33249999999998" table:style-name="ce53">
            <text:p>-650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合計</text:p>
          </table:table-cell>
          <table:covered-table-cell/>
          <table:table-cell office:value-type="float" office:value="1389" table:style-name="ce53">
            <text:p>1,389</text:p>
          </table:table-cell>
          <table:table-cell office:value-type="float" office:value="13916690.18" table:style-name="ce53">
            <text:p>13,916,690</text:p>
          </table:table-cell>
          <table:table-cell office:value-type="float" office:value="7812686.2686000001" table:style-name="ce53">
            <text:p>7,812,686</text:p>
          </table:table-cell>
          <table:table-cell office:value-type="float" office:value="6104003.9113999996" table:style-name="ce53">
            <text:p>6,104,004</text:p>
          </table:table-cell>
          <table:table-cell office:value-type="percentage" office:value="0.78129387275316919" table:style-name="ce55">
            <text:p>78.13%</text:p>
          </table:table-cell>
          <table:table-cell office:value-type="percentage" office:value="1" table:style-name="ce55">
            <text:p>100.00%</text:p>
          </table:table-cell>
          <table:table-cell table:number-columns-repeated="16376"/>
        </table:table-row>
        <table:table-row table:style-name="ro1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7"/>
          <table:table-cell table:number-columns-repeated="16376"/>
        </table:table-row>
        <table:table-row table:style-name="ro20">
          <table:table-cell office:value-type="string" table:number-columns-spanned="5" table:number-rows-spanned="1" table:style-name="ce152">
            <text:p>民國115年01月至115年至07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8" table:number-rows-spanned="1" table:style-name="ce153">
            <text:p>僑外投資分業統計表</text:p>
          </table:table-cell>
          <table:covered-table-cell table:number-columns-repeated="7"/>
          <table:table-cell table:number-columns-repeated="16376"/>
        </table:table-row>
        <table:table-row table:style-name="ro16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6">
          <table:table-cell office:value-type="string" table:number-columns-spanned="2" table:number-rows-spanned="1" table:style-name="ce156">
            <text:p>行 <text:s text:c="3"/>業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6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子零組件製造業</text:p>
          </table:table-cell>
          <table:covered-table-cell/>
          <table:table-cell office:value-type="float" office:value="29" table:style-name="ce53">
            <text:p>29</text:p>
          </table:table-cell>
          <table:table-cell office:value-type="float" office:value="7831303.9826999996" table:style-name="ce53">
            <text:p>7,831,304</text:p>
          </table:table-cell>
          <table:table-cell office:value-type="float" office:value="248267.87270000001" table:style-name="ce53">
            <text:p>248,268</text:p>
          </table:table-cell>
          <table:table-cell office:value-type="float" office:value="7583036.1100000003" table:style-name="ce53">
            <text:p>7,583,036</text:p>
          </table:table-cell>
          <table:table-cell office:value-type="percentage" office:value="30.543767212131915" table:style-name="ce55">
            <text:p>3054.38%</text:p>
          </table:table-cell>
          <table:table-cell office:value-type="percentage" office:value="0.56272747912104493" table:style-name="ce55">
            <text:p>56.2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金融及保險業</text:p>
          </table:table-cell>
          <table:covered-table-cell/>
          <table:table-cell office:value-type="float" office:value="100" table:style-name="ce53">
            <text:p>100</text:p>
          </table:table-cell>
          <table:table-cell office:value-type="float" office:value="2351543.6570000001" table:style-name="ce53">
            <text:p>2,351,544</text:p>
          </table:table-cell>
          <table:table-cell office:value-type="float" office:value="5201151.1849999996" table:style-name="ce53">
            <text:p>5,201,151</text:p>
          </table:table-cell>
          <table:table-cell office:value-type="float" office:value="-2849607.5279999999" table:style-name="ce53">
            <text:p>-2,849,608</text:p>
          </table:table-cell>
          <table:table-cell office:value-type="percentage" office:value="-0.54788015703488913" table:style-name="ce55">
            <text:p>-54.79%</text:p>
          </table:table-cell>
          <table:table-cell office:value-type="percentage" office:value="0.16897291141678633" table:style-name="ce55">
            <text:p>16.9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專業、科學及技術服務業</text:p>
          </table:table-cell>
          <table:covered-table-cell/>
          <table:table-cell office:value-type="float" office:value="200" table:style-name="ce53">
            <text:p>200</text:p>
          </table:table-cell>
          <table:table-cell office:value-type="float" office:value="1652564.6828000001" table:style-name="ce53">
            <text:p>1,652,565</text:p>
          </table:table-cell>
          <table:table-cell office:value-type="float" office:value="208161.1508" table:style-name="ce53">
            <text:p>208,161</text:p>
          </table:table-cell>
          <table:table-cell office:value-type="float" office:value="1444403.5319999999" table:style-name="ce53">
            <text:p>1,444,404</text:p>
          </table:table-cell>
          <table:table-cell office:value-type="percentage" office:value="6.9388717656916414" table:style-name="ce55">
            <text:p>693.89%</text:p>
          </table:table-cell>
          <table:table-cell office:value-type="percentage" office:value="0.11874696220333619" table:style-name="ce55">
            <text:p>11.8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批發及零售業</text:p>
          </table:table-cell>
          <table:covered-table-cell/>
          <table:table-cell office:value-type="float" office:value="459" table:style-name="ce53">
            <text:p>459</text:p>
          </table:table-cell>
          <table:table-cell office:value-type="float" office:value="795276.42460000003" table:style-name="ce53">
            <text:p>795,276</text:p>
          </table:table-cell>
          <table:table-cell office:value-type="float" office:value="633843.20519999997" table:style-name="ce53">
            <text:p>633,843</text:p>
          </table:table-cell>
          <table:table-cell office:value-type="float" office:value="161433.2194" table:style-name="ce53">
            <text:p>161,433</text:p>
          </table:table-cell>
          <table:table-cell office:value-type="percentage" office:value="0.25468951639082743" table:style-name="ce55">
            <text:p>25.47%</text:p>
          </table:table-cell>
          <table:table-cell office:value-type="percentage" office:value="5.7145514796536206E-2" table:style-name="ce55">
            <text:p>5.7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資訊及通訊傳播業</text:p>
          </table:table-cell>
          <table:covered-table-cell/>
          <table:table-cell office:value-type="float" office:value="149" table:style-name="ce53">
            <text:p>149</text:p>
          </table:table-cell>
          <table:table-cell office:value-type="float" office:value="395182.3578" table:style-name="ce53">
            <text:p>395,182</text:p>
          </table:table-cell>
          <table:table-cell office:value-type="float" office:value="474177.72960000002" table:style-name="ce53">
            <text:p>474,178</text:p>
          </table:table-cell>
          <table:table-cell office:value-type="float" office:value="-78995.371799999994" table:style-name="ce53">
            <text:p>-78,995</text:p>
          </table:table-cell>
          <table:table-cell office:value-type="percentage" office:value="-0.16659443678773733" table:style-name="ce55">
            <text:p>-16.66%</text:p>
          </table:table-cell>
          <table:table-cell office:value-type="percentage" office:value="2.8396289109599192E-2" table:style-name="ce55">
            <text:p>2.8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機械設備製造業</text:p>
          </table:table-cell>
          <table:covered-table-cell/>
          <table:table-cell office:value-type="float" office:value="28" table:style-name="ce53">
            <text:p>28</text:p>
          </table:table-cell>
          <table:table-cell office:value-type="float" office:value="228077.29399999999" table:style-name="ce53">
            <text:p>228,077</text:p>
          </table:table-cell>
          <table:table-cell office:value-type="float" office:value="23364.597600000001" table:style-name="ce53">
            <text:p>23,365</text:p>
          </table:table-cell>
          <table:table-cell office:value-type="float" office:value="204712.69639999999" table:style-name="ce53">
            <text:p>204,713</text:p>
          </table:table-cell>
          <table:table-cell office:value-type="percentage" office:value="8.7616615490095153" table:style-name="ce55">
            <text:p>876.17%</text:p>
          </table:table-cell>
          <table:table-cell office:value-type="percentage" office:value="1.6388759902679677E-2" table:style-name="ce55">
            <text:p>1.6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不動產業</text:p>
          </table:table-cell>
          <table:covered-table-cell/>
          <table:table-cell office:value-type="float" office:value="10" table:style-name="ce53">
            <text:p>10</text:p>
          </table:table-cell>
          <table:table-cell office:value-type="float" office:value="147389.81760000001" table:style-name="ce53">
            <text:p>147,390</text:p>
          </table:table-cell>
          <table:table-cell office:value-type="float" office:value="120514.436" table:style-name="ce53">
            <text:p>120,514</text:p>
          </table:table-cell>
          <table:table-cell office:value-type="float" office:value="26875.381600000001" table:style-name="ce53">
            <text:p>26,875</text:p>
          </table:table-cell>
          <table:table-cell office:value-type="percentage" office:value="0.22300549620462068" table:style-name="ce55">
            <text:p>22.30%</text:p>
          </table:table-cell>
          <table:table-cell office:value-type="percentage" office:value="1.0590867202879701E-2" table:style-name="ce55">
            <text:p>1.0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化學材料製造業</text:p>
          </table:table-cell>
          <table:covered-table-cell/>
          <table:table-cell office:value-type="float" office:value="7" table:style-name="ce53">
            <text:p>7</text:p>
          </table:table-cell>
          <table:table-cell office:value-type="float" office:value="107913.0318" table:style-name="ce53">
            <text:p>107,913</text:p>
          </table:table-cell>
          <table:table-cell office:value-type="float" office:value="340621.70319999999" table:style-name="ce53">
            <text:p>340,622</text:p>
          </table:table-cell>
          <table:table-cell office:value-type="float" office:value="-232708.67139999999" table:style-name="ce53">
            <text:p>-232,709</text:p>
          </table:table-cell>
          <table:table-cell office:value-type="percentage" office:value="-0.68318803298145214" table:style-name="ce55">
            <text:p>-68.32%</text:p>
          </table:table-cell>
          <table:table-cell office:value-type="percentage" office:value="7.75421672856412E-3" table:style-name="ce55">
            <text:p>0.7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農、林、漁、牧業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70411.131899999993" table:style-name="ce53">
            <text:p>70,411</text:p>
          </table:table-cell>
          <table:table-cell office:value-type="float" office:value="83.401899999999998" table:style-name="ce53">
            <text:p>83</text:p>
          </table:table-cell>
          <table:table-cell office:value-type="float" office:value="70327.73" table:style-name="ce53">
            <text:p>70,328</text:p>
          </table:table-cell>
          <table:table-cell office:value-type="percentage" office:value="843.23894299770154" table:style-name="ce55">
            <text:p>84323.89%</text:p>
          </table:table-cell>
          <table:table-cell office:value-type="percentage" office:value="5.0594739833462327E-3" table:style-name="ce55">
            <text:p>0.5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運輸及倉儲業</text:p>
          </table:table-cell>
          <table:covered-table-cell/>
          <table:table-cell office:value-type="float" office:value="13" table:style-name="ce53">
            <text:p>13</text:p>
          </table:table-cell>
          <table:table-cell office:value-type="float" office:value="56705.273500000003" table:style-name="ce53">
            <text:p>56,705</text:p>
          </table:table-cell>
          <table:table-cell office:value-type="float" office:value="10793.0774" table:style-name="ce53">
            <text:p>10,793</text:p>
          </table:table-cell>
          <table:table-cell office:value-type="float" office:value="45912.196100000001" table:style-name="ce53">
            <text:p>45,912</text:p>
          </table:table-cell>
          <table:table-cell office:value-type="percentage" office:value="4.2538559113826055" table:style-name="ce55">
            <text:p>425.39%</text:p>
          </table:table-cell>
          <table:table-cell office:value-type="percentage" office:value="4.0746235467318571E-3" table:style-name="ce55">
            <text:p>0.4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力設備製造業</text:p>
          </table:table-cell>
          <table:covered-table-cell/>
          <table:table-cell office:value-type="float" office:value="8" table:style-name="ce53">
            <text:p>8</text:p>
          </table:table-cell>
          <table:table-cell office:value-type="float" office:value="30393.957999999999" table:style-name="ce53">
            <text:p>30,394</text:p>
          </table:table-cell>
          <table:table-cell office:value-type="float" office:value="17441.118900000001" table:style-name="ce53">
            <text:p>17,441</text:p>
          </table:table-cell>
          <table:table-cell office:value-type="float" office:value="12952.839099999999" table:style-name="ce53">
            <text:p>12,953</text:p>
          </table:table-cell>
          <table:table-cell office:value-type="percentage" office:value="0.7426610170061968" table:style-name="ce55">
            <text:p>74.27%</text:p>
          </table:table-cell>
          <table:table-cell office:value-type="percentage" office:value="2.183993292002711E-3" table:style-name="ce55">
            <text:p>0.2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非金屬礦物製品製造業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21774.1803" table:style-name="ce53">
            <text:p>21,774</text:p>
          </table:table-cell>
          <table:table-cell office:value-type="float" office:value="273.71429999999998" table:style-name="ce53">
            <text:p>274</text:p>
          </table:table-cell>
          <table:table-cell office:value-type="float" office:value="21500.466" table:style-name="ce53">
            <text:p>21,500</text:p>
          </table:table-cell>
          <table:table-cell office:value-type="percentage" office:value="78.550758948290238" table:style-name="ce55">
            <text:p>7855.08%</text:p>
          </table:table-cell>
          <table:table-cell office:value-type="percentage" office:value="1.5646091145502532E-3" table:style-name="ce55">
            <text:p>0.1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力及燃氣供應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21341.159199999998" table:style-name="ce53">
            <text:p>21,341</text:p>
          </table:table-cell>
          <table:table-cell office:value-type="float" office:value="116686.00260000001" table:style-name="ce53">
            <text:p>116,686</text:p>
          </table:table-cell>
          <table:table-cell office:value-type="float" office:value="-95344.843399999998" table:style-name="ce53">
            <text:p>-95,345</text:p>
          </table:table-cell>
          <table:table-cell office:value-type="percentage" office:value="-0.81710609049521077" table:style-name="ce55">
            <text:p>-81.71%</text:p>
          </table:table-cell>
          <table:table-cell office:value-type="percentage" office:value="1.5334938784992052E-3" table:style-name="ce55">
            <text:p>0.1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化學製品製造業</text:p>
          </table:table-cell>
          <table:covered-table-cell/>
          <table:table-cell office:value-type="float" office:value="6" table:style-name="ce53">
            <text:p>6</text:p>
          </table:table-cell>
          <table:table-cell office:value-type="float" office:value="20773.9251" table:style-name="ce53">
            <text:p>20,774</text:p>
          </table:table-cell>
          <table:table-cell office:value-type="float" office:value="13593.8981" table:style-name="ce53">
            <text:p>13,594</text:p>
          </table:table-cell>
          <table:table-cell office:value-type="float" office:value="7180.027" table:style-name="ce53">
            <text:p>7,180</text:p>
          </table:table-cell>
          <table:table-cell office:value-type="percentage" office:value="0.5281801398820255" table:style-name="ce55">
            <text:p>52.82%</text:p>
          </table:table-cell>
          <table:table-cell office:value-type="percentage" office:value="1.4927346108383366E-3" table:style-name="ce55">
            <text:p>0.1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塑膠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0393.096699999998" table:style-name="ce53">
            <text:p>20,393</text:p>
          </table:table-cell>
          <table:table-cell office:value-type="float" office:value="16808.891599999999" table:style-name="ce53">
            <text:p>16,809</text:p>
          </table:table-cell>
          <table:table-cell office:value-type="float" office:value="3584.2051000000001" table:style-name="ce53">
            <text:p>3,584</text:p>
          </table:table-cell>
          <table:table-cell office:value-type="percentage" office:value="0.2132326857292601" table:style-name="ce55">
            <text:p>21.32%</text:p>
          </table:table-cell>
          <table:table-cell office:value-type="percentage" office:value="1.4653697421034345E-3" table:style-name="ce55">
            <text:p>0.1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營造業</text:p>
          </table:table-cell>
          <table:covered-table-cell/>
          <table:table-cell office:value-type="float" office:value="33" table:style-name="ce53">
            <text:p>33</text:p>
          </table:table-cell>
          <table:table-cell office:value-type="float" office:value="19672.973900000001" table:style-name="ce53">
            <text:p>19,673</text:p>
          </table:table-cell>
          <table:table-cell office:value-type="float" office:value="35610.500699999997" table:style-name="ce53">
            <text:p>35,611</text:p>
          </table:table-cell>
          <table:table-cell office:value-type="float" office:value="-15937.5268" table:style-name="ce53">
            <text:p>-15,938</text:p>
          </table:table-cell>
          <table:table-cell office:value-type="percentage" office:value="-0.44755132578071277" table:style-name="ce55">
            <text:p>-44.76%</text:p>
          </table:table-cell>
          <table:table-cell office:value-type="percentage" office:value="1.4136244786330367E-3" table:style-name="ce55">
            <text:p>0.1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金屬製品製造業</text:p>
          </table:table-cell>
          <table:covered-table-cell/>
          <table:table-cell office:value-type="float" office:value="8" table:style-name="ce53">
            <text:p>8</text:p>
          </table:table-cell>
          <table:table-cell office:value-type="float" office:value="19389.249400000001" table:style-name="ce53">
            <text:p>19,389</text:p>
          </table:table-cell>
          <table:table-cell office:value-type="float" office:value="11810.661" table:style-name="ce53">
            <text:p>11,811</text:p>
          </table:table-cell>
          <table:table-cell office:value-type="float" office:value="7578.5883999999996" table:style-name="ce53">
            <text:p>7,579</text:p>
          </table:table-cell>
          <table:table-cell office:value-type="percentage" office:value="0.64167351852703258" table:style-name="ce55">
            <text:p>64.17%</text:p>
          </table:table-cell>
          <table:table-cell office:value-type="percentage" office:value="1.3932371238575638E-3" table:style-name="ce55">
            <text:p>0.1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支援服務業</text:p>
          </table:table-cell>
          <table:covered-table-cell/>
          <table:table-cell office:value-type="float" office:value="35" table:style-name="ce53">
            <text:p>35</text:p>
          </table:table-cell>
          <table:table-cell office:value-type="float" office:value="14993.454" table:style-name="ce53">
            <text:p>14,993</text:p>
          </table:table-cell>
          <table:table-cell office:value-type="float" office:value="85018.741899999994" table:style-name="ce53">
            <text:p>85,019</text:p>
          </table:table-cell>
          <table:table-cell office:value-type="float" office:value="-70025.287899999996" table:style-name="ce53">
            <text:p>-70,025</text:p>
          </table:table-cell>
          <table:table-cell office:value-type="percentage" office:value="-0.82364530849403228" table:style-name="ce55">
            <text:p>-82.36%</text:p>
          </table:table-cell>
          <table:table-cell office:value-type="percentage" office:value="1.0773721198124712E-3" table:style-name="ce55">
            <text:p>0.1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藥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12337.835499999999" table:style-name="ce53">
            <text:p>12,338</text:p>
          </table:table-cell>
          <table:table-cell office:value-type="float" office:value="4309.6219000000001" table:style-name="ce53">
            <text:p>4,310</text:p>
          </table:table-cell>
          <table:table-cell office:value-type="float" office:value="8028.2136" table:style-name="ce53">
            <text:p>8,028</text:p>
          </table:table-cell>
          <table:table-cell office:value-type="percentage" office:value="1.8628579922521742" table:style-name="ce55">
            <text:p>186.29%</text:p>
          </table:table-cell>
          <table:table-cell office:value-type="percentage" office:value="8.8654955599507359E-4" table:style-name="ce55">
            <text:p>0.0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紙漿、紙及紙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1923.8932" table:style-name="ce53">
            <text:p>11,924</text:p>
          </table:table-cell>
          <table:table-cell office:value-type="float" office:value="1789.597" table:style-name="ce53">
            <text:p>1,790</text:p>
          </table:table-cell>
          <table:table-cell office:value-type="float" office:value="10134.296200000001" table:style-name="ce53">
            <text:p>10,134</text:p>
          </table:table-cell>
          <table:table-cell office:value-type="percentage" office:value="5.6628929306430447" table:style-name="ce55">
            <text:p>566.29%</text:p>
          </table:table-cell>
          <table:table-cell office:value-type="percentage" office:value="8.5680524936425655E-4" table:style-name="ce55">
            <text:p>0.0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住宿及餐飲業</text:p>
          </table:table-cell>
          <table:covered-table-cell/>
          <table:table-cell office:value-type="float" office:value="170" table:style-name="ce53">
            <text:p>170</text:p>
          </table:table-cell>
          <table:table-cell office:value-type="float" office:value="11728.0679" table:style-name="ce53">
            <text:p>11,728</text:p>
          </table:table-cell>
          <table:table-cell office:value-type="float" office:value="80248.571899999995" table:style-name="ce53">
            <text:p>80,249</text:p>
          </table:table-cell>
          <table:table-cell office:value-type="float" office:value="-68520.504000000001" table:style-name="ce53">
            <text:p>-68,521</text:p>
          </table:table-cell>
          <table:table-cell office:value-type="percentage" office:value="-0.85385325093866249" table:style-name="ce55">
            <text:p>-85.39%</text:p>
          </table:table-cell>
          <table:table-cell office:value-type="percentage" office:value="8.4273399409686366E-4" table:style-name="ce55">
            <text:p>0.0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腦、電子產品及光學製品製造業</text:p>
          </table:table-cell>
          <table:covered-table-cell/>
          <table:table-cell office:value-type="float" office:value="10" table:style-name="ce53">
            <text:p>10</text:p>
          </table:table-cell>
          <table:table-cell office:value-type="float" office:value="11648.037200000001" table:style-name="ce53">
            <text:p>11,648</text:p>
          </table:table-cell>
          <table:table-cell office:value-type="float" office:value="14577.045899999999" table:style-name="ce53">
            <text:p>14,577</text:p>
          </table:table-cell>
          <table:table-cell office:value-type="float" office:value="-2929.0086999999999" table:style-name="ce53">
            <text:p>-2,929</text:p>
          </table:table-cell>
          <table:table-cell office:value-type="percentage" office:value="-0.20093294074075738" table:style-name="ce55">
            <text:p>-20.09%</text:p>
          </table:table-cell>
          <table:table-cell office:value-type="percentage" office:value="8.3698329483109901E-4" table:style-name="ce55">
            <text:p>0.0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產業用機械設備維修及安裝業</text:p>
          </table:table-cell>
          <table:covered-table-cell/>
          <table:table-cell office:value-type="float" office:value="6" table:style-name="ce53">
            <text:p>6</text:p>
          </table:table-cell>
          <table:table-cell office:value-type="float" office:value="8142.8289999999997" table:style-name="ce53">
            <text:p>8,143</text:p>
          </table:table-cell>
          <table:table-cell office:value-type="float" office:value="1245.134" table:style-name="ce53">
            <text:p>1,245</text:p>
          </table:table-cell>
          <table:table-cell office:value-type="float" office:value="6897.6949999999997" table:style-name="ce53">
            <text:p>6,898</text:p>
          </table:table-cell>
          <table:table-cell office:value-type="percentage" office:value="5.539721026010052" table:style-name="ce55">
            <text:p>553.97%</text:p>
          </table:table-cell>
          <table:table-cell office:value-type="percentage" office:value="5.8511247248302259E-4" table:style-name="ce55">
            <text:p>0.0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橡膠製品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7262.2884000000004" table:style-name="ce53">
            <text:p>7,262</text:p>
          </table:table-cell>
          <table:table-cell office:value-type="float" office:value="341.0292" table:style-name="ce53">
            <text:p>341</text:p>
          </table:table-cell>
          <table:table-cell office:value-type="float" office:value="6921.2592000000004" table:style-name="ce53">
            <text:p>6,921</text:p>
          </table:table-cell>
          <table:table-cell office:value-type="percentage" office:value="20.29520991164393" table:style-name="ce55">
            <text:p>2029.52%</text:p>
          </table:table-cell>
          <table:table-cell office:value-type="percentage" office:value="5.2184020094352634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汽車及其零件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6836.9434000000001" table:style-name="ce53">
            <text:p>6,837</text:p>
          </table:table-cell>
          <table:table-cell office:value-type="float" office:value="5187.1097" table:style-name="ce53">
            <text:p>5,187</text:p>
          </table:table-cell>
          <table:table-cell office:value-type="float" office:value="1649.8336999999999" table:style-name="ce53">
            <text:p>1,650</text:p>
          </table:table-cell>
          <table:table-cell office:value-type="percentage" office:value="0.31806416201299931" table:style-name="ce55">
            <text:p>31.81%</text:p>
          </table:table-cell>
          <table:table-cell office:value-type="percentage" office:value="4.9127654000845193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藝術、娛樂及休閒服務業</text:p>
          </table:table-cell>
          <table:covered-table-cell/>
          <table:table-cell office:value-type="float" office:value="17" table:style-name="ce53">
            <text:p>17</text:p>
          </table:table-cell>
          <table:table-cell office:value-type="float" office:value="4442.0041000000001" table:style-name="ce53">
            <text:p>4,442</text:p>
          </table:table-cell>
          <table:table-cell office:value-type="float" office:value="5796.9975000000004" table:style-name="ce53">
            <text:p>5,797</text:p>
          </table:table-cell>
          <table:table-cell office:value-type="float" office:value="-1354.9934000000001" table:style-name="ce53">
            <text:p>-1,355</text:p>
          </table:table-cell>
          <table:table-cell office:value-type="percentage" office:value="-0.23374055276028669" table:style-name="ce55">
            <text:p>-23.37%</text:p>
          </table:table-cell>
          <table:table-cell office:value-type="percentage" office:value="3.1918538406378461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食品製造業</text:p>
          </table:table-cell>
          <table:covered-table-cell/>
          <table:table-cell office:value-type="float" office:value="10" table:style-name="ce53">
            <text:p>10</text:p>
          </table:table-cell>
          <table:table-cell office:value-type="float" office:value="4370.1638999999996" table:style-name="ce53">
            <text:p>4,370</text:p>
          </table:table-cell>
          <table:table-cell office:value-type="float" office:value="6254.5376999999999" table:style-name="ce53">
            <text:p>6,255</text:p>
          </table:table-cell>
          <table:table-cell office:value-type="float" office:value="-1884.3738000000001" table:style-name="ce53">
            <text:p>-1,884</text:p>
          </table:table-cell>
          <table:table-cell office:value-type="percentage" office:value="-0.30128106830341755" table:style-name="ce55">
            <text:p>-30.13%</text:p>
          </table:table-cell>
          <table:table-cell office:value-type="percentage" office:value="3.1402322272579324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用水供應及污染整治業</text:p>
          </table:table-cell>
          <table:covered-table-cell/>
          <table:table-cell office:value-type="float" office:value="5" table:style-name="ce53">
            <text:p>5</text:p>
          </table:table-cell>
          <table:table-cell office:value-type="float" office:value="4046.3406" table:style-name="ce53">
            <text:p>4,046</text:p>
          </table:table-cell>
          <table:table-cell office:value-type="float" office:value="151.54580000000001" table:style-name="ce53">
            <text:p>152</text:p>
          </table:table-cell>
          <table:table-cell office:value-type="float" office:value="3894.7948000000001" table:style-name="ce53">
            <text:p>3,895</text:p>
          </table:table-cell>
          <table:table-cell office:value-type="percentage" office:value="25.700446993582137" table:style-name="ce55">
            <text:p>2570.04%</text:p>
          </table:table-cell>
          <table:table-cell office:value-type="percentage" office:value="2.9075452192038381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飲料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3811.6756999999998" table:style-name="ce53">
            <text:p>3,812</text:p>
          </table:table-cell>
          <table:table-cell office:value-type="float" office:value="24579.6489" table:style-name="ce53">
            <text:p>24,580</text:p>
          </table:table-cell>
          <table:table-cell office:value-type="float" office:value="-20767.9732" table:style-name="ce53">
            <text:p>-20,768</text:p>
          </table:table-cell>
          <table:table-cell office:value-type="percentage" office:value="-0.84492554326111635" table:style-name="ce55">
            <text:p>-84.49%</text:p>
          </table:table-cell>
          <table:table-cell office:value-type="percentage" office:value="2.7389240190730466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皮革、毛皮及其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2846.4798999999998" table:style-name="ce53">
            <text:p>2,846</text:p>
          </table:table-cell>
          <table:table-cell office:value-type="float" office:value="336.76839999999999" table:style-name="ce53">
            <text:p>337</text:p>
          </table:table-cell>
          <table:table-cell office:value-type="float" office:value="2509.7114999999999" table:style-name="ce53">
            <text:p>2,510</text:p>
          </table:table-cell>
          <table:table-cell office:value-type="percentage" office:value="7.4523366800448025" table:style-name="ce55">
            <text:p>745.23%</text:p>
          </table:table-cell>
          <table:table-cell office:value-type="percentage" office:value="2.0453713226229199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基本金屬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926.47190000000001" table:style-name="ce53">
            <text:p>926</text:p>
          </table:table-cell>
          <table:table-cell office:value-type="float" office:value="20.206099999999999" table:style-name="ce53">
            <text:p>20</text:p>
          </table:table-cell>
          <table:table-cell office:value-type="float" office:value="906.26580000000001" table:style-name="ce53">
            <text:p>906</text:p>
          </table:table-cell>
          <table:table-cell office:value-type="percentage" office:value="44.851099420472032" table:style-name="ce55">
            <text:p>4485.11%</text:p>
          </table:table-cell>
          <table:table-cell office:value-type="percentage" office:value="6.6572718657734761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教育服務業</text:p>
          </table:table-cell>
          <table:covered-table-cell/>
          <table:table-cell office:value-type="float" office:value="17" table:style-name="ce53">
            <text:p>17</text:p>
          </table:table-cell>
          <table:table-cell office:value-type="float" office:value="416.18700000000001" table:style-name="ce53">
            <text:p>416</text:p>
          </table:table-cell>
          <table:table-cell office:value-type="float" office:value="2056.6388000000002" table:style-name="ce53">
            <text:p>2,057</text:p>
          </table:table-cell>
          <table:table-cell office:value-type="float" office:value="-1640.4518" table:style-name="ce53">
            <text:p>-1,640</text:p>
          </table:table-cell>
          <table:table-cell office:value-type="percentage" office:value="-0.79763729051498988" table:style-name="ce55">
            <text:p>-79.76%</text:p>
          </table:table-cell>
          <table:table-cell office:value-type="percentage" office:value="2.9905602166678401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礦業及土石採取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48.51840000000001" table:style-name="ce53">
            <text:p>249</text:p>
          </table:table-cell>
          <table:table-cell office:value-type="float" office:value="0" table:style-name="ce53">
            <text:p>0</text:p>
          </table:table-cell>
          <table:table-cell office:value-type="float" office:value="248.51840000000001" table:style-name="ce53">
            <text:p>249</text:p>
          </table:table-cell>
          <table:table-cell office:value-type="string" table:style-name="ce55">
            <text:p>-</text:p>
          </table:table-cell>
          <table:table-cell office:value-type="percentage" office:value="1.7857579409014334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紡織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31.923100000000002" table:style-name="ce53">
            <text:p>32</text:p>
          </table:table-cell>
          <table:table-cell office:value-type="float" office:value="2740.9958000000001" table:style-name="ce53">
            <text:p>2,741</text:p>
          </table:table-cell>
          <table:table-cell office:value-type="float" office:value="-2709.0727000000002" table:style-name="ce53">
            <text:p>-2,709</text:p>
          </table:table-cell>
          <table:table-cell office:value-type="percentage" office:value="-0.98835346628404175" table:style-name="ce55">
            <text:p>-98.84%</text:p>
          </table:table-cell>
          <table:table-cell office:value-type="percentage" office:value="2.2938715734203408E-6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醫療保健及社會工作服務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19.023499999999999" table:style-name="ce53">
            <text:p>19</text:p>
          </table:table-cell>
          <table:table-cell office:value-type="float" office:value="0" table:style-name="ce53">
            <text:p>0</text:p>
          </table:table-cell>
          <table:table-cell office:value-type="float" office:value="19.023499999999999" table:style-name="ce53">
            <text:p>19</text:p>
          </table:table-cell>
          <table:table-cell office:value-type="string" table:style-name="ce55">
            <text:p>-</text:p>
          </table:table-cell>
          <table:table-cell office:value-type="percentage" office:value="1.3669557742500523E-6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木竹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4.3952" table:style-name="ce53">
            <text:p>4</text:p>
          </table:table-cell>
          <table:table-cell office:value-type="float" office:value="0" table:style-name="ce53">
            <text:p>0</text:p>
          </table:table-cell>
          <table:table-cell office:value-type="float" office:value="4.3952" table:style-name="ce53">
            <text:p>4</text:p>
          </table:table-cell>
          <table:table-cell office:value-type="string" table:style-name="ce55">
            <text:p>-</text:p>
          </table:table-cell>
          <table:table-cell office:value-type="percentage" office:value="3.1582222088384525E-7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菸草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成衣及服飾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30.220600000000001" table:style-name="ce53">
            <text:p>30</text:p>
          </table:table-cell>
          <table:table-cell office:value-type="float" office:value="-30.220600000000001" table:style-name="ce53">
            <text:p>-30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印刷及資料儲存媒體複製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985.22349999999994" table:style-name="ce53">
            <text:p>985</text:p>
          </table:table-cell>
          <table:table-cell office:value-type="float" office:value="-985.22349999999994" table:style-name="ce53">
            <text:p>-985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石油及煤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家具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公共行政及國防；強制性社會安全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其他製造業</text:p>
          </table:table-cell>
          <table:covered-table-cell/>
          <table:table-cell office:value-type="float" office:value="7" table:style-name="ce53">
            <text:p>7</text:p>
          </table:table-cell>
          <table:table-cell office:value-type="float" office:value="18528.025699999998" table:style-name="ce53">
            <text:p>18,528</text:p>
          </table:table-cell>
          <table:table-cell office:value-type="float" office:value="71634.429399999994" table:style-name="ce53">
            <text:p>71,634</text:p>
          </table:table-cell>
          <table:table-cell office:value-type="float" office:value="-53106.403700000003" table:style-name="ce53">
            <text:p>-53,106</text:p>
          </table:table-cell>
          <table:table-cell office:value-type="percentage" office:value="-0.74135306367080533" table:style-name="ce55">
            <text:p>-74.14%</text:p>
          </table:table-cell>
          <table:table-cell office:value-type="percentage" office:value="1.3313528906914274E-3" table:style-name="ce55">
            <text:p>0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其他服務業</text:p>
          </table:table-cell>
          <table:covered-table-cell/>
          <table:table-cell office:value-type="float" office:value="34" table:style-name="ce53">
            <text:p>34</text:p>
          </table:table-cell>
          <table:table-cell office:value-type="float" office:value="1228.7434000000001" table:style-name="ce53">
            <text:p>1,229</text:p>
          </table:table-cell>
          <table:table-cell office:value-type="float" office:value="3412.94" table:style-name="ce53">
            <text:p>3,413</text:p>
          </table:table-cell>
          <table:table-cell office:value-type="float" office:value="-2184.1966000000002" table:style-name="ce53">
            <text:p>-2,184</text:p>
          </table:table-cell>
          <table:table-cell office:value-type="percentage" office:value="-0.63997509478631331" table:style-name="ce55">
            <text:p>-64.00%</text:p>
          </table:table-cell>
          <table:table-cell office:value-type="percentage" office:value="8.8292789744349982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其他運輸工具製造業</text:p>
          </table:table-cell>
          <table:covered-table-cell/>
          <table:table-cell office:value-type="float" office:value="7" table:style-name="ce53">
            <text:p>7</text:p>
          </table:table-cell>
          <table:table-cell office:value-type="float" office:value="790.68269999999995" table:style-name="ce53">
            <text:p>791</text:p>
          </table:table-cell>
          <table:table-cell office:value-type="float" office:value="28766.117999999999" table:style-name="ce53">
            <text:p>28,766</text:p>
          </table:table-cell>
          <table:table-cell office:value-type="float" office:value="-27975.435300000001" table:style-name="ce53">
            <text:p>-27,975</text:p>
          </table:table-cell>
          <table:table-cell office:value-type="percentage" office:value="-0.97251340274693998" table:style-name="ce55">
            <text:p>-97.25%</text:p>
          </table:table-cell>
          <table:table-cell office:value-type="percentage" office:value="5.6815427359036028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合計</text:p>
          </table:table-cell>
          <table:covered-table-cell/>
          <table:table-cell office:value-type="float" office:value="1389" table:style-name="ce53">
            <text:p>1,389</text:p>
          </table:table-cell>
          <table:table-cell office:value-type="float" office:value="13916690.18" table:style-name="ce53">
            <text:p>13,916,690</text:p>
          </table:table-cell>
          <table:table-cell office:value-type="float" office:value="7812686.2686000001" table:style-name="ce53">
            <text:p>7,812,686</text:p>
          </table:table-cell>
          <table:table-cell office:value-type="float" office:value="6104003.9113999996" table:style-name="ce53">
            <text:p>6,104,004</text:p>
          </table:table-cell>
          <table:table-cell office:value-type="percentage" office:value="0.78129387275316919" table:style-name="ce55">
            <text:p>78.13%</text:p>
          </table:table-cell>
          <table:table-cell office:value-type="percentage" office:value="1" table:style-name="ce55">
            <text:p>100.00%</text:p>
          </table:table-cell>
          <table:table-cell table:number-columns-repeated="16376"/>
        </table:table-row>
        <table:table-row table:style-name="ro2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20">
          <table:table-cell office:value-type="string" table:number-columns-spanned="5" table:number-rows-spanned="1" table:style-name="ce152">
            <text:p>民國115年01月至115年至07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8" table:number-rows-spanned="1" table:style-name="ce153">
            <text:p>對外投資分區統計表</text:p>
          </table:table-cell>
          <table:covered-table-cell table:number-columns-repeated="7"/>
          <table:table-cell table:number-columns-repeated="16376"/>
        </table:table-row>
        <table:table-row table:style-name="ro16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6">
          <table:table-cell office:value-type="string" table:number-columns-spanned="2" table:number-rows-spanned="1" table:style-name="ce156">
            <text:p>地 <text:s text:c="3"/>區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6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加勒比海英國屬地</text:p>
          </table:table-cell>
          <table:covered-table-cell/>
          <table:table-cell office:value-type="float" office:value="45" table:style-name="ce53">
            <text:p>45</text:p>
          </table:table-cell>
          <table:table-cell office:value-type="float" office:value="31938242.809799999" table:style-name="ce53">
            <text:p>31,938,243</text:p>
          </table:table-cell>
          <table:table-cell office:value-type="float" office:value="10816260.183" table:style-name="ce53">
            <text:p>10,816,260</text:p>
          </table:table-cell>
          <table:table-cell office:value-type="float" office:value="21121982.626800001" table:style-name="ce53">
            <text:p>21,121,983</text:p>
          </table:table-cell>
          <table:table-cell office:value-type="percentage" office:value="1.9527990515610547" table:style-name="ce54">
            <text:p>195.28%</text:p>
          </table:table-cell>
          <table:table-cell office:value-type="percentage" office:value="0.52139259074004152" table:style-name="ce55">
            <text:p>52.1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美國</text:p>
          </table:table-cell>
          <table:covered-table-cell/>
          <table:table-cell office:value-type="float" office:value="68" table:style-name="ce53">
            <text:p>68</text:p>
          </table:table-cell>
          <table:table-cell office:value-type="float" office:value="23511955.805399999" table:style-name="ce53">
            <text:p>23,511,956</text:p>
          </table:table-cell>
          <table:table-cell office:value-type="float" office:value="2647043.7514999998" table:style-name="ce53">
            <text:p>2,647,044</text:p>
          </table:table-cell>
          <table:table-cell office:value-type="float" office:value="20864912.0539" table:style-name="ce53">
            <text:p>20,864,912</text:p>
          </table:table-cell>
          <table:table-cell office:value-type="percentage" office:value="7.882344990360088" table:style-name="ce54">
            <text:p>788.23%</text:p>
          </table:table-cell>
          <table:table-cell office:value-type="percentage" office:value="0.38383325043108824" table:style-name="ce55">
            <text:p>38.3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新加坡</text:p>
          </table:table-cell>
          <table:covered-table-cell/>
          <table:table-cell office:value-type="float" office:value="35" table:style-name="ce53">
            <text:p>35</text:p>
          </table:table-cell>
          <table:table-cell office:value-type="float" office:value="1306014.4158999999" table:style-name="ce53">
            <text:p>1,306,014</text:p>
          </table:table-cell>
          <table:table-cell office:value-type="float" office:value="1748576.8685999999" table:style-name="ce53">
            <text:p>1,748,577</text:p>
          </table:table-cell>
          <table:table-cell office:value-type="float" office:value="-442562.45270000002" table:style-name="ce53">
            <text:p>-442,562</text:p>
          </table:table-cell>
          <table:table-cell office:value-type="percentage" office:value="-0.25309865448142305" table:style-name="ce54">
            <text:p>-25.31%</text:p>
          </table:table-cell>
          <table:table-cell office:value-type="percentage" office:value="2.132071710723547E-2" table:style-name="ce55">
            <text:p>2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越南</text:p>
          </table:table-cell>
          <table:covered-table-cell/>
          <table:table-cell office:value-type="float" office:value="36" table:style-name="ce53">
            <text:p>36</text:p>
          </table:table-cell>
          <table:table-cell office:value-type="float" office:value="655392.50939999998" table:style-name="ce53">
            <text:p>655,393</text:p>
          </table:table-cell>
          <table:table-cell office:value-type="float" office:value="603382.53579999995" table:style-name="ce53">
            <text:p>603,383</text:p>
          </table:table-cell>
          <table:table-cell office:value-type="float" office:value="52009.973599999998" table:style-name="ce53">
            <text:p>52,010</text:p>
          </table:table-cell>
          <table:table-cell office:value-type="percentage" office:value="8.61973466484941E-2" table:style-name="ce54">
            <text:p>8.62%</text:p>
          </table:table-cell>
          <table:table-cell office:value-type="percentage" office:value="1.0699298657809372E-2" table:style-name="ce55">
            <text:p>1.0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英屬澤西島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601556.848" table:style-name="ce53">
            <text:p>601,557</text:p>
          </table:table-cell>
          <table:table-cell office:value-type="float" office:value="1441.8975" table:style-name="ce53">
            <text:p>1,442</text:p>
          </table:table-cell>
          <table:table-cell office:value-type="float" office:value="600114.95050000004" table:style-name="ce53">
            <text:p>600,115</text:p>
          </table:table-cell>
          <table:table-cell office:value-type="percentage" office:value="416.1980657432307" table:style-name="ce54">
            <text:p>41619.81%</text:p>
          </table:table-cell>
          <table:table-cell office:value-type="percentage" office:value="9.820430175948601E-3" table:style-name="ce55">
            <text:p>0.9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泰國</text:p>
          </table:table-cell>
          <table:covered-table-cell/>
          <table:table-cell office:value-type="float" office:value="23" table:style-name="ce53">
            <text:p>23</text:p>
          </table:table-cell>
          <table:table-cell office:value-type="float" office:value="497261.69839999999" table:style-name="ce53">
            <text:p>497,262</text:p>
          </table:table-cell>
          <table:table-cell office:value-type="float" office:value="550539.10190000001" table:style-name="ce53">
            <text:p>550,539</text:p>
          </table:table-cell>
          <table:table-cell office:value-type="float" office:value="-53277.4035" table:style-name="ce53">
            <text:p>-53,277</text:p>
          </table:table-cell>
          <table:table-cell office:value-type="percentage" office:value="-9.6773150746479256E-2" table:style-name="ce54">
            <text:p>-9.68%</text:p>
          </table:table-cell>
          <table:table-cell office:value-type="percentage" office:value="8.1178093218395413E-3" table:style-name="ce55">
            <text:p>0.8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馬來西亞</text:p>
          </table:table-cell>
          <table:covered-table-cell/>
          <table:table-cell office:value-type="float" office:value="15" table:style-name="ce53">
            <text:p>15</text:p>
          </table:table-cell>
          <table:table-cell office:value-type="float" office:value="259724.88649999999" table:style-name="ce53">
            <text:p>259,725</text:p>
          </table:table-cell>
          <table:table-cell office:value-type="float" office:value="449406.8027" table:style-name="ce53">
            <text:p>449,407</text:p>
          </table:table-cell>
          <table:table-cell office:value-type="float" office:value="-189681.91620000001" table:style-name="ce53">
            <text:p>-189,682</text:p>
          </table:table-cell>
          <table:table-cell office:value-type="percentage" office:value="-0.42207175116265772" table:style-name="ce54">
            <text:p>-42.21%</text:p>
          </table:table-cell>
          <table:table-cell office:value-type="percentage" office:value="4.240015089695107E-3" table:style-name="ce55">
            <text:p>0.4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德國</text:p>
          </table:table-cell>
          <table:covered-table-cell/>
          <table:table-cell office:value-type="float" office:value="5" table:style-name="ce53">
            <text:p>5</text:p>
          </table:table-cell>
          <table:table-cell office:value-type="float" office:value="228364.12109999999" table:style-name="ce53">
            <text:p>228,364</text:p>
          </table:table-cell>
          <table:table-cell office:value-type="float" office:value="95787.907600000006" table:style-name="ce53">
            <text:p>95,788</text:p>
          </table:table-cell>
          <table:table-cell office:value-type="float" office:value="132576.21350000001" table:style-name="ce53">
            <text:p>132,576</text:p>
          </table:table-cell>
          <table:table-cell office:value-type="percentage" office:value="1.3840600219980168" table:style-name="ce54">
            <text:p>138.41%</text:p>
          </table:table-cell>
          <table:table-cell office:value-type="percentage" office:value="3.728049831716687E-3" table:style-name="ce55">
            <text:p>0.3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巴西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225200" table:style-name="ce53">
            <text:p>225,200</text:p>
          </table:table-cell>
          <table:table-cell office:value-type="float" office:value="0" table:style-name="ce53">
            <text:p>0</text:p>
          </table:table-cell>
          <table:table-cell office:value-type="float" office:value="225200" table:style-name="ce53">
            <text:p>225,200</text:p>
          </table:table-cell>
          <table:table-cell office:value-type="string" table:style-name="ce54">
            <text:p>-</text:p>
          </table:table-cell>
          <table:table-cell office:value-type="percentage" office:value="3.6763954777946856E-3" table:style-name="ce55">
            <text:p>0.3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日本</text:p>
          </table:table-cell>
          <table:covered-table-cell/>
          <table:table-cell office:value-type="float" office:value="52" table:style-name="ce53">
            <text:p>52</text:p>
          </table:table-cell>
          <table:table-cell office:value-type="float" office:value="171433.14379999999" table:style-name="ce53">
            <text:p>171,433</text:p>
          </table:table-cell>
          <table:table-cell office:value-type="float" office:value="879354.04570000002" table:style-name="ce53">
            <text:p>879,354</text:p>
          </table:table-cell>
          <table:table-cell office:value-type="float" office:value="-707920.90190000006" table:style-name="ce53">
            <text:p>-707,921</text:p>
          </table:table-cell>
          <table:table-cell office:value-type="percentage" office:value="-0.8050465058547237" table:style-name="ce54">
            <text:p>-80.50%</text:p>
          </table:table-cell>
          <table:table-cell office:value-type="percentage" office:value="2.7986502424975405E-3" table:style-name="ce55">
            <text:p>0.2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薩摩亞</text:p>
          </table:table-cell>
          <table:covered-table-cell/>
          <table:table-cell office:value-type="float" office:value="7" table:style-name="ce53">
            <text:p>7</text:p>
          </table:table-cell>
          <table:table-cell office:value-type="float" office:value="143633.41149999999" table:style-name="ce53">
            <text:p>143,633</text:p>
          </table:table-cell>
          <table:table-cell office:value-type="float" office:value="78472.342699999994" table:style-name="ce53">
            <text:p>78,472</text:p>
          </table:table-cell>
          <table:table-cell office:value-type="float" office:value="65161.068800000001" table:style-name="ce53">
            <text:p>65,161</text:p>
          </table:table-cell>
          <table:table-cell office:value-type="percentage" office:value="0.83036986736984475" table:style-name="ce54">
            <text:p>83.04%</text:p>
          </table:table-cell>
          <table:table-cell office:value-type="percentage" office:value="2.3448189364956625E-3" table:style-name="ce55">
            <text:p>0.2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澳大利亞</text:p>
          </table:table-cell>
          <table:covered-table-cell/>
          <table:table-cell office:value-type="float" office:value="5" table:style-name="ce53">
            <text:p>5</text:p>
          </table:table-cell>
          <table:table-cell office:value-type="float" office:value="123416.35830000001" table:style-name="ce53">
            <text:p>123,416</text:p>
          </table:table-cell>
          <table:table-cell office:value-type="float" office:value="71698.995699999999" table:style-name="ce53">
            <text:p>71,699</text:p>
          </table:table-cell>
          <table:table-cell office:value-type="float" office:value="51717.3626" table:style-name="ce53">
            <text:p>51,717</text:p>
          </table:table-cell>
          <table:table-cell office:value-type="percentage" office:value="0.72131223171372816" table:style-name="ce54">
            <text:p>72.13%</text:p>
          </table:table-cell>
          <table:table-cell office:value-type="percentage" office:value="2.0147750512433775E-3" table:style-name="ce55">
            <text:p>0.2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荷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90652.07" table:style-name="ce53">
            <text:p>90,652</text:p>
          </table:table-cell>
          <table:table-cell office:value-type="float" office:value="848279.27769999998" table:style-name="ce53">
            <text:p>848,279</text:p>
          </table:table-cell>
          <table:table-cell office:value-type="float" office:value="-757627.20770000003" table:style-name="ce53">
            <text:p>-757,627</text:p>
          </table:table-cell>
          <table:table-cell office:value-type="percentage" office:value="-0.8931341689192368" table:style-name="ce54">
            <text:p>-89.31%</text:p>
          </table:table-cell>
          <table:table-cell office:value-type="percentage" office:value="1.4798972477829807E-3" table:style-name="ce55">
            <text:p>0.1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韓國</text:p>
          </table:table-cell>
          <table:covered-table-cell/>
          <table:table-cell office:value-type="float" office:value="10" table:style-name="ce53">
            <text:p>10</text:p>
          </table:table-cell>
          <table:table-cell office:value-type="float" office:value="81694.287400000001" table:style-name="ce53">
            <text:p>81,694</text:p>
          </table:table-cell>
          <table:table-cell office:value-type="float" office:value="48138.812400000003" table:style-name="ce53">
            <text:p>48,139</text:p>
          </table:table-cell>
          <table:table-cell office:value-type="float" office:value="33555.474999999999" table:style-name="ce53">
            <text:p>33,555</text:p>
          </table:table-cell>
          <table:table-cell office:value-type="percentage" office:value="0.69705656053949516" table:style-name="ce54">
            <text:p>69.71%</text:p>
          </table:table-cell>
          <table:table-cell office:value-type="percentage" office:value="1.3336612289476882E-3" table:style-name="ce55">
            <text:p>0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印度</text:p>
          </table:table-cell>
          <table:covered-table-cell/>
          <table:table-cell office:value-type="float" office:value="15" table:style-name="ce53">
            <text:p>15</text:p>
          </table:table-cell>
          <table:table-cell office:value-type="float" office:value="75637.680399999997" table:style-name="ce53">
            <text:p>75,638</text:p>
          </table:table-cell>
          <table:table-cell office:value-type="float" office:value="59561.999400000001" table:style-name="ce53">
            <text:p>59,562</text:p>
          </table:table-cell>
          <table:table-cell office:value-type="float" office:value="16075.681" table:style-name="ce53">
            <text:p>16,076</text:p>
          </table:table-cell>
          <table:table-cell office:value-type="percentage" office:value="0.26989827678618861" table:style-name="ce54">
            <text:p>26.99%</text:p>
          </table:table-cell>
          <table:table-cell office:value-type="percentage" office:value="1.2347869723509756E-3" table:style-name="ce55">
            <text:p>0.1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香港</text:p>
          </table:table-cell>
          <table:covered-table-cell/>
          <table:table-cell office:value-type="float" office:value="22" table:style-name="ce53">
            <text:p>22</text:p>
          </table:table-cell>
          <table:table-cell office:value-type="float" office:value="65233.419900000001" table:style-name="ce53">
            <text:p>65,233</text:p>
          </table:table-cell>
          <table:table-cell office:value-type="float" office:value="185724.12239999999" table:style-name="ce53">
            <text:p>185,724</text:p>
          </table:table-cell>
          <table:table-cell office:value-type="float" office:value="-120490.7025" table:style-name="ce53">
            <text:p>-120,491</text:p>
          </table:table-cell>
          <table:table-cell office:value-type="percentage" office:value="-0.64876172757190542" table:style-name="ce54">
            <text:p>-64.88%</text:p>
          </table:table-cell>
          <table:table-cell office:value-type="percentage" office:value="1.0649371666138624E-3" table:style-name="ce55">
            <text:p>0.1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印尼</text:p>
          </table:table-cell>
          <table:covered-table-cell/>
          <table:table-cell office:value-type="float" office:value="11" table:style-name="ce53">
            <text:p>11</text:p>
          </table:table-cell>
          <table:table-cell office:value-type="float" office:value="53997.237000000001" table:style-name="ce53">
            <text:p>53,997</text:p>
          </table:table-cell>
          <table:table-cell office:value-type="float" office:value="103461.99770000001" table:style-name="ce53">
            <text:p>103,462</text:p>
          </table:table-cell>
          <table:table-cell office:value-type="float" office:value="-49464.760699999999" table:style-name="ce53">
            <text:p>-49,465</text:p>
          </table:table-cell>
          <table:table-cell office:value-type="percentage" office:value="-0.47809593666873496" table:style-name="ce54">
            <text:p>-47.81%</text:p>
          </table:table-cell>
          <table:table-cell office:value-type="percentage" office:value="8.8150620746095868E-4" table:style-name="ce55">
            <text:p>0.0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加拿大</text:p>
          </table:table-cell>
          <table:covered-table-cell/>
          <table:table-cell office:value-type="float" office:value="6" table:style-name="ce53">
            <text:p>6</text:p>
          </table:table-cell>
          <table:table-cell office:value-type="float" office:value="29912.353800000001" table:style-name="ce53">
            <text:p>29,912</text:p>
          </table:table-cell>
          <table:table-cell office:value-type="float" office:value="2842.4834999999998" table:style-name="ce53">
            <text:p>2,842</text:p>
          </table:table-cell>
          <table:table-cell office:value-type="float" office:value="27069.870299999999" table:style-name="ce53">
            <text:p>27,070</text:p>
          </table:table-cell>
          <table:table-cell office:value-type="percentage" office:value="9.5233165997269644" table:style-name="ce54">
            <text:p>952.33%</text:p>
          </table:table-cell>
          <table:table-cell office:value-type="percentage" office:value="4.8831990337706345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菲律賓</text:p>
          </table:table-cell>
          <table:covered-table-cell/>
          <table:table-cell office:value-type="float" office:value="8" table:style-name="ce53">
            <text:p>8</text:p>
          </table:table-cell>
          <table:table-cell office:value-type="float" office:value="27630.882000000001" table:style-name="ce53">
            <text:p>27,631</text:p>
          </table:table-cell>
          <table:table-cell office:value-type="float" office:value="208769.22820000001" table:style-name="ce53">
            <text:p>208,769</text:p>
          </table:table-cell>
          <table:table-cell office:value-type="float" office:value="-181138.3462" table:style-name="ce53">
            <text:p>-181,138</text:p>
          </table:table-cell>
          <table:table-cell office:value-type="percentage" office:value="-0.86764868444342891" table:style-name="ce54">
            <text:p>-86.76%</text:p>
          </table:table-cell>
          <table:table-cell office:value-type="percentage" office:value="4.5107482074724061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英國</text:p>
          </table:table-cell>
          <table:covered-table-cell/>
          <table:table-cell office:value-type="float" office:value="5" table:style-name="ce53">
            <text:p>5</text:p>
          </table:table-cell>
          <table:table-cell office:value-type="float" office:value="15930.1062" table:style-name="ce53">
            <text:p>15,930</text:p>
          </table:table-cell>
          <table:table-cell office:value-type="float" office:value="5976.991" table:style-name="ce53">
            <text:p>5,977</text:p>
          </table:table-cell>
          <table:table-cell office:value-type="float" office:value="9953.1152000000002" table:style-name="ce53">
            <text:p>9,953</text:p>
          </table:table-cell>
          <table:table-cell office:value-type="percentage" office:value="1.6652384452310536" table:style-name="ce54">
            <text:p>166.52%</text:p>
          </table:table-cell>
          <table:table-cell office:value-type="percentage" office:value="2.6005937120101723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百慕達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5000" table:style-name="ce53">
            <text:p>5,000</text:p>
          </table:table-cell>
          <table:table-cell office:value-type="float" office:value="702.98209999999995" table:style-name="ce53">
            <text:p>703</text:p>
          </table:table-cell>
          <table:table-cell office:value-type="float" office:value="4297.0178999999998" table:style-name="ce53">
            <text:p>4,297</text:p>
          </table:table-cell>
          <table:table-cell office:value-type="percentage" office:value="6.1125566355103498" table:style-name="ce54">
            <text:p>611.26%</text:p>
          </table:table-cell>
          <table:table-cell office:value-type="percentage" office:value="8.1625121620663537E-5" table:style-name="ce55">
            <text:p>0.01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11">
            <text:p>法國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1503.1908000000001" table:style-name="ce53">
            <text:p>1,503</text:p>
          </table:table-cell>
          <table:table-cell office:value-type="float" office:value="12749.48" table:style-name="ce53">
            <text:p>12,749</text:p>
          </table:table-cell>
          <table:table-cell office:value-type="float" office:value="-11246.289199999999" table:style-name="ce53">
            <text:p>-11,246</text:p>
          </table:table-cell>
          <table:table-cell office:value-type="percentage" office:value="-0.8820978737956372" table:style-name="ce54">
            <text:p>-88.21%</text:p>
          </table:table-cell>
          <table:table-cell office:value-type="percentage" office:value="2.4539626373812501E-5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11">
            <text:p>紐西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600" table:style-name="ce53">
            <text:p>600</text:p>
          </table:table-cell>
          <table:table-cell office:value-type="float" office:value="1267.8221000000001" table:style-name="ce53">
            <text:p>1,268</text:p>
          </table:table-cell>
          <table:table-cell office:value-type="float" office:value="-667.82209999999998" table:style-name="ce53">
            <text:p>-668</text:p>
          </table:table-cell>
          <table:table-cell office:value-type="percentage" office:value="-0.52674748294733154" table:style-name="ce54">
            <text:p>-52.67%</text:p>
          </table:table-cell>
          <table:table-cell office:value-type="percentage" office:value="9.7950145944796235E-6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11">
            <text:p>捷克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9.9472000000000005" table:style-name="ce53">
            <text:p>10</text:p>
          </table:table-cell>
          <table:table-cell office:value-type="float" office:value="0" table:style-name="ce53">
            <text:p>0</text:p>
          </table:table-cell>
          <table:table-cell office:value-type="float" office:value="9.9472000000000005" table:style-name="ce53">
            <text:p>10</text:p>
          </table:table-cell>
          <table:table-cell office:value-type="string" table:style-name="ce54">
            <text:p>-</text:p>
          </table:table-cell>
          <table:table-cell office:value-type="percentage" office:value="1.6238828195701287E-7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11">
            <text:p>巴拿馬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8364.224999999999" table:style-name="ce53">
            <text:p>18,364</text:p>
          </table:table-cell>
          <table:table-cell office:value-type="float" office:value="-18364.224999999999" table:style-name="ce53">
            <text:p>-18,364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11">
            <text:p>尼加拉瓜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11">
            <text:p>薩爾瓦多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990" table:style-name="ce53">
            <text:p>1,990</text:p>
          </table:table-cell>
          <table:table-cell office:value-type="float" office:value="-1990" table:style-name="ce53">
            <text:p>-1,990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11">
            <text:p>非洲地區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619537.60019999999" table:style-name="ce53">
            <text:p>619,538</text:p>
          </table:table-cell>
          <table:table-cell office:value-type="float" office:value="19208.967499999999" table:style-name="ce53">
            <text:p>19,209</text:p>
          </table:table-cell>
          <table:table-cell office:value-type="float" office:value="600328.63269999996" table:style-name="ce53">
            <text:p>600,329</text:p>
          </table:table-cell>
          <table:table-cell office:value-type="percentage" office:value="31.252519569310529" table:style-name="ce54">
            <text:p>3125.25%</text:p>
          </table:table-cell>
          <table:table-cell office:value-type="percentage" office:value="1.0113966392979805E-2" table:style-name="ce55">
            <text:p>1.01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11">
            <text:p>歐洲其他地區</text:p>
          </table:table-cell>
          <table:covered-table-cell/>
          <table:table-cell office:value-type="float" office:value="13" table:style-name="ce53">
            <text:p>13</text:p>
          </table:table-cell>
          <table:table-cell office:value-type="float" office:value="416940.2672" table:style-name="ce53">
            <text:p>416,940</text:p>
          </table:table-cell>
          <table:table-cell office:value-type="float" office:value="239585.43230000001" table:style-name="ce53">
            <text:p>239,585</text:p>
          </table:table-cell>
          <table:table-cell office:value-type="float" office:value="177354.83489999999" table:style-name="ce53">
            <text:p>177,355</text:p>
          </table:table-cell>
          <table:table-cell office:value-type="percentage" office:value="0.74025717339075447" table:style-name="ce54">
            <text:p>74.03%</text:p>
          </table:table-cell>
          <table:table-cell office:value-type="percentage" office:value="6.8065600037503903E-3" table:style-name="ce55">
            <text:p>0.68%</text:p>
          </table:table-cell>
          <table:table-cell table:style-name="ce87"/>
          <table:table-cell table:number-columns-repeated="16375"/>
        </table:table-row>
        <table:table-row table:style-name="ro12">
          <table:table-cell office:value-type="string" table:number-columns-spanned="2" table:number-rows-spanned="1" table:style-name="ce111">
            <text:p>亞洲其他地區</text:p>
          </table:table-cell>
          <table:covered-table-cell/>
          <table:table-cell office:value-type="float" office:value="5" table:style-name="ce53">
            <text:p>5</text:p>
          </table:table-cell>
          <table:table-cell office:value-type="float" office:value="71416.405199999994" table:style-name="ce53">
            <text:p>71,416</text:p>
          </table:table-cell>
          <table:table-cell office:value-type="float" office:value="71848.239700000006" table:style-name="ce53">
            <text:p>71,848</text:p>
          </table:table-cell>
          <table:table-cell office:value-type="float" office:value="-431.83449999999999" table:style-name="ce53">
            <text:p>-432</text:p>
          </table:table-cell>
          <table:table-cell office:value-type="percentage" office:value="-6.0103699381238987E-3" table:style-name="ce54">
            <text:p>-0.60%</text:p>
          </table:table-cell>
          <table:table-cell office:value-type="percentage" office:value="1.1658745520321176E-3" table:style-name="ce55">
            <text:p>0.12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11">
            <text:p>中南美洲其他地區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37760" table:style-name="ce53">
            <text:p>37,760</text:p>
          </table:table-cell>
          <table:table-cell office:value-type="float" office:value="70430" table:style-name="ce53">
            <text:p>70,430</text:p>
          </table:table-cell>
          <table:table-cell office:value-type="float" office:value="-32670" table:style-name="ce53">
            <text:p>-32,670</text:p>
          </table:table-cell>
          <table:table-cell office:value-type="percentage" office:value="-0.46386483032798526" table:style-name="ce54">
            <text:p>-46.39%</text:p>
          </table:table-cell>
          <table:table-cell office:value-type="percentage" office:value="6.1643291847925097E-4" table:style-name="ce55">
            <text:p>0.06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11">
            <text:p>大洋洲其他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9864" table:style-name="ce53">
            <text:p>19,864</text:p>
          </table:table-cell>
          <table:table-cell office:value-type="float" office:value="-19864" table:style-name="ce53">
            <text:p>-19,864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 table:style-name="ce1"/>
        </table:table-row>
        <table:table-row table:style-name="ro12">
          <table:table-cell office:value-type="string" table:number-columns-spanned="2" table:number-rows-spanned="1" table:style-name="ce111">
            <text:p>合計</text:p>
          </table:table-cell>
          <table:covered-table-cell/>
          <table:table-cell office:value-type="float" office:value="395" table:style-name="ce53">
            <text:p>395</text:p>
          </table:table-cell>
          <table:table-cell office:value-type="float" office:value="61255651.455399998" table:style-name="ce53">
            <text:p>61,255,651</text:p>
          </table:table-cell>
          <table:table-cell office:value-type="float" office:value="19860730.493700001" table:style-name="ce53">
            <text:p>19,860,730</text:p>
          </table:table-cell>
          <table:table-cell office:value-type="float" office:value="41394920.9617" table:style-name="ce53">
            <text:p>41,394,921</text:p>
          </table:table-cell>
          <table:table-cell office:value-type="percentage" office:value="2.0842597393298719" table:style-name="ce55">
            <text:p>208.43%</text:p>
          </table:table-cell>
          <table:table-cell office:value-type="percentage" office:value="1" table:style-name="ce55">
            <text:p>100.00%</text:p>
          </table:table-cell>
          <table:table-cell table:number-columns-repeated="16376" table:style-name="ce1"/>
        </table:table-row>
        <table:table-row table:style-name="ro1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7"/>
          <table:table-cell table:number-columns-repeated="16376" table:style-name="ce1"/>
        </table:table-row>
        <table:table-row table:style-name="ro20">
          <table:table-cell office:value-type="string" table:number-columns-spanned="5" table:number-rows-spanned="1" table:style-name="ce152">
            <text:p>民國115年01月至115年至07月</text:p>
          </table:table-cell>
          <table:covered-table-cell table:number-columns-repeated="4"/>
          <table:table-cell table:number-columns-repeated="3" table:style-name="ce51"/>
          <table:table-cell table:number-columns-repeated="16376" table:style-name="ce1"/>
        </table:table-row>
        <table:table-row table:style-name="ro19">
          <table:table-cell office:value-type="string" table:number-columns-spanned="8" table:number-rows-spanned="1" table:style-name="ce153">
            <text:p>對外投資分業統計表</text:p>
          </table:table-cell>
          <table:covered-table-cell table:number-columns-repeated="7"/>
          <table:table-cell table:number-columns-repeated="16376" table:style-name="ce1"/>
        </table:table-row>
        <table:table-row table:style-name="ro16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6">
          <table:table-cell office:value-type="string" table:number-columns-spanned="2" table:number-rows-spanned="1" table:style-name="ce156">
            <text:p>行 <text:s text:c="3"/>業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6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金融及保險業</text:p>
          </table:table-cell>
          <table:covered-table-cell/>
          <table:table-cell office:value-type="float" office:value="70" table:style-name="ce53">
            <text:p>70</text:p>
          </table:table-cell>
          <table:table-cell office:value-type="float" office:value="34966707.160899997" table:style-name="ce53">
            <text:p>34,966,707</text:p>
          </table:table-cell>
          <table:table-cell office:value-type="float" office:value="12458041.0524" table:style-name="ce53">
            <text:p>12,458,041</text:p>
          </table:table-cell>
          <table:table-cell office:value-type="float" office:value="22508666.1085" table:style-name="ce53">
            <text:p>22,508,666</text:p>
          </table:table-cell>
          <table:table-cell office:value-type="percentage" office:value="1.8067580620280412" table:style-name="ce55">
            <text:p>180.68%</text:p>
          </table:table-cell>
          <table:table-cell office:value-type="percentage" office:value="0.5708323449365178" table:style-name="ce55">
            <text:p>57.0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子零組件製造業</text:p>
          </table:table-cell>
          <table:covered-table-cell/>
          <table:table-cell office:value-type="float" office:value="30" table:style-name="ce53">
            <text:p>30</text:p>
          </table:table-cell>
          <table:table-cell office:value-type="float" office:value="21045341.666000001" table:style-name="ce53">
            <text:p>21,045,342</text:p>
          </table:table-cell>
          <table:table-cell office:value-type="float" office:value="3287109.2859" table:style-name="ce53">
            <text:p>3,287,109</text:p>
          </table:table-cell>
          <table:table-cell office:value-type="float" office:value="17758232.380100001" table:style-name="ce53">
            <text:p>17,758,232</text:p>
          </table:table-cell>
          <table:table-cell office:value-type="percentage" office:value="5.4023857546427312" table:style-name="ce55">
            <text:p>540.24%</text:p>
          </table:table-cell>
          <table:table-cell office:value-type="percentage" office:value="0.34356571460713359" table:style-name="ce55">
            <text:p>34.3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批發及零售業</text:p>
          </table:table-cell>
          <table:covered-table-cell/>
          <table:table-cell office:value-type="float" office:value="114" table:style-name="ce53">
            <text:p>114</text:p>
          </table:table-cell>
          <table:table-cell office:value-type="float" office:value="1927730.6318999999" table:style-name="ce53">
            <text:p>1,927,731</text:p>
          </table:table-cell>
          <table:table-cell office:value-type="float" office:value="508253.70620000002" table:style-name="ce53">
            <text:p>508,254</text:p>
          </table:table-cell>
          <table:table-cell office:value-type="float" office:value="1419476.9257" table:style-name="ce53">
            <text:p>1,419,477</text:p>
          </table:table-cell>
          <table:table-cell office:value-type="percentage" office:value="2.7928511064146178" table:style-name="ce55">
            <text:p>279.29%</text:p>
          </table:table-cell>
          <table:table-cell office:value-type="percentage" office:value="3.1470249456143212E-2" table:style-name="ce55">
            <text:p>3.1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腦、電子產品及光學製品製造業</text:p>
          </table:table-cell>
          <table:covered-table-cell/>
          <table:table-cell office:value-type="float" office:value="19" table:style-name="ce53">
            <text:p>19</text:p>
          </table:table-cell>
          <table:table-cell office:value-type="float" office:value="1059003.6895000001" table:style-name="ce53">
            <text:p>1,059,004</text:p>
          </table:table-cell>
          <table:table-cell office:value-type="float" office:value="1786454.2083000001" table:style-name="ce53">
            <text:p>1,786,454</text:p>
          </table:table-cell>
          <table:table-cell office:value-type="float" office:value="-727450.51879999996" table:style-name="ce53">
            <text:p>-727,451</text:p>
          </table:table-cell>
          <table:table-cell office:value-type="percentage" office:value="-0.4072035630245715" table:style-name="ce55">
            <text:p>-40.72%</text:p>
          </table:table-cell>
          <table:table-cell office:value-type="percentage" office:value="1.728826099043378E-2" table:style-name="ce55">
            <text:p>1.7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不動產業</text:p>
          </table:table-cell>
          <table:covered-table-cell/>
          <table:table-cell office:value-type="float" office:value="8" table:style-name="ce53">
            <text:p>8</text:p>
          </table:table-cell>
          <table:table-cell office:value-type="float" office:value="447324.50670000003" table:style-name="ce53">
            <text:p>447,325</text:p>
          </table:table-cell>
          <table:table-cell office:value-type="float" office:value="83976.833100000003" table:style-name="ce53">
            <text:p>83,977</text:p>
          </table:table-cell>
          <table:table-cell office:value-type="float" office:value="363347.67359999998" table:style-name="ce53">
            <text:p>363,348</text:p>
          </table:table-cell>
          <table:table-cell office:value-type="percentage" office:value="4.3267608480463169" table:style-name="ce55">
            <text:p>432.68%</text:p>
          </table:table-cell>
          <table:table-cell office:value-type="percentage" office:value="7.3025834526581641E-3" table:style-name="ce55">
            <text:p>0.7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資訊及通訊傳播業</text:p>
          </table:table-cell>
          <table:covered-table-cell/>
          <table:table-cell office:value-type="float" office:value="22" table:style-name="ce53">
            <text:p>22</text:p>
          </table:table-cell>
          <table:table-cell office:value-type="float" office:value="378638.7928" table:style-name="ce53">
            <text:p>378,639</text:p>
          </table:table-cell>
          <table:table-cell office:value-type="float" office:value="114829.6128" table:style-name="ce53">
            <text:p>114,830</text:p>
          </table:table-cell>
          <table:table-cell office:value-type="float" office:value="263809.18" table:style-name="ce53">
            <text:p>263,809</text:p>
          </table:table-cell>
          <table:table-cell office:value-type="percentage" office:value="2.2973967565272502" table:style-name="ce55">
            <text:p>229.74%</text:p>
          </table:table-cell>
          <table:table-cell office:value-type="percentage" office:value="6.1812875025202439E-3" table:style-name="ce55">
            <text:p>0.6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專業、科學及技術服務業</text:p>
          </table:table-cell>
          <table:covered-table-cell/>
          <table:table-cell office:value-type="float" office:value="18" table:style-name="ce53">
            <text:p>18</text:p>
          </table:table-cell>
          <table:table-cell office:value-type="float" office:value="301558.09029999998" table:style-name="ce53">
            <text:p>301,558</text:p>
          </table:table-cell>
          <table:table-cell office:value-type="float" office:value="357785.60379999998" table:style-name="ce53">
            <text:p>357,786</text:p>
          </table:table-cell>
          <table:table-cell office:value-type="float" office:value="-56227.513500000001" table:style-name="ce53">
            <text:p>-56,228</text:p>
          </table:table-cell>
          <table:table-cell office:value-type="percentage" office:value="-0.15715420884131168" table:style-name="ce55">
            <text:p>-15.72%</text:p>
          </table:table-cell>
          <table:table-cell office:value-type="percentage" office:value="4.9229431592865067E-3" table:style-name="ce55">
            <text:p>0.4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金屬製品製造業</text:p>
          </table:table-cell>
          <table:covered-table-cell/>
          <table:table-cell office:value-type="float" office:value="8" table:style-name="ce53">
            <text:p>8</text:p>
          </table:table-cell>
          <table:table-cell office:value-type="float" office:value="152692.1238" table:style-name="ce53">
            <text:p>152,692</text:p>
          </table:table-cell>
          <table:table-cell office:value-type="float" office:value="22192.5543" table:style-name="ce53">
            <text:p>22,193</text:p>
          </table:table-cell>
          <table:table-cell office:value-type="float" office:value="130499.5695" table:style-name="ce53">
            <text:p>130,500</text:p>
          </table:table-cell>
          <table:table-cell office:value-type="percentage" office:value="5.8803312018932408" table:style-name="ce55">
            <text:p>588.03%</text:p>
          </table:table-cell>
          <table:table-cell office:value-type="percentage" office:value="2.4927026351384825E-3" table:style-name="ce55">
            <text:p>0.2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汽車及其零件製造業</text:p>
          </table:table-cell>
          <table:covered-table-cell/>
          <table:table-cell office:value-type="float" office:value="7" table:style-name="ce53">
            <text:p>7</text:p>
          </table:table-cell>
          <table:table-cell office:value-type="float" office:value="120722.54" table:style-name="ce53">
            <text:p>120,723</text:p>
          </table:table-cell>
          <table:table-cell office:value-type="float" office:value="20281.6391" table:style-name="ce53">
            <text:p>20,282</text:p>
          </table:table-cell>
          <table:table-cell office:value-type="float" office:value="100440.90089999999" table:style-name="ce53">
            <text:p>100,441</text:p>
          </table:table-cell>
          <table:table-cell office:value-type="percentage" office:value="4.9523068823367442" table:style-name="ce55">
            <text:p>495.23%</text:p>
          </table:table-cell>
          <table:table-cell office:value-type="percentage" office:value="1.9707984019710838E-3" table:style-name="ce55">
            <text:p>0.2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化學材料製造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114669.9476" table:style-name="ce53">
            <text:p>114,670</text:p>
          </table:table-cell>
          <table:table-cell office:value-type="float" office:value="26046.203699999998" table:style-name="ce53">
            <text:p>26,046</text:p>
          </table:table-cell>
          <table:table-cell office:value-type="float" office:value="88623.743900000001" table:style-name="ce53">
            <text:p>88,624</text:p>
          </table:table-cell>
          <table:table-cell office:value-type="percentage" office:value="3.4025589648598196" table:style-name="ce55">
            <text:p>340.26%</text:p>
          </table:table-cell>
          <table:table-cell office:value-type="percentage" office:value="1.8719896838170229E-3" table:style-name="ce55">
            <text:p>0.1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機械設備製造業</text:p>
          </table:table-cell>
          <table:covered-table-cell/>
          <table:table-cell office:value-type="float" office:value="5" table:style-name="ce53">
            <text:p>5</text:p>
          </table:table-cell>
          <table:table-cell office:value-type="float" office:value="96426.346099999995" table:style-name="ce53">
            <text:p>96,426</text:p>
          </table:table-cell>
          <table:table-cell office:value-type="float" office:value="112111.728" table:style-name="ce53">
            <text:p>112,112</text:p>
          </table:table-cell>
          <table:table-cell office:value-type="float" office:value="-15685.3819" table:style-name="ce53">
            <text:p>-15,685</text:p>
          </table:table-cell>
          <table:table-cell office:value-type="percentage" office:value="-0.13990848397234587" table:style-name="ce55">
            <text:p>-13.99%</text:p>
          </table:table-cell>
          <table:table-cell office:value-type="percentage" office:value="1.5741624455697389E-3" table:style-name="ce55">
            <text:p>0.1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非金屬礦物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81248.448000000004" table:style-name="ce53">
            <text:p>81,248</text:p>
          </table:table-cell>
          <table:table-cell office:value-type="float" office:value="22000" table:style-name="ce53">
            <text:p>22,000</text:p>
          </table:table-cell>
          <table:table-cell office:value-type="float" office:value="59248.447999999997" table:style-name="ce53">
            <text:p>59,248</text:p>
          </table:table-cell>
          <table:table-cell office:value-type="percentage" office:value="2.6931112727272728" table:style-name="ce55">
            <text:p>269.31%</text:p>
          </table:table-cell>
          <table:table-cell office:value-type="percentage" office:value="1.3263828898980312E-3" table:style-name="ce55">
            <text:p>0.1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力設備製造業</text:p>
          </table:table-cell>
          <table:covered-table-cell/>
          <table:table-cell office:value-type="float" office:value="7" table:style-name="ce53">
            <text:p>7</text:p>
          </table:table-cell>
          <table:table-cell office:value-type="float" office:value="74275.340100000001" table:style-name="ce53">
            <text:p>74,275</text:p>
          </table:table-cell>
          <table:table-cell office:value-type="float" office:value="113491.6226" table:style-name="ce53">
            <text:p>113,492</text:p>
          </table:table-cell>
          <table:table-cell office:value-type="float" office:value="-39216.282500000001" table:style-name="ce53">
            <text:p>-39,216</text:p>
          </table:table-cell>
          <table:table-cell office:value-type="percentage" office:value="-0.34554341194166699" table:style-name="ce55">
            <text:p>-34.55%</text:p>
          </table:table-cell>
          <table:table-cell office:value-type="percentage" office:value="1.2125467338157294E-3" table:style-name="ce55">
            <text:p>0.1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紡織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59571.517699999997" table:style-name="ce53">
            <text:p>59,572</text:p>
          </table:table-cell>
          <table:table-cell office:value-type="float" office:value="32065.697400000001" table:style-name="ce53">
            <text:p>32,066</text:p>
          </table:table-cell>
          <table:table-cell office:value-type="float" office:value="27505.820299999999" table:style-name="ce53">
            <text:p>27,506</text:p>
          </table:table-cell>
          <table:table-cell office:value-type="percentage" office:value="0.857795792085283" table:style-name="ce55">
            <text:p>85.78%</text:p>
          </table:table-cell>
          <table:table-cell office:value-type="percentage" office:value="9.7250647547800207E-4" table:style-name="ce55">
            <text:p>0.1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營造業</text:p>
          </table:table-cell>
          <table:covered-table-cell/>
          <table:table-cell office:value-type="float" office:value="14" table:style-name="ce53">
            <text:p>14</text:p>
          </table:table-cell>
          <table:table-cell office:value-type="float" office:value="56346.102899999998" table:style-name="ce53">
            <text:p>56,346</text:p>
          </table:table-cell>
          <table:table-cell office:value-type="float" office:value="14238.8678" table:style-name="ce53">
            <text:p>14,239</text:p>
          </table:table-cell>
          <table:table-cell office:value-type="float" office:value="42107.235099999998" table:style-name="ce53">
            <text:p>42,107</text:p>
          </table:table-cell>
          <table:table-cell office:value-type="percentage" office:value="2.9572038796511619" table:style-name="ce55">
            <text:p>295.72%</text:p>
          </table:table-cell>
          <table:table-cell office:value-type="percentage" office:value="9.1985150041258448E-4" table:style-name="ce55">
            <text:p>0.0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力及燃氣供應業</text:p>
          </table:table-cell>
          <table:covered-table-cell/>
          <table:table-cell office:value-type="float" office:value="10" table:style-name="ce53">
            <text:p>10</text:p>
          </table:table-cell>
          <table:table-cell office:value-type="float" office:value="48136.673799999997" table:style-name="ce53">
            <text:p>48,137</text:p>
          </table:table-cell>
          <table:table-cell office:value-type="float" office:value="55835.508699999998" table:style-name="ce53">
            <text:p>55,836</text:p>
          </table:table-cell>
          <table:table-cell office:value-type="float" office:value="-7698.8348999999998" table:style-name="ce53">
            <text:p>-7,699</text:p>
          </table:table-cell>
          <table:table-cell office:value-type="percentage" office:value="-0.13788420808280377" table:style-name="ce55">
            <text:p>-13.79%</text:p>
          </table:table-cell>
          <table:table-cell office:value-type="percentage" office:value="7.8583237066784156E-4" table:style-name="ce55">
            <text:p>0.0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木竹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47994.639000000003" table:style-name="ce53">
            <text:p>47,995</text:p>
          </table:table-cell>
          <table:table-cell office:value-type="float" office:value="0" table:style-name="ce53">
            <text:p>0</text:p>
          </table:table-cell>
          <table:table-cell office:value-type="float" office:value="47994.639000000003" table:style-name="ce53">
            <text:p>47,995</text:p>
          </table:table-cell>
          <table:table-cell office:value-type="string" table:style-name="ce55">
            <text:p>-</text:p>
          </table:table-cell>
          <table:table-cell office:value-type="percentage" office:value="7.8351364910296832E-4" table:style-name="ce55">
            <text:p>0.0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運輸及倉儲業</text:p>
          </table:table-cell>
          <table:covered-table-cell/>
          <table:table-cell office:value-type="float" office:value="13" table:style-name="ce53">
            <text:p>13</text:p>
          </table:table-cell>
          <table:table-cell office:value-type="float" office:value="45819.4274" table:style-name="ce53">
            <text:p>45,819</text:p>
          </table:table-cell>
          <table:table-cell office:value-type="float" office:value="13227.07" table:style-name="ce53">
            <text:p>13,227</text:p>
          </table:table-cell>
          <table:table-cell office:value-type="float" office:value="32592.357400000001" table:style-name="ce53">
            <text:p>32,592</text:p>
          </table:table-cell>
          <table:table-cell office:value-type="percentage" office:value="2.4640647853228268" table:style-name="ce55">
            <text:p>246.41%</text:p>
          </table:table-cell>
          <table:table-cell office:value-type="percentage" office:value="7.4800326682283261E-4" table:style-name="ce55">
            <text:p>0.0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藥品製造業</text:p>
          </table:table-cell>
          <table:covered-table-cell/>
          <table:table-cell office:value-type="float" office:value="8" table:style-name="ce53">
            <text:p>8</text:p>
          </table:table-cell>
          <table:table-cell office:value-type="float" office:value="42331.743000000002" table:style-name="ce53">
            <text:p>42,332</text:p>
          </table:table-cell>
          <table:table-cell office:value-type="float" office:value="21107.167799999999" table:style-name="ce53">
            <text:p>21,107</text:p>
          </table:table-cell>
          <table:table-cell office:value-type="float" office:value="21224.575199999999" table:style-name="ce53">
            <text:p>21,225</text:p>
          </table:table-cell>
          <table:table-cell office:value-type="percentage" office:value="1.0055624421576828" table:style-name="ce55">
            <text:p>100.56%</text:p>
          </table:table-cell>
          <table:table-cell office:value-type="percentage" office:value="6.9106673415793437E-4" table:style-name="ce55">
            <text:p>0.0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成衣及服飾品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39921.255799999999" table:style-name="ce53">
            <text:p>39,921</text:p>
          </table:table-cell>
          <table:table-cell office:value-type="float" office:value="36469.689400000003" table:style-name="ce53">
            <text:p>36,470</text:p>
          </table:table-cell>
          <table:table-cell office:value-type="float" office:value="3451.5664000000002" table:style-name="ce53">
            <text:p>3,452</text:p>
          </table:table-cell>
          <table:table-cell office:value-type="percentage" office:value="9.4642056370241534E-2" table:style-name="ce55">
            <text:p>9.46%</text:p>
          </table:table-cell>
          <table:table-cell office:value-type="percentage" office:value="6.5171547198492399E-4" table:style-name="ce55">
            <text:p>0.0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塑膠製品製造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29189.577799999999" table:style-name="ce53">
            <text:p>29,190</text:p>
          </table:table-cell>
          <table:table-cell office:value-type="float" office:value="138811.3873" table:style-name="ce53">
            <text:p>138,811</text:p>
          </table:table-cell>
          <table:table-cell office:value-type="float" office:value="-109621.8095" table:style-name="ce53">
            <text:p>-109,622</text:p>
          </table:table-cell>
          <table:table-cell office:value-type="percentage" office:value="-0.78971769991092078" table:style-name="ce55">
            <text:p>-78.97%</text:p>
          </table:table-cell>
          <table:table-cell office:value-type="percentage" office:value="4.7652056759616405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基本金屬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11093" table:style-name="ce53">
            <text:p>11,093</text:p>
          </table:table-cell>
          <table:table-cell office:value-type="float" office:value="134802.2291" table:style-name="ce53">
            <text:p>134,802</text:p>
          </table:table-cell>
          <table:table-cell office:value-type="float" office:value="-123709.2291" table:style-name="ce53">
            <text:p>-123,709</text:p>
          </table:table-cell>
          <table:table-cell office:value-type="percentage" office:value="-0.91770907592506579" table:style-name="ce55">
            <text:p>-91.77%</text:p>
          </table:table-cell>
          <table:table-cell office:value-type="percentage" office:value="1.8109349482760411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皮革、毛皮及其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0400" table:style-name="ce53">
            <text:p>10,400</text:p>
          </table:table-cell>
          <table:table-cell office:value-type="float" office:value="3904.7" table:style-name="ce53">
            <text:p>3,905</text:p>
          </table:table-cell>
          <table:table-cell office:value-type="float" office:value="6495.3" table:style-name="ce53">
            <text:p>6,495</text:p>
          </table:table-cell>
          <table:table-cell office:value-type="percentage" office:value="1.6634568596819219" table:style-name="ce55">
            <text:p>166.35%</text:p>
          </table:table-cell>
          <table:table-cell office:value-type="percentage" office:value="1.6978025297098015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礦業及土石採取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9676.0249000000003" table:style-name="ce53">
            <text:p>9,676</text:p>
          </table:table-cell>
          <table:table-cell office:value-type="float" office:value="10622.289699999999" table:style-name="ce53">
            <text:p>10,622</text:p>
          </table:table-cell>
          <table:table-cell office:value-type="float" office:value="-946.26480000000004" table:style-name="ce53">
            <text:p>-946</text:p>
          </table:table-cell>
          <table:table-cell office:value-type="percentage" office:value="-8.9082940375840067E-2" table:style-name="ce55">
            <text:p>-8.91%</text:p>
          </table:table-cell>
          <table:table-cell office:value-type="percentage" office:value="1.5796134185341374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橡膠製品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6595.3478999999998" table:style-name="ce53">
            <text:p>6,595</text:p>
          </table:table-cell>
          <table:table-cell office:value-type="float" office:value="47745.336600000002" table:style-name="ce53">
            <text:p>47,745</text:p>
          </table:table-cell>
          <table:table-cell office:value-type="float" office:value="-41149.988700000002" table:style-name="ce53">
            <text:p>-41,150</text:p>
          </table:table-cell>
          <table:table-cell office:value-type="percentage" office:value="-0.86186404014167117" table:style-name="ce55">
            <text:p>-86.19%</text:p>
          </table:table-cell>
          <table:table-cell office:value-type="percentage" office:value="1.0766921489361758E-4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用水供應及污染整治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5000" table:style-name="ce53">
            <text:p>5,000</text:p>
          </table:table-cell>
          <table:table-cell office:value-type="float" office:value="19426.225900000001" table:style-name="ce53">
            <text:p>19,426</text:p>
          </table:table-cell>
          <table:table-cell office:value-type="float" office:value="-14426.225899999999" table:style-name="ce53">
            <text:p>-14,426</text:p>
          </table:table-cell>
          <table:table-cell office:value-type="percentage" office:value="-0.74261598594918021" table:style-name="ce55">
            <text:p>-74.26%</text:p>
          </table:table-cell>
          <table:table-cell office:value-type="percentage" office:value="8.1625121620663537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藝術、娛樂及休閒服務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4763.7752" table:style-name="ce53">
            <text:p>4,764</text:p>
          </table:table-cell>
          <table:table-cell office:value-type="float" office:value="5151.643" table:style-name="ce53">
            <text:p>5,152</text:p>
          </table:table-cell>
          <table:table-cell office:value-type="float" office:value="-387.86779999999999" table:style-name="ce53">
            <text:p>-388</text:p>
          </table:table-cell>
          <table:table-cell office:value-type="percentage" office:value="-7.5290116182351915E-2" table:style-name="ce55">
            <text:p>-7.53%</text:p>
          </table:table-cell>
          <table:table-cell office:value-type="percentage" office:value="7.7768746014700147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住宿及餐飲業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4388.1634999999997" table:style-name="ce53">
            <text:p>4,388</text:p>
          </table:table-cell>
          <table:table-cell office:value-type="float" office:value="25102.3649" table:style-name="ce53">
            <text:p>25,102</text:p>
          </table:table-cell>
          <table:table-cell office:value-type="float" office:value="-20714.201400000002" table:style-name="ce53">
            <text:p>-20,714</text:p>
          </table:table-cell>
          <table:table-cell office:value-type="percentage" office:value="-0.82518923944094213" table:style-name="ce55">
            <text:p>-82.52%</text:p>
          </table:table-cell>
          <table:table-cell office:value-type="percentage" office:value="7.1636875875771315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食品製造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4103.0437000000002" table:style-name="ce53">
            <text:p>4,103</text:p>
          </table:table-cell>
          <table:table-cell office:value-type="float" office:value="473.54360000000003" table:style-name="ce53">
            <text:p>474</text:p>
          </table:table-cell>
          <table:table-cell office:value-type="float" office:value="3629.5001000000002" table:style-name="ce53">
            <text:p>3,630</text:p>
          </table:table-cell>
          <table:table-cell office:value-type="percentage" office:value="7.664553168916231" table:style-name="ce55">
            <text:p>766.46%</text:p>
          </table:table-cell>
          <table:table-cell office:value-type="percentage" office:value="6.698228820547945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化學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4040" table:style-name="ce53">
            <text:p>4,040</text:p>
          </table:table-cell>
          <table:table-cell office:value-type="float" office:value="6804.5510999999997" table:style-name="ce53">
            <text:p>6,805</text:p>
          </table:table-cell>
          <table:table-cell office:value-type="float" office:value="-2764.5511000000001" table:style-name="ce53">
            <text:p>-2,765</text:p>
          </table:table-cell>
          <table:table-cell office:value-type="percentage" office:value="-0.40627971770246535" table:style-name="ce55">
            <text:p>-40.63%</text:p>
          </table:table-cell>
          <table:table-cell office:value-type="percentage" office:value="6.5953098269496134E-5" table:style-name="ce55">
            <text:p>0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農、林、漁、牧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3000" table:style-name="ce53">
            <text:p>3,000</text:p>
          </table:table-cell>
          <table:table-cell office:value-type="float" office:value="4561.4399999999996" table:style-name="ce53">
            <text:p>4,561</text:p>
          </table:table-cell>
          <table:table-cell office:value-type="float" office:value="-1561.44" table:style-name="ce53">
            <text:p>-1,561</text:p>
          </table:table-cell>
          <table:table-cell office:value-type="percentage" office:value="-0.34231295380406185" table:style-name="ce55">
            <text:p>-34.23%</text:p>
          </table:table-cell>
          <table:table-cell office:value-type="percentage" office:value="4.8975072972398121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紙漿、紙及紙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100.0025000000001" table:style-name="ce53">
            <text:p>2,100</text:p>
          </table:table-cell>
          <table:table-cell office:value-type="float" office:value="37080" table:style-name="ce53">
            <text:p>37,080</text:p>
          </table:table-cell>
          <table:table-cell office:value-type="float" office:value="-34979.997499999998" table:style-name="ce53">
            <text:p>-34,980</text:p>
          </table:table-cell>
          <table:table-cell office:value-type="percentage" office:value="-0.9433656283710895" table:style-name="ce55">
            <text:p>-94.34%</text:p>
          </table:table-cell>
          <table:table-cell office:value-type="percentage" office:value="3.4282591893239494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家具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000" table:style-name="ce53">
            <text:p>2,000</text:p>
          </table:table-cell>
          <table:table-cell office:value-type="float" office:value="0" table:style-name="ce53">
            <text:p>0</text:p>
          </table:table-cell>
          <table:table-cell office:value-type="float" office:value="2000" table:style-name="ce53">
            <text:p>2,000</text:p>
          </table:table-cell>
          <table:table-cell office:value-type="string" table:style-name="ce55">
            <text:p>-</text:p>
          </table:table-cell>
          <table:table-cell office:value-type="percentage" office:value="3.2650048648265416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支援服務業</text:p>
          </table:table-cell>
          <table:covered-table-cell/>
          <table:table-cell office:value-type="float" office:value="6" table:style-name="ce53">
            <text:p>6</text:p>
          </table:table-cell>
          <table:table-cell office:value-type="float" office:value="1570.963" table:style-name="ce53">
            <text:p>1,571</text:p>
          </table:table-cell>
          <table:table-cell office:value-type="float" office:value="195404.76180000001" table:style-name="ce53">
            <text:p>195,405</text:p>
          </table:table-cell>
          <table:table-cell office:value-type="float" office:value="-193833.79879999999" table:style-name="ce53">
            <text:p>-193,834</text:p>
          </table:table-cell>
          <table:table-cell office:value-type="percentage" office:value="-0.99196046715786856" table:style-name="ce55">
            <text:p>-99.20%</text:p>
          </table:table-cell>
          <table:table-cell office:value-type="percentage" office:value="2.5646009187312489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飲料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1000" table:style-name="ce53">
            <text:p>1,000</text:p>
          </table:table-cell>
          <table:table-cell office:value-type="float" office:value="4067.6743000000001" table:style-name="ce53">
            <text:p>4,068</text:p>
          </table:table-cell>
          <table:table-cell office:value-type="float" office:value="-3067.6743000000001" table:style-name="ce53">
            <text:p>-3,068</text:p>
          </table:table-cell>
          <table:table-cell office:value-type="percentage" office:value="-0.75415927474822653" table:style-name="ce55">
            <text:p>-75.42%</text:p>
          </table:table-cell>
          <table:table-cell office:value-type="percentage" office:value="1.6325024324132708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產業用機械設備維修及安裝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300" table:style-name="ce53">
            <text:p>300</text:p>
          </table:table-cell>
          <table:table-cell office:value-type="float" office:value="1538.6612" table:style-name="ce53">
            <text:p>1,539</text:p>
          </table:table-cell>
          <table:table-cell office:value-type="float" office:value="-1238.6612" table:style-name="ce53">
            <text:p>-1,239</text:p>
          </table:table-cell>
          <table:table-cell office:value-type="percentage" office:value="-0.80502530381607074" table:style-name="ce55">
            <text:p>-80.50%</text:p>
          </table:table-cell>
          <table:table-cell office:value-type="percentage" office:value="4.8975072972398118E-6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菸草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印刷及資料儲存媒體複製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2450.1329999999998" table:style-name="ce53">
            <text:p>2,450</text:p>
          </table:table-cell>
          <table:table-cell office:value-type="float" office:value="-2450.1329999999998" table:style-name="ce53">
            <text:p>-2,450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石油及煤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公共行政及國防；強制性社會安全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教育服務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20584.947499999998" table:style-name="ce53">
            <text:p>20,585</text:p>
          </table:table-cell>
          <table:table-cell office:value-type="float" office:value="-20584.947499999998" table:style-name="ce53">
            <text:p>-20,585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醫療保健及社會工作服務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0747.859700000001" table:style-name="ce53">
            <text:p>10,748</text:p>
          </table:table-cell>
          <table:table-cell office:value-type="float" office:value="-10747.859700000001" table:style-name="ce53">
            <text:p>-10,748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其他製造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33712.271500000003" table:style-name="ce53">
            <text:p>33,712</text:p>
          </table:table-cell>
          <table:table-cell office:value-type="float" office:value="46717.873800000001" table:style-name="ce53">
            <text:p>46,718</text:p>
          </table:table-cell>
          <table:table-cell office:value-type="float" office:value="-13005.6023" table:style-name="ce53">
            <text:p>-13,006</text:p>
          </table:table-cell>
          <table:table-cell office:value-type="percentage" office:value="-0.27838600608574787" table:style-name="ce55">
            <text:p>-27.84%</text:p>
          </table:table-cell>
          <table:table-cell office:value-type="percentage" office:value="5.5035365225926576E-4" table:style-name="ce55">
            <text:p>0.0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其他運輸工具製造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15494.227699999999" table:style-name="ce53">
            <text:p>15,494</text:p>
          </table:table-cell>
          <table:table-cell office:value-type="float" office:value="56759.104899999998" table:style-name="ce53">
            <text:p>56,759</text:p>
          </table:table-cell>
          <table:table-cell office:value-type="float" office:value="-41264.877200000003" table:style-name="ce53">
            <text:p>-41,265</text:p>
          </table:table-cell>
          <table:table-cell office:value-type="percentage" office:value="-0.72701775816764158" table:style-name="ce55">
            <text:p>-72.70%</text:p>
          </table:table-cell>
          <table:table-cell office:value-type="percentage" office:value="2.5294364408615078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其他服務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764.4144" table:style-name="ce53">
            <text:p>764</text:p>
          </table:table-cell>
          <table:table-cell office:value-type="float" office:value="2455.7150000000001" table:style-name="ce53">
            <text:p>2,456</text:p>
          </table:table-cell>
          <table:table-cell office:value-type="float" office:value="-1691.3006" table:style-name="ce53">
            <text:p>-1,691</text:p>
          </table:table-cell>
          <table:table-cell office:value-type="percentage" office:value="-0.68872023015700112" table:style-name="ce55">
            <text:p>-68.87%</text:p>
          </table:table-cell>
          <table:table-cell office:value-type="percentage" office:value="1.2479083673717308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合計</text:p>
          </table:table-cell>
          <table:covered-table-cell/>
          <table:table-cell office:value-type="float" office:value="395" table:style-name="ce53">
            <text:p>395</text:p>
          </table:table-cell>
          <table:table-cell office:value-type="float" office:value="61255651.455399998" table:style-name="ce53">
            <text:p>61,255,651</text:p>
          </table:table-cell>
          <table:table-cell office:value-type="float" office:value="19860730.493700001" table:style-name="ce53">
            <text:p>19,860,730</text:p>
          </table:table-cell>
          <table:table-cell office:value-type="float" office:value="41394920.9617" table:style-name="ce53">
            <text:p>41,394,921</text:p>
          </table:table-cell>
          <table:table-cell office:value-type="percentage" office:value="2.0842597393298719" table:style-name="ce55">
            <text:p>208.43%</text:p>
          </table:table-cell>
          <table:table-cell office:value-type="percentage" office:value="1" table:style-name="ce55">
            <text:p>100.00%</text:p>
          </table:table-cell>
          <table:table-cell table:number-columns-repeated="16376"/>
        </table:table-row>
        <table:table-row table:style-name="ro2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20">
          <table:table-cell office:value-type="string" table:number-columns-spanned="5" table:number-rows-spanned="1" table:style-name="ce152">
            <text:p>民國115年01月至115年至07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8" table:number-rows-spanned="1" table:style-name="ce153">
            <text:p>大陸投資分區統計表</text:p>
          </table:table-cell>
          <table:covered-table-cell table:number-columns-repeated="7"/>
          <table:table-cell table:number-columns-repeated="16376"/>
        </table:table-row>
        <table:table-row table:style-name="ro16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6">
          <table:table-cell office:value-type="string" table:number-columns-spanned="2" table:number-rows-spanned="1" table:style-name="ce156">
            <text:p>地 <text:s text:c="3"/>區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6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江蘇省</text:p>
          </table:table-cell>
          <table:covered-table-cell/>
          <table:table-cell office:value-type="float" office:value="24" table:style-name="ce53">
            <text:p>24</text:p>
          </table:table-cell>
          <table:table-cell office:value-type="float" office:value="164511.88699999999" table:style-name="ce53">
            <text:p>164,512</text:p>
          </table:table-cell>
          <table:table-cell office:value-type="float" office:value="345405.28840000002" table:style-name="ce53">
            <text:p>345,405</text:p>
          </table:table-cell>
          <table:table-cell office:value-type="float" office:value="-180893.4014" table:style-name="ce53">
            <text:p>-180,893</text:p>
          </table:table-cell>
          <table:table-cell office:value-type="percentage" office:value="-0.52371346784509742" table:style-name="ce54">
            <text:p>-52.37%</text:p>
          </table:table-cell>
          <table:table-cell office:value-type="percentage" office:value="0.2871587177183762" table:style-name="ce55">
            <text:p>28.7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上海市</text:p>
          </table:table-cell>
          <table:covered-table-cell/>
          <table:table-cell office:value-type="float" office:value="38" table:style-name="ce53">
            <text:p>38</text:p>
          </table:table-cell>
          <table:table-cell office:value-type="float" office:value="136477.829" table:style-name="ce53">
            <text:p>136,478</text:p>
          </table:table-cell>
          <table:table-cell office:value-type="float" office:value="66837.972299999994" table:style-name="ce53">
            <text:p>66,838</text:p>
          </table:table-cell>
          <table:table-cell office:value-type="float" office:value="69639.856700000004" table:style-name="ce53">
            <text:p>69,640</text:p>
          </table:table-cell>
          <table:table-cell office:value-type="percentage" office:value="1.0419205476106281" table:style-name="ce54">
            <text:p>104.19%</text:p>
          </table:table-cell>
          <table:table-cell office:value-type="percentage" office:value="0.23822472094449818" table:style-name="ce55">
            <text:p>23.8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福建省</text:p>
          </table:table-cell>
          <table:covered-table-cell/>
          <table:table-cell office:value-type="float" office:value="9" table:style-name="ce53">
            <text:p>9</text:p>
          </table:table-cell>
          <table:table-cell office:value-type="float" office:value="96584.637199999997" table:style-name="ce53">
            <text:p>96,585</text:p>
          </table:table-cell>
          <table:table-cell office:value-type="float" office:value="42852.718000000001" table:style-name="ce53">
            <text:p>42,853</text:p>
          </table:table-cell>
          <table:table-cell office:value-type="float" office:value="53731.919199999997" table:style-name="ce53">
            <text:p>53,732</text:p>
          </table:table-cell>
          <table:table-cell office:value-type="percentage" office:value="1.2538742396689984" table:style-name="ce54">
            <text:p>125.39%</text:p>
          </table:table-cell>
          <table:table-cell office:value-type="percentage" office:value="0.16859037407823652" table:style-name="ce55">
            <text:p>16.8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浙江省</text:p>
          </table:table-cell>
          <table:covered-table-cell/>
          <table:table-cell office:value-type="float" office:value="10" table:style-name="ce53">
            <text:p>10</text:p>
          </table:table-cell>
          <table:table-cell office:value-type="float" office:value="54475.306499999999" table:style-name="ce53">
            <text:p>54,475</text:p>
          </table:table-cell>
          <table:table-cell office:value-type="float" office:value="28850.137599999998" table:style-name="ce53">
            <text:p>28,850</text:p>
          </table:table-cell>
          <table:table-cell office:value-type="float" office:value="25625.168900000001" table:style-name="ce53">
            <text:p>25,625</text:p>
          </table:table-cell>
          <table:table-cell office:value-type="percentage" office:value="0.8882165227523906" table:style-name="ce54">
            <text:p>88.82%</text:p>
          </table:table-cell>
          <table:table-cell office:value-type="percentage" office:value="9.5087713399430659E-2" table:style-name="ce55">
            <text:p>9.5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廣東省</text:p>
          </table:table-cell>
          <table:covered-table-cell/>
          <table:table-cell office:value-type="float" office:value="37" table:style-name="ce53">
            <text:p>37</text:p>
          </table:table-cell>
          <table:table-cell office:value-type="float" office:value="52120.920599999998" table:style-name="ce53">
            <text:p>52,121</text:p>
          </table:table-cell>
          <table:table-cell office:value-type="float" office:value="125411.1626" table:style-name="ce53">
            <text:p>125,411</text:p>
          </table:table-cell>
          <table:table-cell office:value-type="float" office:value="-73290.241999999998" table:style-name="ce53">
            <text:p>-73,290</text:p>
          </table:table-cell>
          <table:table-cell office:value-type="percentage" office:value="-0.58439966969893953" table:style-name="ce54">
            <text:p>-58.44%</text:p>
          </table:table-cell>
          <table:table-cell office:value-type="percentage" office:value="9.0978086743344552E-2" table:style-name="ce55">
            <text:p>9.1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山東省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31309.426200000002" table:style-name="ce53">
            <text:p>31,309</text:p>
          </table:table-cell>
          <table:table-cell office:value-type="float" office:value="2127.5907999999999" table:style-name="ce53">
            <text:p>2,128</text:p>
          </table:table-cell>
          <table:table-cell office:value-type="float" office:value="29181.8354" table:style-name="ce53">
            <text:p>29,182</text:p>
          </table:table-cell>
          <table:table-cell office:value-type="percentage" office:value="13.715905990945252" table:style-name="ce54">
            <text:p>1371.59%</text:p>
          </table:table-cell>
          <table:table-cell office:value-type="percentage" office:value="5.4651216055227256E-2" table:style-name="ce55">
            <text:p>5.4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安徽省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12639.111000000001" table:style-name="ce53">
            <text:p>12,639</text:p>
          </table:table-cell>
          <table:table-cell office:value-type="float" office:value="40685.718099999998" table:style-name="ce53">
            <text:p>40,686</text:p>
          </table:table-cell>
          <table:table-cell office:value-type="float" office:value="-28046.607100000001" table:style-name="ce53">
            <text:p>-28,047</text:p>
          </table:table-cell>
          <table:table-cell office:value-type="percentage" office:value="-0.68934772224162855" table:style-name="ce54">
            <text:p>-68.93%</text:p>
          </table:table-cell>
          <table:table-cell office:value-type="percentage" office:value="2.2061815556587858E-2" table:style-name="ce55">
            <text:p>2.2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四川省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7777.2069000000001" table:style-name="ce53">
            <text:p>7,777</text:p>
          </table:table-cell>
          <table:table-cell office:value-type="float" office:value="46290.500899999999" table:style-name="ce53">
            <text:p>46,291</text:p>
          </table:table-cell>
          <table:table-cell office:value-type="float" office:value="-38513.294000000002" table:style-name="ce53">
            <text:p>-38,513</text:p>
          </table:table-cell>
          <table:table-cell office:value-type="percentage" office:value="-0.83199129953679118" table:style-name="ce54">
            <text:p>-83.20%</text:p>
          </table:table-cell>
          <table:table-cell office:value-type="percentage" office:value="1.357526681846709E-2" table:style-name="ce55">
            <text:p>1.3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江西省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5243.6081000000004" table:style-name="ce53">
            <text:p>5,244</text:p>
          </table:table-cell>
          <table:table-cell office:value-type="float" office:value="139.566" table:style-name="ce53">
            <text:p>140</text:p>
          </table:table-cell>
          <table:table-cell office:value-type="float" office:value="5104.0420999999997" table:style-name="ce53">
            <text:p>5,104</text:p>
          </table:table-cell>
          <table:table-cell office:value-type="percentage" office:value="36.570813092013815" table:style-name="ce54">
            <text:p>3657.08%</text:p>
          </table:table-cell>
          <table:table-cell office:value-type="percentage" office:value="9.1528205388203398E-3" table:style-name="ce55">
            <text:p>0.9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吉林省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4500" table:style-name="ce53">
            <text:p>4,500</text:p>
          </table:table-cell>
          <table:table-cell office:value-type="float" office:value="0" table:style-name="ce53">
            <text:p>0</text:p>
          </table:table-cell>
          <table:table-cell office:value-type="float" office:value="4500" table:style-name="ce53">
            <text:p>4,500</text:p>
          </table:table-cell>
          <table:table-cell office:value-type="string" table:style-name="ce54">
            <text:p>-</text:p>
          </table:table-cell>
          <table:table-cell office:value-type="percentage" office:value="7.8548380502905107E-3" table:style-name="ce55">
            <text:p>0.7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重慶市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3591.7752" table:style-name="ce53">
            <text:p>3,592</text:p>
          </table:table-cell>
          <table:table-cell office:value-type="float" office:value="35697.885000000002" table:style-name="ce53">
            <text:p>35,698</text:p>
          </table:table-cell>
          <table:table-cell office:value-type="float" office:value="-32106.109799999998" table:style-name="ce53">
            <text:p>-32,106</text:p>
          </table:table-cell>
          <table:table-cell office:value-type="percentage" office:value="-0.89938408956160854" table:style-name="ce54">
            <text:p>-89.94%</text:p>
          </table:table-cell>
          <table:table-cell office:value-type="percentage" office:value="6.269513890899958E-3" table:style-name="ce55">
            <text:p>0.6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北京市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1311.6877999999999" table:style-name="ce53">
            <text:p>1,312</text:p>
          </table:table-cell>
          <table:table-cell office:value-type="float" office:value="2329.0335" table:style-name="ce53">
            <text:p>2,329</text:p>
          </table:table-cell>
          <table:table-cell office:value-type="float" office:value="-1017.3457" table:style-name="ce53">
            <text:p>-1,017</text:p>
          </table:table-cell>
          <table:table-cell office:value-type="percentage" office:value="-0.43681024768428622" table:style-name="ce54">
            <text:p>-43.68%</text:p>
          </table:table-cell>
          <table:table-cell office:value-type="percentage" office:value="2.2895767203426334E-3" table:style-name="ce55">
            <text:p>0.2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西北地區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1204.92" table:style-name="ce53">
            <text:p>1,205</text:p>
          </table:table-cell>
          <table:table-cell office:value-type="float" office:value="799.96400000000006" table:style-name="ce53">
            <text:p>800</text:p>
          </table:table-cell>
          <table:table-cell office:value-type="float" office:value="404.95600000000002" table:style-name="ce53">
            <text:p>405</text:p>
          </table:table-cell>
          <table:table-cell office:value-type="percentage" office:value="0.50621777980009097" table:style-name="ce54">
            <text:p>50.62%</text:p>
          </table:table-cell>
          <table:table-cell office:value-type="percentage" office:value="2.1032114363457874E-3" table:style-name="ce55">
            <text:p>0.2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海南省</text:p>
          </table:table-cell>
          <table:covered-table-cell/>
          <table:table-cell office:value-type="float" office:value="5" table:style-name="ce53">
            <text:p>5</text:p>
          </table:table-cell>
          <table:table-cell office:value-type="float" office:value="659.97699999999998" table:style-name="ce53">
            <text:p>660</text:p>
          </table:table-cell>
          <table:table-cell office:value-type="float" office:value="0" table:style-name="ce53">
            <text:p>0</text:p>
          </table:table-cell>
          <table:table-cell office:value-type="float" office:value="659.97699999999998" table:style-name="ce53">
            <text:p>660</text:p>
          </table:table-cell>
          <table:table-cell office:value-type="string" table:style-name="ce54">
            <text:p>-</text:p>
          </table:table-cell>
          <table:table-cell office:value-type="percentage" office:value="1.1520027670925735E-3" table:style-name="ce55">
            <text:p>0.1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湖北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246.41300000000001" table:style-name="ce53">
            <text:p>246</text:p>
          </table:table-cell>
          <table:table-cell office:value-type="float" office:value="43" table:style-name="ce53">
            <text:p>43</text:p>
          </table:table-cell>
          <table:table-cell office:value-type="float" office:value="203.41300000000001" table:style-name="ce53">
            <text:p>203</text:p>
          </table:table-cell>
          <table:table-cell office:value-type="percentage" office:value="4.7305348837209307" table:style-name="ce54">
            <text:p>473.05%</text:p>
          </table:table-cell>
          <table:table-cell office:value-type="percentage" office:value="4.3011871299694128E-4" table:style-name="ce55">
            <text:p>0.0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遼寧省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40.6198" table:style-name="ce53">
            <text:p>241</text:p>
          </table:table-cell>
          <table:table-cell office:value-type="float" office:value="35000" table:style-name="ce53">
            <text:p>35,000</text:p>
          </table:table-cell>
          <table:table-cell office:value-type="float" office:value="-34759.3802" table:style-name="ce53">
            <text:p>-34,759</text:p>
          </table:table-cell>
          <table:table-cell office:value-type="percentage" office:value="-0.99312514857142853" table:style-name="ce54">
            <text:p>-99.31%</text:p>
          </table:table-cell>
          <table:table-cell office:value-type="percentage" office:value="4.2000656904295398E-4" table:style-name="ce55">
            <text:p>0.0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天津市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40.978000000000002" table:style-name="ce53">
            <text:p>41</text:p>
          </table:table-cell>
          <table:table-cell office:value-type="float" office:value="-40.978000000000002" table:style-name="ce53">
            <text:p>-41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河北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山西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內蒙古自治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黑龍江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河南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湖南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290.49200000000002" table:style-name="ce53">
            <text:p>290</text:p>
          </table:table-cell>
          <table:table-cell office:value-type="float" office:value="-290.49200000000002" table:style-name="ce53">
            <text:p>-290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廣西壯族自治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貴州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6" table:style-name="ce53">
            <text:p>16</text:p>
          </table:table-cell>
          <table:table-cell office:value-type="float" office:value="-16" table:style-name="ce53">
            <text:p>-16</text:p>
          </table:table-cell>
          <table:table-cell office:value-type="percentage" office:value="-1" table:style-name="ce54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雲南省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西藏自治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華北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東北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華東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中南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西南地區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4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合計</text:p>
          </table:table-cell>
          <table:covered-table-cell/>
          <table:table-cell office:value-type="float" office:value="142" table:style-name="ce53">
            <text:p>142</text:p>
          </table:table-cell>
          <table:table-cell office:value-type="float" office:value="572895.32530000003" table:style-name="ce53">
            <text:p>572,895</text:p>
          </table:table-cell>
          <table:table-cell office:value-type="float" office:value="772818.00719999999" table:style-name="ce53">
            <text:p>772,818</text:p>
          </table:table-cell>
          <table:table-cell office:value-type="float" office:value="-199922.6819" table:style-name="ce53">
            <text:p>-199,923</text:p>
          </table:table-cell>
          <table:table-cell office:value-type="percentage" office:value="-0.25869309467094415" table:style-name="ce55">
            <text:p>-25.87%</text:p>
          </table:table-cell>
          <table:table-cell office:value-type="percentage" office:value="1" table:style-name="ce55">
            <text:p>100.00%</text:p>
          </table:table-cell>
          <table:table-cell table:number-columns-repeated="16376"/>
        </table:table-row>
        <table:table-row table:style-name="ro1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7"/>
          <table:table-cell table:number-columns-repeated="16376"/>
        </table:table-row>
        <table:table-row table:style-name="ro20">
          <table:table-cell office:value-type="string" table:number-columns-spanned="5" table:number-rows-spanned="1" table:style-name="ce152">
            <text:p>民國115年01月至115年至07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8" table:number-rows-spanned="1" table:style-name="ce153">
            <text:p>大陸投資分業統計表</text:p>
          </table:table-cell>
          <table:covered-table-cell table:number-columns-repeated="7"/>
          <table:table-cell table:number-columns-repeated="16376"/>
        </table:table-row>
        <table:table-row table:style-name="ro16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6">
          <table:table-cell office:value-type="string" table:number-columns-spanned="2" table:number-rows-spanned="1" table:style-name="ce156">
            <text:p>行 <text:s text:c="3"/>業</text:p>
          </table:table-cell>
          <table:covered-table-cell/>
          <table:table-cell office:value-type="string" table:style-name="ce52">
            <text:p>件數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去年同期金額</text:p>
          </table:table-cell>
          <table:table-cell office:value-type="string" table:number-columns-spanned="2" table:number-rows-spanned="1" table:style-name="ce156">
            <text:p>與去年同期比較</text:p>
          </table:table-cell>
          <table:covered-table-cell/>
          <table:table-cell office:value-type="string" table:style-name="ce52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批發及零售業</text:p>
          </table:table-cell>
          <table:covered-table-cell/>
          <table:table-cell office:value-type="float" office:value="48" table:style-name="ce53">
            <text:p>48</text:p>
          </table:table-cell>
          <table:table-cell office:value-type="float" office:value="128711.20600000001" table:style-name="ce53">
            <text:p>128,711</text:p>
          </table:table-cell>
          <table:table-cell office:value-type="float" office:value="143966.30059999999" table:style-name="ce53">
            <text:p>143,966</text:p>
          </table:table-cell>
          <table:table-cell office:value-type="float" office:value="-15255.0946" table:style-name="ce53">
            <text:p>-15,255</text:p>
          </table:table-cell>
          <table:table-cell office:value-type="percentage" office:value="-0.10596295477776554" table:style-name="ce55">
            <text:p>-10.60%</text:p>
          </table:table-cell>
          <table:table-cell office:value-type="percentage" office:value="0.22466792853057341" table:style-name="ce55">
            <text:p>22.4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子零組件製造業</text:p>
          </table:table-cell>
          <table:covered-table-cell/>
          <table:table-cell office:value-type="float" office:value="9" table:style-name="ce53">
            <text:p>9</text:p>
          </table:table-cell>
          <table:table-cell office:value-type="float" office:value="120385.79700000001" table:style-name="ce53">
            <text:p>120,386</text:p>
          </table:table-cell>
          <table:table-cell office:value-type="float" office:value="177097.32490000001" table:style-name="ce53">
            <text:p>177,097</text:p>
          </table:table-cell>
          <table:table-cell office:value-type="float" office:value="-56711.527900000001" table:style-name="ce53">
            <text:p>-56,712</text:p>
          </table:table-cell>
          <table:table-cell office:value-type="percentage" office:value="-0.3202280324224141" table:style-name="ce55">
            <text:p>-32.02%</text:p>
          </table:table-cell>
          <table:table-cell office:value-type="percentage" office:value="0.21013576422003316" table:style-name="ce55">
            <text:p>21.0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金融及保險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64802.752999999997" table:style-name="ce53">
            <text:p>64,803</text:p>
          </table:table-cell>
          <table:table-cell office:value-type="float" office:value="11188.1607" table:style-name="ce53">
            <text:p>11,188</text:p>
          </table:table-cell>
          <table:table-cell office:value-type="float" office:value="53614.592299999997" table:style-name="ce53">
            <text:p>53,615</text:p>
          </table:table-cell>
          <table:table-cell office:value-type="percentage" office:value="4.7920827862259792" table:style-name="ce55">
            <text:p>479.21%</text:p>
          </table:table-cell>
          <table:table-cell office:value-type="percentage" office:value="0.11311447333955058" table:style-name="ce55">
            <text:p>11.3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專業、科學及技術服務業</text:p>
          </table:table-cell>
          <table:covered-table-cell/>
          <table:table-cell office:value-type="float" office:value="23" table:style-name="ce53">
            <text:p>23</text:p>
          </table:table-cell>
          <table:table-cell office:value-type="float" office:value="54686.9588" table:style-name="ce53">
            <text:p>54,687</text:p>
          </table:table-cell>
          <table:table-cell office:value-type="float" office:value="19661.4022" table:style-name="ce53">
            <text:p>19,661</text:p>
          </table:table-cell>
          <table:table-cell office:value-type="float" office:value="35025.556600000004" table:style-name="ce53">
            <text:p>35,026</text:p>
          </table:table-cell>
          <table:table-cell office:value-type="percentage" office:value="1.7814373686938767" table:style-name="ce55">
            <text:p>178.14%</text:p>
          </table:table-cell>
          <table:table-cell office:value-type="percentage" office:value="9.5457156630424339E-2" table:style-name="ce55">
            <text:p>9.5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金屬製品製造業</text:p>
          </table:table-cell>
          <table:covered-table-cell/>
          <table:table-cell office:value-type="float" office:value="4" table:style-name="ce53">
            <text:p>4</text:p>
          </table:table-cell>
          <table:table-cell office:value-type="float" office:value="42947.896399999998" table:style-name="ce53">
            <text:p>42,948</text:p>
          </table:table-cell>
          <table:table-cell office:value-type="float" office:value="26111.231400000001" table:style-name="ce53">
            <text:p>26,111</text:p>
          </table:table-cell>
          <table:table-cell office:value-type="float" office:value="16836.665000000001" table:style-name="ce53">
            <text:p>16,837</text:p>
          </table:table-cell>
          <table:table-cell office:value-type="percentage" office:value="0.64480547631315466" table:style-name="ce55">
            <text:p>64.48%</text:p>
          </table:table-cell>
          <table:table-cell office:value-type="percentage" office:value="7.4966393516145521E-2" table:style-name="ce55">
            <text:p>7.5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基本金屬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35193" table:style-name="ce53">
            <text:p>35,193</text:p>
          </table:table-cell>
          <table:table-cell office:value-type="float" office:value="9000" table:style-name="ce53">
            <text:p>9,000</text:p>
          </table:table-cell>
          <table:table-cell office:value-type="float" office:value="26193" table:style-name="ce53">
            <text:p>26,193</text:p>
          </table:table-cell>
          <table:table-cell office:value-type="percentage" office:value="2.9103333333333334" table:style-name="ce55">
            <text:p>291.03%</text:p>
          </table:table-cell>
          <table:table-cell office:value-type="percentage" office:value="6.1430070111971991E-2" table:style-name="ce55">
            <text:p>6.1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腦、電子產品及光學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4006.664000000001" table:style-name="ce53">
            <text:p>24,007</text:p>
          </table:table-cell>
          <table:table-cell office:value-type="float" office:value="15455.9951" table:style-name="ce53">
            <text:p>15,456</text:p>
          </table:table-cell>
          <table:table-cell office:value-type="float" office:value="8550.6689000000006" table:style-name="ce53">
            <text:p>8,551</text:p>
          </table:table-cell>
          <table:table-cell office:value-type="percentage" office:value="0.55322668289406995" table:style-name="ce55">
            <text:p>55.32%</text:p>
          </table:table-cell>
          <table:table-cell office:value-type="percentage" office:value="4.1904101743942088E-2" table:style-name="ce55">
            <text:p>4.1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化學材料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23786.2" table:style-name="ce53">
            <text:p>23,786</text:p>
          </table:table-cell>
          <table:table-cell office:value-type="float" office:value="67000.100000000006" table:style-name="ce53">
            <text:p>67,000</text:p>
          </table:table-cell>
          <table:table-cell office:value-type="float" office:value="-43213.9" table:style-name="ce53">
            <text:p>-43,214</text:p>
          </table:table-cell>
          <table:table-cell office:value-type="percentage" office:value="-0.64498261942892621" table:style-name="ce55">
            <text:p>-64.50%</text:p>
          </table:table-cell>
          <table:table-cell office:value-type="percentage" office:value="4.1519277518182254E-2" table:style-name="ce55">
            <text:p>4.1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力設備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5933.759899999999" table:style-name="ce53">
            <text:p>15,934</text:p>
          </table:table-cell>
          <table:table-cell office:value-type="float" office:value="24520.265500000001" table:style-name="ce53">
            <text:p>24,520</text:p>
          </table:table-cell>
          <table:table-cell office:value-type="float" office:value="-8586.5056000000004" table:style-name="ce53">
            <text:p>-8,587</text:p>
          </table:table-cell>
          <table:table-cell office:value-type="percentage" office:value="-0.35017996032710169" table:style-name="ce55">
            <text:p>-35.02%</text:p>
          </table:table-cell>
          <table:table-cell office:value-type="percentage" office:value="2.7812689677047364E-2" table:style-name="ce55">
            <text:p>2.7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紡織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5064.5" table:style-name="ce53">
            <text:p>15,065</text:p>
          </table:table-cell>
          <table:table-cell office:value-type="float" office:value="700" table:style-name="ce53">
            <text:p>700</text:p>
          </table:table-cell>
          <table:table-cell office:value-type="float" office:value="14364.5" table:style-name="ce53">
            <text:p>14,365</text:p>
          </table:table-cell>
          <table:table-cell office:value-type="percentage" office:value="20.520714285714288" table:style-name="ce55">
            <text:p>2052.07%</text:p>
          </table:table-cell>
          <table:table-cell office:value-type="percentage" office:value="2.6295379513022535E-2" table:style-name="ce55">
            <text:p>2.6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機械設備製造業</text:p>
          </table:table-cell>
          <table:covered-table-cell/>
          <table:table-cell office:value-type="float" office:value="5" table:style-name="ce53">
            <text:p>5</text:p>
          </table:table-cell>
          <table:table-cell office:value-type="float" office:value="10618.1229" table:style-name="ce53">
            <text:p>10,618</text:p>
          </table:table-cell>
          <table:table-cell office:value-type="float" office:value="91518.271500000003" table:style-name="ce53">
            <text:p>91,518</text:p>
          </table:table-cell>
          <table:table-cell office:value-type="float" office:value="-80900.1486" table:style-name="ce53">
            <text:p>-80,900</text:p>
          </table:table-cell>
          <table:table-cell office:value-type="percentage" office:value="-0.88397810922379594" table:style-name="ce55">
            <text:p>-88.40%</text:p>
          </table:table-cell>
          <table:table-cell office:value-type="percentage" office:value="1.8534141283906895E-2" table:style-name="ce55">
            <text:p>1.8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礦業及土石採取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7000" table:style-name="ce53">
            <text:p>7,000</text:p>
          </table:table-cell>
          <table:table-cell office:value-type="float" office:value="0" table:style-name="ce53">
            <text:p>0</text:p>
          </table:table-cell>
          <table:table-cell office:value-type="float" office:value="7000" table:style-name="ce53">
            <text:p>7,000</text:p>
          </table:table-cell>
          <table:table-cell office:value-type="string" table:style-name="ce55">
            <text:p>-</text:p>
          </table:table-cell>
          <table:table-cell office:value-type="percentage" office:value="1.2218636967118574E-2" table:style-name="ce55">
            <text:p>1.2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住宿及餐飲業</text:p>
          </table:table-cell>
          <table:covered-table-cell/>
          <table:table-cell office:value-type="float" office:value="3" table:style-name="ce53">
            <text:p>3</text:p>
          </table:table-cell>
          <table:table-cell office:value-type="float" office:value="5546.6441999999997" table:style-name="ce53">
            <text:p>5,547</text:p>
          </table:table-cell>
          <table:table-cell office:value-type="float" office:value="72.385999999999996" table:style-name="ce53">
            <text:p>72</text:p>
          </table:table-cell>
          <table:table-cell office:value-type="float" office:value="5474.2582000000002" table:style-name="ce53">
            <text:p>5,474</text:p>
          </table:table-cell>
          <table:table-cell office:value-type="percentage" office:value="75.625924902605476" table:style-name="ce55">
            <text:p>7562.59%</text:p>
          </table:table-cell>
          <table:table-cell office:value-type="percentage" office:value="9.6817759807962603E-3" table:style-name="ce55">
            <text:p>0.9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農、林、漁、牧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5500" table:style-name="ce53">
            <text:p>5,500</text:p>
          </table:table-cell>
          <table:table-cell office:value-type="float" office:value="28062" table:style-name="ce53">
            <text:p>28,062</text:p>
          </table:table-cell>
          <table:table-cell office:value-type="float" office:value="-22562" table:style-name="ce53">
            <text:p>-22,562</text:p>
          </table:table-cell>
          <table:table-cell office:value-type="percentage" office:value="-0.80400541657757818" table:style-name="ce55">
            <text:p>-80.40%</text:p>
          </table:table-cell>
          <table:table-cell office:value-type="percentage" office:value="9.6003576170217361E-3" table:style-name="ce55">
            <text:p>0.9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化學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4780.1289999999999" table:style-name="ce53">
            <text:p>4,780</text:p>
          </table:table-cell>
          <table:table-cell office:value-type="float" office:value="0" table:style-name="ce53">
            <text:p>0</text:p>
          </table:table-cell>
          <table:table-cell office:value-type="float" office:value="4780.1289999999999" table:style-name="ce53">
            <text:p>4,780</text:p>
          </table:table-cell>
          <table:table-cell office:value-type="string" table:style-name="ce55">
            <text:p>-</text:p>
          </table:table-cell>
          <table:table-cell office:value-type="percentage" office:value="8.3438087009993622E-3" table:style-name="ce55">
            <text:p>0.8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資訊及通訊傳播業</text:p>
          </table:table-cell>
          <table:covered-table-cell/>
          <table:table-cell office:value-type="float" office:value="12" table:style-name="ce53">
            <text:p>12</text:p>
          </table:table-cell>
          <table:table-cell office:value-type="float" office:value="3817.2842000000001" table:style-name="ce53">
            <text:p>3,817</text:p>
          </table:table-cell>
          <table:table-cell office:value-type="float" office:value="3040.3407999999999" table:style-name="ce53">
            <text:p>3,040</text:p>
          </table:table-cell>
          <table:table-cell office:value-type="float" office:value="776.9434" table:style-name="ce53">
            <text:p>777</text:p>
          </table:table-cell>
          <table:table-cell office:value-type="percentage" office:value="0.25554483892068941" table:style-name="ce55">
            <text:p>25.55%</text:p>
          </table:table-cell>
          <table:table-cell office:value-type="percentage" office:value="6.6631442628739502E-3" table:style-name="ce55">
            <text:p>0.67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非金屬礦物製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183.6080999999999" table:style-name="ce53">
            <text:p>2,184</text:p>
          </table:table-cell>
          <table:table-cell office:value-type="float" office:value="3887.5540000000001" table:style-name="ce53">
            <text:p>3,888</text:p>
          </table:table-cell>
          <table:table-cell office:value-type="float" office:value="-1703.9458999999999" table:style-name="ce53">
            <text:p>-1,704</text:p>
          </table:table-cell>
          <table:table-cell office:value-type="percentage" office:value="-0.43830796948415385" table:style-name="ce55">
            <text:p>-43.83%</text:p>
          </table:table-cell>
          <table:table-cell office:value-type="percentage" office:value="3.8115306646227922E-3" table:style-name="ce55">
            <text:p>0.3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食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939.3" table:style-name="ce53">
            <text:p>939</text:p>
          </table:table-cell>
          <table:table-cell office:value-type="float" office:value="438.173" table:style-name="ce53">
            <text:p>438</text:p>
          </table:table-cell>
          <table:table-cell office:value-type="float" office:value="501.12700000000001" table:style-name="ce53">
            <text:p>501</text:p>
          </table:table-cell>
          <table:table-cell office:value-type="percentage" office:value="1.1436738457184721" table:style-name="ce55">
            <text:p>114.37%</text:p>
          </table:table-cell>
          <table:table-cell office:value-type="percentage" office:value="1.6395665290306392E-3" table:style-name="ce55">
            <text:p>0.1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醫療保健及社會工作服務業</text:p>
          </table:table-cell>
          <table:covered-table-cell/>
          <table:table-cell office:value-type="float" office:value="17" table:style-name="ce53">
            <text:p>17</text:p>
          </table:table-cell>
          <table:table-cell office:value-type="float" office:value="653.88710000000003" table:style-name="ce53">
            <text:p>654</text:p>
          </table:table-cell>
          <table:table-cell office:value-type="float" office:value="11224.4583" table:style-name="ce53">
            <text:p>11,224</text:p>
          </table:table-cell>
          <table:table-cell office:value-type="float" office:value="-10570.5712" table:style-name="ce53">
            <text:p>-10,571</text:p>
          </table:table-cell>
          <table:table-cell office:value-type="percentage" office:value="-0.94174444035308147" table:style-name="ce55">
            <text:p>-94.17%</text:p>
          </table:table-cell>
          <table:table-cell office:value-type="percentage" office:value="1.141372727483137E-3" table:style-name="ce55">
            <text:p>0.1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運輸及倉儲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615.00800000000004" table:style-name="ce53">
            <text:p>615</text:p>
          </table:table-cell>
          <table:table-cell office:value-type="float" office:value="14338.6571" table:style-name="ce53">
            <text:p>14,339</text:p>
          </table:table-cell>
          <table:table-cell office:value-type="float" office:value="-13723.649100000001" table:style-name="ce53">
            <text:p>-13,724</text:p>
          </table:table-cell>
          <table:table-cell office:value-type="percentage" office:value="-0.95710839615517407" table:style-name="ce55">
            <text:p>-95.71%</text:p>
          </table:table-cell>
          <table:table-cell office:value-type="percentage" office:value="1.073508497696237E-3" table:style-name="ce55">
            <text:p>0.11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用水供應及污染整治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454.8" table:style-name="ce53">
            <text:p>455</text:p>
          </table:table-cell>
          <table:table-cell office:value-type="float" office:value="0" table:style-name="ce53">
            <text:p>0</text:p>
          </table:table-cell>
          <table:table-cell office:value-type="float" office:value="454.8" table:style-name="ce53">
            <text:p>455</text:p>
          </table:table-cell>
          <table:table-cell office:value-type="string" table:style-name="ce55">
            <text:p>-</text:p>
          </table:table-cell>
          <table:table-cell office:value-type="percentage" office:value="7.9386229894936092E-4" table:style-name="ce55">
            <text:p>0.08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木竹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350" table:style-name="ce53">
            <text:p>350</text:p>
          </table:table-cell>
          <table:table-cell office:value-type="float" office:value="35000" table:style-name="ce53">
            <text:p>35,000</text:p>
          </table:table-cell>
          <table:table-cell office:value-type="float" office:value="-34650" table:style-name="ce53">
            <text:p>-34,650</text:p>
          </table:table-cell>
          <table:table-cell office:value-type="percentage" office:value="-0.99" table:style-name="ce55">
            <text:p>-99.00%</text:p>
          </table:table-cell>
          <table:table-cell office:value-type="percentage" office:value="6.1093184835592858E-4" table:style-name="ce55">
            <text:p>0.0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藥品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334" table:style-name="ce53">
            <text:p>334</text:p>
          </table:table-cell>
          <table:table-cell office:value-type="float" office:value="8781.9639999999999" table:style-name="ce53">
            <text:p>8,782</text:p>
          </table:table-cell>
          <table:table-cell office:value-type="float" office:value="-8447.9639999999999" table:style-name="ce53">
            <text:p>-8,448</text:p>
          </table:table-cell>
          <table:table-cell office:value-type="percentage" office:value="-0.96196750521865038" table:style-name="ce55">
            <text:p>-96.20%</text:p>
          </table:table-cell>
          <table:table-cell office:value-type="percentage" office:value="5.8300353528822901E-4" table:style-name="ce55">
            <text:p>0.06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支援服務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259.96809999999999" table:style-name="ce53">
            <text:p>260</text:p>
          </table:table-cell>
          <table:table-cell office:value-type="float" office:value="1660.9378999999999" table:style-name="ce53">
            <text:p>1,661</text:p>
          </table:table-cell>
          <table:table-cell office:value-type="float" office:value="-1400.9698000000001" table:style-name="ce53">
            <text:p>-1,401</text:p>
          </table:table-cell>
          <table:table-cell office:value-type="percentage" office:value="-0.84348114399701524" table:style-name="ce55">
            <text:p>-84.35%</text:p>
          </table:table-cell>
          <table:table-cell office:value-type="percentage" office:value="4.5377940527593973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汽車及其零件製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250.9776" table:style-name="ce53">
            <text:p>251</text:p>
          </table:table-cell>
          <table:table-cell office:value-type="float" office:value="9645.1360000000004" table:style-name="ce53">
            <text:p>9,645</text:p>
          </table:table-cell>
          <table:table-cell office:value-type="float" office:value="-9394.1584000000003" table:style-name="ce53">
            <text:p>-9,394</text:p>
          </table:table-cell>
          <table:table-cell office:value-type="percentage" office:value="-0.97397884280740055" table:style-name="ce55">
            <text:p>-97.40%</text:p>
          </table:table-cell>
          <table:table-cell office:value-type="percentage" office:value="4.3808631161124258E-4" table:style-name="ce55">
            <text:p>0.04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營造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50" table:style-name="ce53">
            <text:p>150</text:p>
          </table:table-cell>
          <table:table-cell office:value-type="float" office:value="781.38919999999996" table:style-name="ce53">
            <text:p>781</text:p>
          </table:table-cell>
          <table:table-cell office:value-type="float" office:value="-631.38919999999996" table:style-name="ce53">
            <text:p>-631</text:p>
          </table:table-cell>
          <table:table-cell office:value-type="percentage" office:value="-0.80803420369772205" table:style-name="ce55">
            <text:p>-80.80%</text:p>
          </table:table-cell>
          <table:table-cell office:value-type="percentage" office:value="2.6182793500968368E-4" table:style-name="ce55">
            <text:p>0.03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皮革、毛皮及其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127.90600000000001" table:style-name="ce53">
            <text:p>128</text:p>
          </table:table-cell>
          <table:table-cell office:value-type="float" office:value="0" table:style-name="ce53">
            <text:p>0</text:p>
          </table:table-cell>
          <table:table-cell office:value-type="float" office:value="127.90600000000001" table:style-name="ce53">
            <text:p>128</text:p>
          </table:table-cell>
          <table:table-cell office:value-type="string" table:style-name="ce55">
            <text:p>-</text:p>
          </table:table-cell>
          <table:table-cell office:value-type="percentage" office:value="2.2326242570232404E-4" table:style-name="ce55">
            <text:p>0.0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教育服務業</text:p>
          </table:table-cell>
          <table:covered-table-cell/>
          <table:table-cell office:value-type="float" office:value="1" table:style-name="ce53">
            <text:p>1</text:p>
          </table:table-cell>
          <table:table-cell office:value-type="float" office:value="13.901" table:style-name="ce53">
            <text:p>14</text:p>
          </table:table-cell>
          <table:table-cell office:value-type="float" office:value="0" table:style-name="ce53">
            <text:p>0</text:p>
          </table:table-cell>
          <table:table-cell office:value-type="float" office:value="13.901" table:style-name="ce53">
            <text:p>14</text:p>
          </table:table-cell>
          <table:table-cell office:value-type="string" table:style-name="ce55">
            <text:p>-</text:p>
          </table:table-cell>
          <table:table-cell office:value-type="percentage" office:value="2.4264467497130756E-5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飲料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菸草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成衣及服飾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50" table:style-name="ce53">
            <text:p>150</text:p>
          </table:table-cell>
          <table:table-cell office:value-type="float" office:value="-150" table:style-name="ce53">
            <text:p>-150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紙漿、紙及紙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4200" table:style-name="ce53">
            <text:p>4,200</text:p>
          </table:table-cell>
          <table:table-cell office:value-type="float" office:value="-4200" table:style-name="ce53">
            <text:p>-4,200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印刷及資料儲存媒體複製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61.606999999999999" table:style-name="ce53">
            <text:p>62</text:p>
          </table:table-cell>
          <table:table-cell office:value-type="float" office:value="-61.606999999999999" table:style-name="ce53">
            <text:p>-62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石油及煤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橡膠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94.944000000000003" table:style-name="ce53">
            <text:p>95</text:p>
          </table:table-cell>
          <table:table-cell office:value-type="float" office:value="-94.944000000000003" table:style-name="ce53">
            <text:p>-95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塑膠製品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513.5820000000001" table:style-name="ce53">
            <text:p>1,514</text:p>
          </table:table-cell>
          <table:table-cell office:value-type="float" office:value="-1513.5820000000001" table:style-name="ce53">
            <text:p>-1,514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家具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28" table:style-name="ce53">
            <text:p>28</text:p>
          </table:table-cell>
          <table:table-cell office:value-type="float" office:value="-28" table:style-name="ce53">
            <text:p>-28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產業用機械設備維修及安裝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3434.2357999999999" table:style-name="ce53">
            <text:p>3,434</text:p>
          </table:table-cell>
          <table:table-cell office:value-type="float" office:value="-3434.2357999999999" table:style-name="ce53">
            <text:p>-3,434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電力及燃氣供應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700" table:style-name="ce53">
            <text:p>1,700</text:p>
          </table:table-cell>
          <table:table-cell office:value-type="float" office:value="-1700" table:style-name="ce53">
            <text:p>-1,700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不動產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公共行政及國防；強制性社會安全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string" table:style-name="ce55">
            <text:p>-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藝術、娛樂及休閒服務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0" table:style-name="ce53">
            <text:p>0</text:p>
          </table:table-cell>
          <table:table-cell office:value-type="float" office:value="10.003" table:style-name="ce53">
            <text:p>10</text:p>
          </table:table-cell>
          <table:table-cell office:value-type="float" office:value="-10.003" table:style-name="ce53">
            <text:p>-10</text:p>
          </table:table-cell>
          <table:table-cell office:value-type="percentage" office:value="-1" table:style-name="ce55">
            <text:p>-100.00%</text:p>
          </table:table-cell>
          <table:table-cell office:value-type="percentage" office:value="0" table:style-name="ce55">
            <text:p>0.00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其他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1839" table:style-name="ce53">
            <text:p>1,839</text:p>
          </table:table-cell>
          <table:table-cell office:value-type="float" office:value="23733.637500000001" table:style-name="ce53">
            <text:p>23,734</text:p>
          </table:table-cell>
          <table:table-cell office:value-type="float" office:value="-21894.637500000001" table:style-name="ce53">
            <text:p>-21,895</text:p>
          </table:table-cell>
          <table:table-cell office:value-type="percentage" office:value="-0.92251503799196399" table:style-name="ce55">
            <text:p>-92.25%</text:p>
          </table:table-cell>
          <table:table-cell office:value-type="percentage" office:value="3.2100104832187221E-3" table:style-name="ce55">
            <text:p>0.32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其他服務業</text:p>
          </table:table-cell>
          <table:covered-table-cell/>
          <table:table-cell office:value-type="float" office:value="2" table:style-name="ce53">
            <text:p>2</text:p>
          </table:table-cell>
          <table:table-cell office:value-type="float" office:value="1642.0540000000001" table:style-name="ce53">
            <text:p>1,642</text:p>
          </table:table-cell>
          <table:table-cell office:value-type="float" office:value="0" table:style-name="ce53">
            <text:p>0</text:p>
          </table:table-cell>
          <table:table-cell office:value-type="float" office:value="1642.0540000000001" table:style-name="ce53">
            <text:p>1,642</text:p>
          </table:table-cell>
          <table:table-cell office:value-type="string" table:style-name="ce55">
            <text:p>-</text:p>
          </table:table-cell>
          <table:table-cell office:value-type="percentage" office:value="2.8662373866292744E-3" table:style-name="ce55">
            <text:p>0.29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其他運輸工具製造業</text:p>
          </table:table-cell>
          <table:covered-table-cell/>
          <table:table-cell office:value-type="float" office:value="0" table:style-name="ce53">
            <text:p>0</text:p>
          </table:table-cell>
          <table:table-cell office:value-type="float" office:value="300" table:style-name="ce53">
            <text:p>300</text:p>
          </table:table-cell>
          <table:table-cell office:value-type="float" office:value="34739.949699999997" table:style-name="ce53">
            <text:p>34,740</text:p>
          </table:table-cell>
          <table:table-cell office:value-type="float" office:value="-34439.949699999997" table:style-name="ce53">
            <text:p>-34,440</text:p>
          </table:table-cell>
          <table:table-cell office:value-type="percentage" office:value="-0.99136440891277389" table:style-name="ce55">
            <text:p>-99.14%</text:p>
          </table:table-cell>
          <table:table-cell office:value-type="percentage" office:value="5.2365587001936735E-4" table:style-name="ce55">
            <text:p>0.05%</text:p>
          </table:table-cell>
          <table:table-cell table:number-columns-repeated="16376"/>
        </table:table-row>
        <table:table-row table:style-name="ro12">
          <table:table-cell office:value-type="string" table:number-columns-spanned="2" table:number-rows-spanned="1" table:style-name="ce111">
            <text:p>合計</text:p>
          </table:table-cell>
          <table:covered-table-cell/>
          <table:table-cell office:value-type="float" office:value="142" table:style-name="ce53">
            <text:p>142</text:p>
          </table:table-cell>
          <table:table-cell office:value-type="float" office:value="572895.32530000003" table:style-name="ce53">
            <text:p>572,895</text:p>
          </table:table-cell>
          <table:table-cell office:value-type="float" office:value="772818.00719999999" table:style-name="ce53">
            <text:p>772,818</text:p>
          </table:table-cell>
          <table:table-cell office:value-type="float" office:value="-199922.6819" table:style-name="ce53">
            <text:p>-199,923</text:p>
          </table:table-cell>
          <table:table-cell office:value-type="percentage" office:value="-0.25869309467094415" table:style-name="ce55">
            <text:p>-25.87%</text:p>
          </table:table-cell>
          <table:table-cell office:value-type="percentage" office:value="1" table:style-name="ce55">
            <text:p>100.00%</text:p>
          </table:table-cell>
          <table:table-cell table:number-columns-repeated="16376"/>
        </table:table-row>
        <table:table-row table:style-name="ro2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7"/>
          <table:table-cell table:number-columns-repeated="16376"/>
        </table:table-row>
        <table:table-row table:style-name="ro20">
          <table:table-cell office:value-type="string" table:number-columns-spanned="5" table:number-rows-spanned="1" table:style-name="ce152">
            <text:p>民國115年01月至115年至07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8" table:number-rows-spanned="1" table:style-name="ce153">
            <text:p>大陸投資分區統計表 (續)</text:p>
          </table:table-cell>
          <table:covered-table-cell table:number-columns-repeated="7"/>
          <table:table-cell table:number-columns-repeated="16376"/>
        </table:table-row>
        <table:table-row table:style-name="ro16">
          <table:table-cell table:number-columns-repeated="7" table:style-name="ce40"/>
          <table:table-cell office:value-type="string" table:style-name="ce40">
            <text:p>單位：千美元</text:p>
          </table:table-cell>
          <table:table-cell table:number-columns-repeated="16376"/>
        </table:table-row>
        <table:table-row table:style-name="ro16">
          <table:table-cell office:value-type="string" table:number-columns-spanned="2" table:number-rows-spanned="1" table:style-name="ce173">
            <text:p>地 <text:s text:c="3"/>區</text:p>
          </table:table-cell>
          <table:covered-table-cell/>
          <table:table-cell office:value-type="string" table:style-name="ce56">
            <text:p>件數</text:p>
          </table:table-cell>
          <table:table-cell office:value-type="string" table:style-name="ce56">
            <text:p>核准金額</text:p>
          </table:table-cell>
          <table:table-cell office:value-type="string" table:style-name="ce56">
            <text:p>去年同期金額</text:p>
          </table:table-cell>
          <table:table-cell office:value-type="string" table:number-columns-spanned="2" table:number-rows-spanned="1" table:style-name="ce174">
            <text:p>與去年同期比較</text:p>
          </table:table-cell>
          <table:covered-table-cell/>
          <table:table-cell office:value-type="string" table:style-name="ce57">
            <text:p>佔核准金額比率</text:p>
          </table:table-cell>
          <table:table-cell table:number-columns-repeated="16376"/>
        </table:table-row>
        <table:table-row table:style-name="ro12">
          <table:table-cell office:value-type="string" table:number-columns-spanned="1" table:number-rows-spanned="8" table:style-name="ce172">
            <text:p>廣東</text:p>
          </table:table-cell>
          <table:table-cell office:value-type="string" table:style-name="ce45">
            <text:p>深圳</text:p>
          </table:table-cell>
          <table:table-cell office:value-type="float" office:value="13" table:style-name="ce58">
            <text:p>13</text:p>
          </table:table-cell>
          <table:table-cell office:value-type="float" office:value="11057.5478" table:style-name="ce58">
            <text:p>11,058</text:p>
          </table:table-cell>
          <table:table-cell office:value-type="float" office:value="25623.418600000001" table:style-name="ce58">
            <text:p>25,623</text:p>
          </table:table-cell>
          <table:table-cell office:value-type="float" office:value="-14565.870800000001" table:style-name="ce58">
            <text:p>-14,566</text:p>
          </table:table-cell>
          <table:table-cell office:value-type="percentage" office:value="-0.56845930776777776" table:style-name="ce61">
            <text:p>-56.85%</text:p>
          </table:table-cell>
          <table:table-cell office:value-type="percentage" office:value="0.21215181299004146" table:style-name="ce62">
            <text:p>21.22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東莞</text:p>
          </table:table-cell>
          <table:table-cell office:value-type="float" office:value="3" table:style-name="ce59">
            <text:p>3</text:p>
          </table:table-cell>
          <table:table-cell office:value-type="float" office:value="3070.4872" table:style-name="ce59">
            <text:p>3,070</text:p>
          </table:table-cell>
          <table:table-cell office:value-type="float" office:value="2984.569" table:style-name="ce59">
            <text:p>2,985</text:p>
          </table:table-cell>
          <table:table-cell office:value-type="float" office:value="85.918199999999999" table:style-name="ce59">
            <text:p>86</text:p>
          </table:table-cell>
          <table:table-cell office:value-type="percentage" office:value="2.8787473166142247E-2" table:style-name="ce63">
            <text:p>2.88%</text:p>
          </table:table-cell>
          <table:table-cell office:value-type="percentage" office:value="5.8910839729104866E-2" table:style-name="ce64">
            <text:p>5.89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湛江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string" table:style-name="ce63">
            <text:p>-</text:p>
          </table:table-cell>
          <table:table-cell office:value-type="percentage" office:value="0" table:style-name="ce64">
            <text:p>0.00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廣州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4077.4884999999999" table:style-name="ce59">
            <text:p>4,077</text:p>
          </table:table-cell>
          <table:table-cell office:value-type="float" office:value="-4077.4884999999999" table:style-name="ce59">
            <text:p>-4,077</text:p>
          </table:table-cell>
          <table:table-cell office:value-type="percentage" office:value="-1" table:style-name="ce63">
            <text:p>-100.00%</text:p>
          </table:table-cell>
          <table:table-cell office:value-type="percentage" office:value="0" table:style-name="ce64">
            <text:p>0.00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汕頭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string" table:style-name="ce63">
            <text:p>-</text:p>
          </table:table-cell>
          <table:table-cell office:value-type="percentage" office:value="0" table:style-name="ce64">
            <text:p>0.00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珠海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73.664000000000001" table:style-name="ce59">
            <text:p>74</text:p>
          </table:table-cell>
          <table:table-cell office:value-type="float" office:value="-73.664000000000001" table:style-name="ce59">
            <text:p>-74</text:p>
          </table:table-cell>
          <table:table-cell office:value-type="percentage" office:value="-1" table:style-name="ce63">
            <text:p>-100.00%</text:p>
          </table:table-cell>
          <table:table-cell office:value-type="percentage" office:value="0" table:style-name="ce64">
            <text:p>0.00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其他地區</text:p>
          </table:table-cell>
          <table:table-cell office:value-type="float" office:value="21" table:style-name="ce59">
            <text:p>21</text:p>
          </table:table-cell>
          <table:table-cell office:value-type="float" office:value="37992.885600000001" table:style-name="ce59">
            <text:p>37,993</text:p>
          </table:table-cell>
          <table:table-cell office:value-type="float" office:value="92652.022500000006" table:style-name="ce59">
            <text:p>92,652</text:p>
          </table:table-cell>
          <table:table-cell office:value-type="float" office:value="-54659.136899999998" table:style-name="ce59">
            <text:p>-54,659</text:p>
          </table:table-cell>
          <table:table-cell office:value-type="percentage" office:value="-0.58994002964155479" table:style-name="ce63">
            <text:p>-58.99%</text:p>
          </table:table-cell>
          <table:table-cell office:value-type="percentage" office:value="0.72893734728085369" table:style-name="ce64">
            <text:p>72.89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7">
            <text:p>小計</text:p>
          </table:table-cell>
          <table:table-cell office:value-type="float" office:value="37" table:style-name="ce60">
            <text:p>37</text:p>
          </table:table-cell>
          <table:table-cell office:value-type="float" office:value="52120.920599999998" table:style-name="ce60">
            <text:p>52,121</text:p>
          </table:table-cell>
          <table:table-cell office:value-type="float" office:value="125411.1626" table:style-name="ce60">
            <text:p>125,411</text:p>
          </table:table-cell>
          <table:table-cell office:value-type="float" office:value="-73290.241999999998" table:style-name="ce60">
            <text:p>-73,290</text:p>
          </table:table-cell>
          <table:table-cell office:value-type="percentage" office:value="-0.58439966969893953" table:style-name="ce65">
            <text:p>-58.44%</text:p>
          </table:table-cell>
          <table:table-cell office:value-type="percentage" office:value="1" table:style-name="ce66">
            <text:p>100.00%</text:p>
          </table:table-cell>
          <table:table-cell table:number-columns-repeated="16376"/>
        </table:table-row>
        <table:table-row table:style-name="ro12">
          <table:table-cell office:value-type="string" table:number-columns-spanned="1" table:number-rows-spanned="4" table:style-name="ce172">
            <text:p>福建</text:p>
          </table:table-cell>
          <table:table-cell office:value-type="string" table:style-name="ce45">
            <text:p>廈門</text:p>
          </table:table-cell>
          <table:table-cell office:value-type="float" office:value="5" table:style-name="ce58">
            <text:p>5</text:p>
          </table:table-cell>
          <table:table-cell office:value-type="float" office:value="65837.619699999996" table:style-name="ce58">
            <text:p>65,838</text:p>
          </table:table-cell>
          <table:table-cell office:value-type="float" office:value="937.02179999999998" table:style-name="ce58">
            <text:p>937</text:p>
          </table:table-cell>
          <table:table-cell office:value-type="float" office:value="64900.597900000001" table:style-name="ce58">
            <text:p>64,901</text:p>
          </table:table-cell>
          <table:table-cell office:value-type="percentage" office:value="69.262633910971971" table:style-name="ce61">
            <text:p>6926.26%</text:p>
          </table:table-cell>
          <table:table-cell office:value-type="percentage" office:value="0.68165726567537388" table:style-name="ce62">
            <text:p>68.17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福州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4000" table:style-name="ce59">
            <text:p>4,000</text:p>
          </table:table-cell>
          <table:table-cell office:value-type="float" office:value="-4000" table:style-name="ce59">
            <text:p>-4,000</text:p>
          </table:table-cell>
          <table:table-cell office:value-type="percentage" office:value="-1" table:style-name="ce63">
            <text:p>-100.00%</text:p>
          </table:table-cell>
          <table:table-cell office:value-type="percentage" office:value="0" table:style-name="ce64">
            <text:p>0.00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其他地區</text:p>
          </table:table-cell>
          <table:table-cell office:value-type="float" office:value="4" table:style-name="ce59">
            <text:p>4</text:p>
          </table:table-cell>
          <table:table-cell office:value-type="float" office:value="30747.017500000002" table:style-name="ce59">
            <text:p>30,747</text:p>
          </table:table-cell>
          <table:table-cell office:value-type="float" office:value="37915.696199999998" table:style-name="ce59">
            <text:p>37,916</text:p>
          </table:table-cell>
          <table:table-cell office:value-type="float" office:value="-7168.6787000000004" table:style-name="ce59">
            <text:p>-7,169</text:p>
          </table:table-cell>
          <table:table-cell office:value-type="percentage" office:value="-0.18906889279274267" table:style-name="ce63">
            <text:p>-18.91%</text:p>
          </table:table-cell>
          <table:table-cell office:value-type="percentage" office:value="0.31834273432462612" table:style-name="ce64">
            <text:p>31.83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7">
            <text:p>小計</text:p>
          </table:table-cell>
          <table:table-cell office:value-type="float" office:value="9" table:style-name="ce60">
            <text:p>9</text:p>
          </table:table-cell>
          <table:table-cell office:value-type="float" office:value="96584.637199999997" table:style-name="ce60">
            <text:p>96,585</text:p>
          </table:table-cell>
          <table:table-cell office:value-type="float" office:value="42852.718000000001" table:style-name="ce60">
            <text:p>42,853</text:p>
          </table:table-cell>
          <table:table-cell office:value-type="float" office:value="53731.919199999997" table:style-name="ce60">
            <text:p>53,732</text:p>
          </table:table-cell>
          <table:table-cell office:value-type="percentage" office:value="1.2538742396689984" table:style-name="ce65">
            <text:p>125.39%</text:p>
          </table:table-cell>
          <table:table-cell office:value-type="percentage" office:value="1" table:style-name="ce66">
            <text:p>100.00%</text:p>
          </table:table-cell>
          <table:table-cell table:number-columns-repeated="16376"/>
        </table:table-row>
        <table:table-row table:style-name="ro12">
          <table:table-cell office:value-type="string" table:number-columns-spanned="1" table:number-rows-spanned="4" table:style-name="ce172">
            <text:p>江蘇</text:p>
          </table:table-cell>
          <table:table-cell office:value-type="string" table:style-name="ce45">
            <text:p>上海市</text:p>
          </table:table-cell>
          <table:table-cell office:value-type="float" office:value="38" table:style-name="ce58">
            <text:p>38</text:p>
          </table:table-cell>
          <table:table-cell office:value-type="float" office:value="136477.829" table:style-name="ce58">
            <text:p>136,478</text:p>
          </table:table-cell>
          <table:table-cell office:value-type="float" office:value="66837.972299999994" table:style-name="ce58">
            <text:p>66,838</text:p>
          </table:table-cell>
          <table:table-cell office:value-type="float" office:value="69639.856700000004" table:style-name="ce58">
            <text:p>69,640</text:p>
          </table:table-cell>
          <table:table-cell office:value-type="percentage" office:value="1.0419205476106281" table:style-name="ce61">
            <text:p>104.19%</text:p>
          </table:table-cell>
          <table:table-cell office:value-type="percentage" office:value="0.4534302062333585" table:style-name="ce62">
            <text:p>45.34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南京</text:p>
          </table:table-cell>
          <table:table-cell office:value-type="float" office:value="2" table:style-name="ce59">
            <text:p>2</text:p>
          </table:table-cell>
          <table:table-cell office:value-type="float" office:value="1007.957" table:style-name="ce59">
            <text:p>1,008</text:p>
          </table:table-cell>
          <table:table-cell office:value-type="float" office:value="17.111499999999999" table:style-name="ce59">
            <text:p>17</text:p>
          </table:table-cell>
          <table:table-cell office:value-type="float" office:value="990.84550000000002" table:style-name="ce59">
            <text:p>991</text:p>
          </table:table-cell>
          <table:table-cell office:value-type="percentage" office:value="57.905239166642318" table:style-name="ce63">
            <text:p>5790.52%</text:p>
          </table:table-cell>
          <table:table-cell office:value-type="percentage" office:value="3.3488087679381046E-3" table:style-name="ce64">
            <text:p>0.33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2">
            <text:p>其他地區</text:p>
          </table:table-cell>
          <table:table-cell office:value-type="float" office:value="22" table:style-name="ce59">
            <text:p>22</text:p>
          </table:table-cell>
          <table:table-cell office:value-type="float" office:value="163503.93" table:style-name="ce59">
            <text:p>163,504</text:p>
          </table:table-cell>
          <table:table-cell office:value-type="float" office:value="345388.17690000002" table:style-name="ce59">
            <text:p>345,388</text:p>
          </table:table-cell>
          <table:table-cell office:value-type="float" office:value="-181884.2469" table:style-name="ce59">
            <text:p>-181,884</text:p>
          </table:table-cell>
          <table:table-cell office:value-type="percentage" office:value="-0.52660820220450344" table:style-name="ce63">
            <text:p>-52.66%</text:p>
          </table:table-cell>
          <table:table-cell office:value-type="percentage" office:value="0.54322098499870342" table:style-name="ce64">
            <text:p>54.32%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47">
            <text:p>小計</text:p>
          </table:table-cell>
          <table:table-cell office:value-type="float" office:value="62" table:style-name="ce60">
            <text:p>62</text:p>
          </table:table-cell>
          <table:table-cell office:value-type="float" office:value="300989.71600000001" table:style-name="ce60">
            <text:p>300,990</text:p>
          </table:table-cell>
          <table:table-cell office:value-type="float" office:value="412243.26069999998" table:style-name="ce60">
            <text:p>412,243</text:p>
          </table:table-cell>
          <table:table-cell office:value-type="float" office:value="-111253.5447" table:style-name="ce60">
            <text:p>-111,254</text:p>
          </table:table-cell>
          <table:table-cell office:value-type="percentage" office:value="-0.26987353173727696" table:style-name="ce65">
            <text:p>-26.99%</text:p>
          </table:table-cell>
          <table:table-cell office:value-type="percentage" office:value="1" table:style-name="ce66">
            <text:p>100.00%</text:p>
          </table:table-cell>
          <table:table-cell table:number-columns-repeated="16376"/>
        </table:table-row>
        <table:table-row table:style-name="ro11">
          <table:table-cell office:value-type="string" table:number-columns-spanned="8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7"/>
          <table:table-cell table:number-columns-repeated="16376"/>
        </table:table-row>
        <table:table-row table:style-name="ro18">
          <table:table-cell table:number-columns-repeated="16384" table:style-name="ce1"/>
        </table:table-row>
        <table:table-row table:number-rows-repeated="1048288" table:style-name="ro12">
          <table:table-cell table:number-columns-repeated="16384"/>
        </table:table-row>
      </table:table>
      <table:table table:name="歷年累計" table:style-name="ta1">
        <table:table-column table:style-name="co22" table:default-cell-style-name="ce1"/>
        <table:table-column table:style-name="co23" table:number-columns-repeated="3" table:default-cell-style-name="ce1"/>
        <table:table-column table:style-name="co24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9">
          <table:table-cell office:value-type="string" table:number-columns-spanned="5" table:number-rows-spanned="1" table:style-name="ce152">
            <text:p>民國041年01月至115年至07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5" table:number-rows-spanned="1" table:style-name="ce153">
            <text:p>僑外投資分區統計表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6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 table:style-name="ce1"/>
        </table:table-row>
        <table:table-row table:style-name="ro16">
          <table:table-cell office:value-type="string" table:style-name="ce52">
            <text:p>地 <text:s text:c="3"/>區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加勒比海英國屬地</text:p>
          </table:table-cell>
          <table:table-cell office:value-type="float" office:value="8867" table:style-name="ce53">
            <text:p>8,867</text:p>
          </table:table-cell>
          <table:table-cell office:value-type="percentage" office:value="0.11838609327227334" table:style-name="ce55">
            <text:p>11.84%</text:p>
          </table:table-cell>
          <table:table-cell office:value-type="float" office:value="47015114.252999999" table:style-name="ce53">
            <text:p>47,015,114</text:p>
          </table:table-cell>
          <table:table-cell office:value-type="percentage" office:value="0.18621514776495429" table:style-name="ce55">
            <text:p>18.62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荷蘭</text:p>
          </table:table-cell>
          <table:table-cell office:value-type="float" office:value="856" table:style-name="ce53">
            <text:p>856</text:p>
          </table:table-cell>
          <table:table-cell office:value-type="percentage" office:value="1.1428724015006875E-2" table:style-name="ce55">
            <text:p>1.14%</text:p>
          </table:table-cell>
          <table:table-cell office:value-type="float" office:value="40258289.947300002" table:style-name="ce53">
            <text:p>40,258,290</text:p>
          </table:table-cell>
          <table:table-cell office:value-type="percentage" office:value="0.15945305101162194" table:style-name="ce55">
            <text:p>15.95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美國</text:p>
          </table:table-cell>
          <table:table-cell office:value-type="float" office:value="8606" table:style-name="ce53">
            <text:p>8,606</text:p>
          </table:table-cell>
          <table:table-cell office:value-type="percentage" office:value="0.11490140055274435" table:style-name="ce55">
            <text:p>11.49%</text:p>
          </table:table-cell>
          <table:table-cell office:value-type="float" office:value="29080999.073800001" table:style-name="ce53">
            <text:p>29,080,999</text:p>
          </table:table-cell>
          <table:table-cell office:value-type="percentage" office:value="0.11518258810430558" table:style-name="ce55">
            <text:p>11.52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日本</text:p>
          </table:table-cell>
          <table:table-cell office:value-type="float" office:value="12605" table:style-name="ce53">
            <text:p>12,605</text:p>
          </table:table-cell>
          <table:table-cell office:value-type="percentage" office:value="0.16829330164621692" table:style-name="ce55">
            <text:p>16.83%</text:p>
          </table:table-cell>
          <table:table-cell office:value-type="float" office:value="28182001.985599998" table:style-name="ce53">
            <text:p>28,182,002</text:p>
          </table:table-cell>
          <table:table-cell office:value-type="percentage" office:value="0.11162188473732941" table:style-name="ce55">
            <text:p>11.16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新加坡</text:p>
          </table:table-cell>
          <table:table-cell office:value-type="float" office:value="4141" table:style-name="ce53">
            <text:p>4,141</text:p>
          </table:table-cell>
          <table:table-cell office:value-type="percentage" office:value="5.5287787553905926E-2" table:style-name="ce55">
            <text:p>5.53%</text:p>
          </table:table-cell>
          <table:table-cell office:value-type="float" office:value="21408262.3237" table:style-name="ce53">
            <text:p>21,408,262</text:p>
          </table:table-cell>
          <table:table-cell office:value-type="percentage" office:value="8.4792790474699745E-2" table:style-name="ce55">
            <text:p>8.48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英國</text:p>
          </table:table-cell>
          <table:table-cell office:value-type="float" office:value="1618" table:style-name="ce53">
            <text:p>1,618</text:p>
          </table:table-cell>
          <table:table-cell office:value-type="percentage" office:value="2.160242459845926E-2" table:style-name="ce55">
            <text:p>2.16%</text:p>
          </table:table-cell>
          <table:table-cell office:value-type="float" office:value="16159612.7565" table:style-name="ce53">
            <text:p>16,159,613</text:p>
          </table:table-cell>
          <table:table-cell office:value-type="percentage" office:value="6.4004197907145885E-2" table:style-name="ce55">
            <text:p>6.40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香港</text:p>
          </table:table-cell>
          <table:table-cell office:value-type="float" office:value="13015" table:style-name="ce53">
            <text:p>13,015</text:p>
          </table:table-cell>
          <table:table-cell office:value-type="percentage" office:value="0.17376734001789076" table:style-name="ce55">
            <text:p>17.38%</text:p>
          </table:table-cell>
          <table:table-cell office:value-type="float" office:value="11081000.982999999" table:style-name="ce53">
            <text:p>11,081,001</text:p>
          </table:table-cell>
          <table:table-cell office:value-type="percentage" office:value="4.38890826539102E-2" table:style-name="ce55">
            <text:p>4.39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薩摩亞</text:p>
          </table:table-cell>
          <table:table-cell office:value-type="float" office:value="3520" table:style-name="ce53">
            <text:p>3,520</text:p>
          </table:table-cell>
          <table:table-cell office:value-type="percentage" office:value="4.699662211778529E-2" table:style-name="ce55">
            <text:p>4.70%</text:p>
          </table:table-cell>
          <table:table-cell office:value-type="float" office:value="7224098.2725999998" table:style-name="ce53">
            <text:p>7,224,098</text:p>
          </table:table-cell>
          <table:table-cell office:value-type="percentage" office:value="2.8612852455525438E-2" table:style-name="ce55">
            <text:p>2.86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德國</text:p>
          </table:table-cell>
          <table:table-cell office:value-type="float" office:value="1131" table:style-name="ce53">
            <text:p>1,131</text:p>
          </table:table-cell>
          <table:table-cell office:value-type="percentage" office:value="1.5100335117958852E-2" table:style-name="ce55">
            <text:p>1.51%</text:p>
          </table:table-cell>
          <table:table-cell office:value-type="float" office:value="6346124.2167999996" table:style-name="ce53">
            <text:p>6,346,124</text:p>
          </table:table-cell>
          <table:table-cell office:value-type="percentage" office:value="2.5135416079325179E-2" table:style-name="ce55">
            <text:p>2.5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澳大利亞</text:p>
          </table:table-cell>
          <table:table-cell office:value-type="float" office:value="850" table:style-name="ce53">
            <text:p>850</text:p>
          </table:table-cell>
          <table:table-cell office:value-type="percentage" office:value="1.1348616136397014E-2" table:style-name="ce55">
            <text:p>1.13%</text:p>
          </table:table-cell>
          <table:table-cell office:value-type="float" office:value="4056178.8136" table:style-name="ce53">
            <text:p>4,056,179</text:p>
          </table:table-cell>
          <table:table-cell office:value-type="percentage" office:value="1.6065513168191534E-2" table:style-name="ce55">
            <text:p>1.6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馬來西亞</text:p>
          </table:table-cell>
          <table:table-cell office:value-type="float" office:value="3315" table:style-name="ce53">
            <text:p>3,315</text:p>
          </table:table-cell>
          <table:table-cell office:value-type="percentage" office:value="4.4259602931948361E-2" table:style-name="ce55">
            <text:p>4.43%</text:p>
          </table:table-cell>
          <table:table-cell office:value-type="float" office:value="3573322.2735000001" table:style-name="ce53">
            <text:p>3,573,322</text:p>
          </table:table-cell>
          <table:table-cell office:value-type="percentage" office:value="1.4153038777931837E-2" table:style-name="ce55">
            <text:p>1.42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百慕達</text:p>
          </table:table-cell>
          <table:table-cell office:value-type="float" office:value="126" table:style-name="ce53">
            <text:p>126</text:p>
          </table:table-cell>
          <table:table-cell office:value-type="percentage" office:value="1.682265450807087E-3" table:style-name="ce55">
            <text:p>0.17%</text:p>
          </table:table-cell>
          <table:table-cell office:value-type="float" office:value="2336937.3942" table:style-name="ce53">
            <text:p>2,336,937</text:p>
          </table:table-cell>
          <table:table-cell office:value-type="percentage" office:value="9.2560264734575671E-3" table:style-name="ce55">
            <text:p>0.93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加拿大</text:p>
          </table:table-cell>
          <table:table-cell office:value-type="float" office:value="1533" table:style-name="ce53">
            <text:p>1,533</text:p>
          </table:table-cell>
          <table:table-cell office:value-type="percentage" office:value="2.0467562984819557E-2" table:style-name="ce55">
            <text:p>2.05%</text:p>
          </table:table-cell>
          <table:table-cell office:value-type="float" office:value="2336922.3065999998" table:style-name="ce53">
            <text:p>2,336,922</text:p>
          </table:table-cell>
          <table:table-cell office:value-type="percentage" office:value="9.2559667152349607E-3" table:style-name="ce55">
            <text:p>0.9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韓國</text:p>
          </table:table-cell>
          <table:table-cell office:value-type="float" office:value="2489" table:style-name="ce53">
            <text:p>2,489</text:p>
          </table:table-cell>
          <table:table-cell office:value-type="percentage" office:value="3.3231418309990789E-2" table:style-name="ce55">
            <text:p>3.32%</text:p>
          </table:table-cell>
          <table:table-cell office:value-type="float" office:value="2227964.9289000002" table:style-name="ce53">
            <text:p>2,227,965</text:p>
          </table:table-cell>
          <table:table-cell office:value-type="percentage" office:value="8.8244137027440293E-3" table:style-name="ce55">
            <text:p>0.8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法國</text:p>
          </table:table-cell>
          <table:table-cell office:value-type="float" office:value="846" table:style-name="ce53">
            <text:p>846</text:p>
          </table:table-cell>
          <table:table-cell office:value-type="percentage" office:value="1.1295210883990442E-2" table:style-name="ce55">
            <text:p>1.13%</text:p>
          </table:table-cell>
          <table:table-cell office:value-type="float" office:value="1752290.1834" table:style-name="ce53">
            <text:p>1,752,290</text:p>
          </table:table-cell>
          <table:table-cell office:value-type="percentage" office:value="6.940384610638028E-3" table:style-name="ce55">
            <text:p>0.6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菲律賓</text:p>
          </table:table-cell>
          <table:table-cell office:value-type="float" office:value="535" table:style-name="ce53">
            <text:p>535</text:p>
          </table:table-cell>
          <table:table-cell office:value-type="percentage" office:value="7.1429525093792976E-3" table:style-name="ce55">
            <text:p>0.71%</text:p>
          </table:table-cell>
          <table:table-cell office:value-type="float" office:value="1236675.1666000001" table:style-name="ce53">
            <text:p>1,236,675</text:p>
          </table:table-cell>
          <table:table-cell office:value-type="percentage" office:value="4.8981620601075953E-3" table:style-name="ce55">
            <text:p>0.4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泰國</text:p>
          </table:table-cell>
          <table:table-cell office:value-type="float" office:value="587" table:style-name="ce53">
            <text:p>587</text:p>
          </table:table-cell>
          <table:table-cell office:value-type="percentage" office:value="7.8372207906647617E-3" table:style-name="ce55">
            <text:p>0.78%</text:p>
          </table:table-cell>
          <table:table-cell office:value-type="float" office:value="1236238.8825000001" table:style-name="ce53">
            <text:p>1,236,239</text:p>
          </table:table-cell>
          <table:table-cell office:value-type="percentage" office:value="4.896434047543129E-3" table:style-name="ce55">
            <text:p>0.4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巴拿馬</text:p>
          </table:table-cell>
          <table:table-cell office:value-type="float" office:value="81" table:style-name="ce53">
            <text:p>81</text:p>
          </table:table-cell>
          <table:table-cell office:value-type="percentage" office:value="1.0814563612331273E-3" table:style-name="ce55">
            <text:p>0.11%</text:p>
          </table:table-cell>
          <table:table-cell office:value-type="float" office:value="970025.35959999997" table:style-name="ce53">
            <text:p>970,025</text:p>
          </table:table-cell>
          <table:table-cell office:value-type="percentage" office:value="3.8420286442703011E-3" table:style-name="ce55">
            <text:p>0.3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尼</text:p>
          </table:table-cell>
          <table:table-cell office:value-type="float" office:value="1026" table:style-name="ce53">
            <text:p>1,026</text:p>
          </table:table-cell>
          <table:table-cell office:value-type="percentage" office:value="1.3698447242286279E-2" table:style-name="ce55">
            <text:p>1.37%</text:p>
          </table:table-cell>
          <table:table-cell office:value-type="float" office:value="174216.17809999999" table:style-name="ce53">
            <text:p>174,216</text:p>
          </table:table-cell>
          <table:table-cell office:value-type="percentage" office:value="6.9002685335103724E-4" table:style-name="ce55">
            <text:p>0.0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紐西蘭</text:p>
          </table:table-cell>
          <table:table-cell office:value-type="float" office:value="152" table:style-name="ce53">
            <text:p>152</text:p>
          </table:table-cell>
          <table:table-cell office:value-type="percentage" office:value="2.0293995914498191E-3" table:style-name="ce55">
            <text:p>0.20%</text:p>
          </table:table-cell>
          <table:table-cell office:value-type="float" office:value="112303.1508" table:style-name="ce53">
            <text:p>112,303</text:p>
          </table:table-cell>
          <table:table-cell office:value-type="percentage" office:value="4.4480478571542619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越南</text:p>
          </table:table-cell>
          <table:table-cell office:value-type="float" office:value="795" table:style-name="ce53">
            <text:p>795</text:p>
          </table:table-cell>
          <table:table-cell office:value-type="percentage" office:value="1.061429391580662E-2" table:style-name="ce55">
            <text:p>1.06%</text:p>
          </table:table-cell>
          <table:table-cell office:value-type="float" office:value="83103.409400000004" table:style-name="ce53">
            <text:p>83,103</text:p>
          </table:table-cell>
          <table:table-cell office:value-type="percentage" office:value="3.2915188885678469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度</text:p>
          </table:table-cell>
          <table:table-cell office:value-type="float" office:value="843" table:style-name="ce53">
            <text:p>843</text:p>
          </table:table-cell>
          <table:table-cell office:value-type="percentage" office:value="1.1255156944685511E-2" table:style-name="ce55">
            <text:p>1.13%</text:p>
          </table:table-cell>
          <table:table-cell office:value-type="float" office:value="80148.280199999994" table:style-name="ce53">
            <text:p>80,148</text:p>
          </table:table-cell>
          <table:table-cell office:value-type="percentage" office:value="3.1744735874161183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巴西</text:p>
          </table:table-cell>
          <table:table-cell office:value-type="float" office:value="71" table:style-name="ce53">
            <text:p>71</text:p>
          </table:table-cell>
          <table:table-cell office:value-type="percentage" office:value="9.4794323021669187E-4" table:style-name="ce55">
            <text:p>0.09%</text:p>
          </table:table-cell>
          <table:table-cell office:value-type="float" office:value="27803.8907" table:style-name="ce53">
            <text:p>27,804</text:p>
          </table:table-cell>
          <table:table-cell office:value-type="percentage" office:value="1.1012428018955128E-4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捷克</text:p>
          </table:table-cell>
          <table:table-cell office:value-type="float" office:value="40" table:style-name="ce53">
            <text:p>40</text:p>
          </table:table-cell>
          <table:table-cell office:value-type="percentage" office:value="5.340525240657419E-4" table:style-name="ce55">
            <text:p>0.05%</text:p>
          </table:table-cell>
          <table:table-cell office:value-type="float" office:value="1371.8290999999999" table:style-name="ce53">
            <text:p>1,372</text:p>
          </table:table-cell>
          <table:table-cell office:value-type="percentage" office:value="5.4334730995248797E-6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薩爾瓦多</text:p>
          </table:table-cell>
          <table:table-cell office:value-type="float" office:value="10" table:style-name="ce53">
            <text:p>10</text:p>
          </table:table-cell>
          <table:table-cell office:value-type="percentage" office:value="1.3351313101643547E-4" table:style-name="ce55">
            <text:p>0.01%</text:p>
          </table:table-cell>
          <table:table-cell office:value-type="float" office:value="85.606499999999997" table:style-name="ce53">
            <text:p>86</text:p>
          </table:table-cell>
          <table:table-cell office:value-type="percentage" office:value="3.3906600676022731E-7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尼加拉瓜</text:p>
          </table:table-cell>
          <table:table-cell office:value-type="float" office:value="13" table:style-name="ce53">
            <text:p>13</text:p>
          </table:table-cell>
          <table:table-cell office:value-type="percentage" office:value="1.7356707032136612E-4" table:style-name="ce55">
            <text:p>0.02%</text:p>
          </table:table-cell>
          <table:table-cell office:value-type="float" office:value="71.1327" table:style-name="ce53">
            <text:p>71</text:p>
          </table:table-cell>
          <table:table-cell office:value-type="percentage" office:value="2.8173889294706853E-7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非洲地區</text:p>
          </table:table-cell>
          <table:table-cell office:value-type="float" office:value="1687" table:style-name="ce53">
            <text:p>1,687</text:p>
          </table:table-cell>
          <table:table-cell office:value-type="percentage" office:value="2.2523665202472665E-2" table:style-name="ce55">
            <text:p>2.25%</text:p>
          </table:table-cell>
          <table:table-cell office:value-type="float" office:value="3542142.8993000002" table:style-name="ce53">
            <text:p>3,542,143</text:p>
          </table:table-cell>
          <table:table-cell office:value-type="percentage" office:value="1.4029545049029512E-2" table:style-name="ce55">
            <text:p>1.4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歐洲其他地區</text:p>
          </table:table-cell>
          <table:table-cell office:value-type="float" office:value="2360" table:style-name="ce53">
            <text:p>2,360</text:p>
          </table:table-cell>
          <table:table-cell office:value-type="percentage" office:value="3.150909891987877E-2" table:style-name="ce55">
            <text:p>3.15%</text:p>
          </table:table-cell>
          <table:table-cell office:value-type="float" office:value="19049021.803199999" table:style-name="ce53">
            <text:p>19,049,022</text:p>
          </table:table-cell>
          <table:table-cell office:value-type="percentage" office:value="7.5448426877626457E-2" table:style-name="ce55">
            <text:p>7.5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中南美洲其他地區</text:p>
          </table:table-cell>
          <table:table-cell office:value-type="float" office:value="1278" table:style-name="ce53">
            <text:p>1,278</text:p>
          </table:table-cell>
          <table:table-cell office:value-type="percentage" office:value="1.7062978143900454E-2" table:style-name="ce55">
            <text:p>1.71%</text:p>
          </table:table-cell>
          <table:table-cell office:value-type="float" office:value="2118421.5162" table:style-name="ce53">
            <text:p>2,118,422</text:p>
          </table:table-cell>
          <table:table-cell office:value-type="percentage" office:value="8.3905395517032029E-3" table:style-name="ce55">
            <text:p>0.8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亞洲其他地區</text:p>
          </table:table-cell>
          <table:table-cell office:value-type="float" office:value="1789" table:style-name="ce53">
            <text:p>1,789</text:p>
          </table:table-cell>
          <table:table-cell office:value-type="percentage" office:value="2.3885499138840305E-2" table:style-name="ce55">
            <text:p>2.39%</text:p>
          </table:table-cell>
          <table:table-cell office:value-type="float" office:value="547305.82790000003" table:style-name="ce53">
            <text:p>547,306</text:p>
          </table:table-cell>
          <table:table-cell office:value-type="percentage" office:value="2.1677419535041523E-3" table:style-name="ce55">
            <text:p>0.2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大洋洲其他地區</text:p>
          </table:table-cell>
          <table:table-cell office:value-type="float" office:value="114" table:style-name="ce53">
            <text:p>114</text:p>
          </table:table-cell>
          <table:table-cell office:value-type="percentage" office:value="1.5220496935873646E-3" table:style-name="ce55">
            <text:p>0.15%</text:p>
          </table:table-cell>
          <table:table-cell office:value-type="float" office:value="259334.10260000001" table:style-name="ce53">
            <text:p>259,334</text:p>
          </table:table-cell>
          <table:table-cell office:value-type="percentage" office:value="1.0271577343464466E-3" table:style-name="ce55">
            <text:p>0.1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74900" table:style-name="ce53">
            <text:p>74,900</text:p>
          </table:table-cell>
          <table:table-cell office:value-type="percentage" office:value="1" table:style-name="ce55">
            <text:p>100.00%</text:p>
          </table:table-cell>
          <table:table-cell office:value-type="float" office:value="252477420.74790001" table:style-name="ce53">
            <text:p>252,477,421</text:p>
          </table:table-cell>
          <table:table-cell office:value-type="percentage" office:value="1" table:style-name="ce55">
            <text:p>100.00%</text:p>
          </table:table-cell>
          <table:table-cell table:number-columns-repeated="16379"/>
        </table:table-row>
        <table:table-row table:style-name="ro1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4"/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152">
            <text:p>民國041年01月至115年至07月</text:p>
          </table:table-cell>
          <table:covered-table-cell table:number-columns-repeated="4"/>
          <table:table-cell table:number-columns-repeated="16379"/>
        </table:table-row>
        <table:table-row table:style-name="ro19">
          <table:table-cell office:value-type="string" table:number-columns-spanned="5" table:number-rows-spanned="1" table:style-name="ce153">
            <text:p>僑外投資分業統計表</text:p>
          </table:table-cell>
          <table:covered-table-cell table:number-columns-repeated="4"/>
          <table:table-cell table:number-columns-repeated="16379"/>
        </table:table-row>
        <table:table-row table:style-name="ro16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/>
        </table:table-row>
        <table:table-row table:style-name="ro16">
          <table:table-cell office:value-type="string" table:style-name="ce52">
            <text:p>行 <text:s text:c="3"/>業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融及保險業</text:p>
          </table:table-cell>
          <table:table-cell office:value-type="float" office:value="6599" table:style-name="ce53">
            <text:p>6,599</text:p>
          </table:table-cell>
          <table:table-cell office:value-type="percentage" office:value="8.8104138851802405E-2" table:style-name="ce55">
            <text:p>8.81%</text:p>
          </table:table-cell>
          <table:table-cell office:value-type="float" office:value="71852320.920900002" table:style-name="ce53">
            <text:p>71,852,321</text:p>
          </table:table-cell>
          <table:table-cell office:value-type="percentage" office:value="0.28458909595977261" table:style-name="ce55">
            <text:p>28.4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子零組件製造業</text:p>
          </table:table-cell>
          <table:table-cell office:value-type="float" office:value="3621" table:style-name="ce53">
            <text:p>3,621</text:p>
          </table:table-cell>
          <table:table-cell office:value-type="percentage" office:value="4.8344459279038722E-2" table:style-name="ce55">
            <text:p>4.83%</text:p>
          </table:table-cell>
          <table:table-cell office:value-type="float" office:value="41823439.395199999" table:style-name="ce53">
            <text:p>41,823,439</text:p>
          </table:table-cell>
          <table:table-cell office:value-type="percentage" office:value="0.16565219682341781" table:style-name="ce55">
            <text:p>16.5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批發及零售業</text:p>
          </table:table-cell>
          <table:table-cell office:value-type="float" office:value="24458" table:style-name="ce53">
            <text:p>24,458</text:p>
          </table:table-cell>
          <table:table-cell office:value-type="percentage" office:value="0.32654205607476638" table:style-name="ce55">
            <text:p>32.65%</text:p>
          </table:table-cell>
          <table:table-cell office:value-type="float" office:value="26876113.5493" table:style-name="ce53">
            <text:p>26,876,114</text:p>
          </table:table-cell>
          <table:table-cell office:value-type="percentage" office:value="0.10644957267737593" table:style-name="ce55">
            <text:p>10.6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專業、科學及技術服務業</text:p>
          </table:table-cell>
          <table:table-cell office:value-type="float" office:value="7662" table:style-name="ce53">
            <text:p>7,662</text:p>
          </table:table-cell>
          <table:table-cell office:value-type="percentage" office:value="0.10229639519359146" table:style-name="ce55">
            <text:p>10.23%</text:p>
          </table:table-cell>
          <table:table-cell office:value-type="float" office:value="15352164.895" table:style-name="ce53">
            <text:p>15,352,165</text:p>
          </table:table-cell>
          <table:table-cell office:value-type="percentage" office:value="6.080609049919445E-2" table:style-name="ce55">
            <text:p>6.0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資訊及通訊傳播業</text:p>
          </table:table-cell>
          <table:table-cell office:value-type="float" office:value="5218" table:style-name="ce53">
            <text:p>5,218</text:p>
          </table:table-cell>
          <table:table-cell office:value-type="percentage" office:value="6.9666221628838454E-2" table:style-name="ce55">
            <text:p>6.97%</text:p>
          </table:table-cell>
          <table:table-cell office:value-type="float" office:value="13040576.8774" table:style-name="ce53">
            <text:p>13,040,577</text:p>
          </table:table-cell>
          <table:table-cell office:value-type="percentage" office:value="5.1650467747850939E-2" table:style-name="ce55">
            <text:p>5.1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機械設備製造業</text:p>
          </table:table-cell>
          <table:table-cell office:value-type="float" office:value="1869" table:style-name="ce53">
            <text:p>1,869</text:p>
          </table:table-cell>
          <table:table-cell office:value-type="percentage" office:value="2.4953271028037384E-2" table:style-name="ce55">
            <text:p>2.50%</text:p>
          </table:table-cell>
          <table:table-cell office:value-type="float" office:value="8330145.4863999998" table:style-name="ce53">
            <text:p>8,330,145</text:p>
          </table:table-cell>
          <table:table-cell office:value-type="percentage" office:value="3.2993625575404202E-2" table:style-name="ce55">
            <text:p>3.3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腦、電子產品及光學製品製造業</text:p>
          </table:table-cell>
          <table:table-cell office:value-type="float" office:value="1956" table:style-name="ce53">
            <text:p>1,956</text:p>
          </table:table-cell>
          <table:table-cell office:value-type="percentage" office:value="2.6114819759679574E-2" table:style-name="ce55">
            <text:p>2.61%</text:p>
          </table:table-cell>
          <table:table-cell office:value-type="float" office:value="8283754.5289000003" table:style-name="ce53">
            <text:p>8,283,755</text:p>
          </table:table-cell>
          <table:table-cell office:value-type="percentage" office:value="3.2809882580238224E-2" table:style-name="ce55">
            <text:p>3.2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材料製造業</text:p>
          </table:table-cell>
          <table:table-cell office:value-type="float" office:value="861" table:style-name="ce53">
            <text:p>861</text:p>
          </table:table-cell>
          <table:table-cell office:value-type="percentage" office:value="1.1495327102803739E-2" table:style-name="ce55">
            <text:p>1.15%</text:p>
          </table:table-cell>
          <table:table-cell office:value-type="float" office:value="7760997.9781999998" table:style-name="ce53">
            <text:p>7,760,998</text:p>
          </table:table-cell>
          <table:table-cell office:value-type="percentage" office:value="3.0739374456575253E-2" table:style-name="ce55">
            <text:p>3.0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設備製造業</text:p>
          </table:table-cell>
          <table:table-cell office:value-type="float" office:value="1662" table:style-name="ce53">
            <text:p>1,662</text:p>
          </table:table-cell>
          <table:table-cell office:value-type="percentage" office:value="2.2189586114819759E-2" table:style-name="ce55">
            <text:p>2.22%</text:p>
          </table:table-cell>
          <table:table-cell office:value-type="float" office:value="7301892.1743999999" table:style-name="ce53">
            <text:p>7,301,892</text:p>
          </table:table-cell>
          <table:table-cell office:value-type="percentage" office:value="2.8920971042757038E-2" table:style-name="ce55">
            <text:p>2.8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不動產業</text:p>
          </table:table-cell>
          <table:table-cell office:value-type="float" office:value="2069" table:style-name="ce53">
            <text:p>2,069</text:p>
          </table:table-cell>
          <table:table-cell office:value-type="percentage" office:value="2.7623497997329775E-2" table:style-name="ce55">
            <text:p>2.76%</text:p>
          </table:table-cell>
          <table:table-cell office:value-type="float" office:value="7169094.6045000004" table:style-name="ce53">
            <text:p>7,169,095</text:p>
          </table:table-cell>
          <table:table-cell office:value-type="percentage" office:value="2.8394993038440366E-2" table:style-name="ce55">
            <text:p>2.8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及燃氣供應業</text:p>
          </table:table-cell>
          <table:table-cell office:value-type="float" office:value="519" table:style-name="ce53">
            <text:p>519</text:p>
          </table:table-cell>
          <table:table-cell office:value-type="percentage" office:value="6.9292389853137515E-3" table:style-name="ce55">
            <text:p>0.69%</text:p>
          </table:table-cell>
          <table:table-cell office:value-type="float" office:value="7117316.9692000002" table:style-name="ce53">
            <text:p>7,117,317</text:p>
          </table:table-cell>
          <table:table-cell office:value-type="percentage" office:value="2.8189914757988113E-2" table:style-name="ce55">
            <text:p>2.8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屬製品製造業</text:p>
          </table:table-cell>
          <table:table-cell office:value-type="float" office:value="1280" table:style-name="ce53">
            <text:p>1,280</text:p>
          </table:table-cell>
          <table:table-cell office:value-type="percentage" office:value="1.7089452603471299E-2" table:style-name="ce55">
            <text:p>1.71%</text:p>
          </table:table-cell>
          <table:table-cell office:value-type="float" office:value="4835781.6908999998" table:style-name="ce53">
            <text:p>4,835,782</text:p>
          </table:table-cell>
          <table:table-cell office:value-type="percentage" office:value="1.9153323400465789E-2" table:style-name="ce55">
            <text:p>1.9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非金屬礦物製品製造業</text:p>
          </table:table-cell>
          <table:table-cell office:value-type="float" office:value="399" table:style-name="ce53">
            <text:p>399</text:p>
          </table:table-cell>
          <table:table-cell office:value-type="percentage" office:value="5.3271028037383174E-3" table:style-name="ce55">
            <text:p>0.53%</text:p>
          </table:table-cell>
          <table:table-cell office:value-type="float" office:value="4238744.0274999999" table:style-name="ce53">
            <text:p>4,238,744</text:p>
          </table:table-cell>
          <table:table-cell office:value-type="percentage" office:value="1.6788606343267454E-2" table:style-name="ce55">
            <text:p>1.6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住宿及餐飲業</text:p>
          </table:table-cell>
          <table:table-cell office:value-type="float" office:value="5309" table:style-name="ce53">
            <text:p>5,309</text:p>
          </table:table-cell>
          <table:table-cell office:value-type="percentage" office:value="7.0881174899866492E-2" table:style-name="ce55">
            <text:p>7.09%</text:p>
          </table:table-cell>
          <table:table-cell office:value-type="float" office:value="3090735.2239000001" table:style-name="ce53">
            <text:p>3,090,735</text:p>
          </table:table-cell>
          <table:table-cell office:value-type="percentage" office:value="1.2241630220811369E-2" table:style-name="ce55">
            <text:p>1.2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營造業</text:p>
          </table:table-cell>
          <table:table-cell office:value-type="float" office:value="1287" table:style-name="ce53">
            <text:p>1,287</text:p>
          </table:table-cell>
          <table:table-cell office:value-type="percentage" office:value="1.718291054739653E-2" table:style-name="ce55">
            <text:p>1.72%</text:p>
          </table:table-cell>
          <table:table-cell office:value-type="float" office:value="2437757.5852999999" table:style-name="ce53">
            <text:p>2,437,758</text:p>
          </table:table-cell>
          <table:table-cell office:value-type="percentage" office:value="9.6553488944823851E-3" table:style-name="ce55">
            <text:p>0.9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運輸及倉儲業</text:p>
          </table:table-cell>
          <table:table-cell office:value-type="float" office:value="884" table:style-name="ce53">
            <text:p>884</text:p>
          </table:table-cell>
          <table:table-cell office:value-type="percentage" office:value="1.1802403204272364E-2" table:style-name="ce55">
            <text:p>1.18%</text:p>
          </table:table-cell>
          <table:table-cell office:value-type="float" office:value="2294301.9805000001" table:style-name="ce53">
            <text:p>2,294,302</text:p>
          </table:table-cell>
          <table:table-cell office:value-type="percentage" office:value="9.0871570760811624E-3" table:style-name="ce55">
            <text:p>0.9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食品製造業</text:p>
          </table:table-cell>
          <table:table-cell office:value-type="float" office:value="1015" table:style-name="ce53">
            <text:p>1,015</text:p>
          </table:table-cell>
          <table:table-cell office:value-type="percentage" office:value="1.355140186915888E-2" table:style-name="ce55">
            <text:p>1.36%</text:p>
          </table:table-cell>
          <table:table-cell office:value-type="float" office:value="2113159.8468999998" table:style-name="ce53">
            <text:p>2,113,160</text:p>
          </table:table-cell>
          <table:table-cell office:value-type="percentage" office:value="8.3696983304103103E-3" table:style-name="ce55">
            <text:p>0.8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支援服務業</text:p>
          </table:table-cell>
          <table:table-cell office:value-type="float" office:value="1210" table:style-name="ce53">
            <text:p>1,210</text:p>
          </table:table-cell>
          <table:table-cell office:value-type="percentage" office:value="1.6154873164218958E-2" table:style-name="ce55">
            <text:p>1.62%</text:p>
          </table:table-cell>
          <table:table-cell office:value-type="float" office:value="1792643.4012" table:style-name="ce53">
            <text:p>1,792,643</text:p>
          </table:table-cell>
          <table:table-cell office:value-type="percentage" office:value="7.1002127473013266E-3" table:style-name="ce55">
            <text:p>0.7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製品製造業</text:p>
          </table:table-cell>
          <table:table-cell office:value-type="float" office:value="369" table:style-name="ce53">
            <text:p>369</text:p>
          </table:table-cell>
          <table:table-cell office:value-type="percentage" office:value="4.9265687583444594E-3" table:style-name="ce55">
            <text:p>0.49%</text:p>
          </table:table-cell>
          <table:table-cell office:value-type="float" office:value="1760351.6965000001" table:style-name="ce53">
            <text:p>1,760,352</text:p>
          </table:table-cell>
          <table:table-cell office:value-type="percentage" office:value="6.9723133707775015E-3" table:style-name="ce55">
            <text:p>0.7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藥品製造業</text:p>
          </table:table-cell>
          <table:table-cell office:value-type="float" office:value="194" table:style-name="ce53">
            <text:p>194</text:p>
          </table:table-cell>
          <table:table-cell office:value-type="percentage" office:value="2.590120160213618E-3" table:style-name="ce55">
            <text:p>0.26%</text:p>
          </table:table-cell>
          <table:table-cell office:value-type="float" office:value="1472649.1507999999" table:style-name="ce53">
            <text:p>1,472,649</text:p>
          </table:table-cell>
          <table:table-cell office:value-type="percentage" office:value="5.832795449342172E-3" table:style-name="ce55">
            <text:p>0.5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基本金屬製造業</text:p>
          </table:table-cell>
          <table:table-cell office:value-type="float" office:value="129" table:style-name="ce53">
            <text:p>129</text:p>
          </table:table-cell>
          <table:table-cell office:value-type="percentage" office:value="1.7222963951935915E-3" table:style-name="ce55">
            <text:p>0.17%</text:p>
          </table:table-cell>
          <table:table-cell office:value-type="float" office:value="1216192.1306" table:style-name="ce53">
            <text:p>1,216,192</text:p>
          </table:table-cell>
          <table:table-cell office:value-type="percentage" office:value="4.8170332499331654E-3" table:style-name="ce55">
            <text:p>0.4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汽車及其零件製造業</text:p>
          </table:table-cell>
          <table:table-cell office:value-type="float" office:value="210" table:style-name="ce53">
            <text:p>210</text:p>
          </table:table-cell>
          <table:table-cell office:value-type="percentage" office:value="2.8037383177570091E-3" table:style-name="ce55">
            <text:p>0.28%</text:p>
          </table:table-cell>
          <table:table-cell office:value-type="float" office:value="1166422.0159" table:style-name="ce53">
            <text:p>1,166,422</text:p>
          </table:table-cell>
          <table:table-cell office:value-type="percentage" office:value="4.6199062571408251E-3" table:style-name="ce55">
            <text:p>0.4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塑膠製品製造業</text:p>
          </table:table-cell>
          <table:table-cell office:value-type="float" office:value="364" table:style-name="ce53">
            <text:p>364</text:p>
          </table:table-cell>
          <table:table-cell office:value-type="percentage" office:value="4.8598130841121497E-3" table:style-name="ce55">
            <text:p>0.49%</text:p>
          </table:table-cell>
          <table:table-cell office:value-type="float" office:value="1012359.2858" table:style-name="ce53">
            <text:p>1,012,359</text:p>
          </table:table-cell>
          <table:table-cell office:value-type="percentage" office:value="4.0097022648644927E-3" table:style-name="ce55">
            <text:p>0.4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紡織業</text:p>
          </table:table-cell>
          <table:table-cell office:value-type="float" office:value="276" table:style-name="ce53">
            <text:p>276</text:p>
          </table:table-cell>
          <table:table-cell office:value-type="percentage" office:value="3.6849132176234975E-3" table:style-name="ce55">
            <text:p>0.37%</text:p>
          </table:table-cell>
          <table:table-cell office:value-type="float" office:value="898795.77850000001" table:style-name="ce53">
            <text:p>898,796</text:p>
          </table:table-cell>
          <table:table-cell office:value-type="percentage" office:value="3.5599055782396171E-3" table:style-name="ce55">
            <text:p>0.3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紙漿、紙及紙製品製造業</text:p>
          </table:table-cell>
          <table:table-cell office:value-type="float" office:value="155" table:style-name="ce53">
            <text:p>155</text:p>
          </table:table-cell>
          <table:table-cell office:value-type="percentage" office:value="2.0694259012016022E-3" table:style-name="ce55">
            <text:p>0.21%</text:p>
          </table:table-cell>
          <table:table-cell office:value-type="float" office:value="776632.92799999996" table:style-name="ce53">
            <text:p>776,633</text:p>
          </table:table-cell>
          <table:table-cell office:value-type="percentage" office:value="3.0760490411357302E-3" table:style-name="ce55">
            <text:p>0.3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產業用機械設備維修及安裝業</text:p>
          </table:table-cell>
          <table:table-cell office:value-type="float" office:value="157" table:style-name="ce53">
            <text:p>157</text:p>
          </table:table-cell>
          <table:table-cell office:value-type="percentage" office:value="2.096128170894526E-3" table:style-name="ce55">
            <text:p>0.21%</text:p>
          </table:table-cell>
          <table:table-cell office:value-type="float" office:value="722351.05790000001" table:style-name="ce53">
            <text:p>722,351</text:p>
          </table:table-cell>
          <table:table-cell office:value-type="percentage" office:value="2.8610521121461836E-3" table:style-name="ce55">
            <text:p>0.2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橡膠製品製造業</text:p>
          </table:table-cell>
          <table:table-cell office:value-type="float" office:value="358" table:style-name="ce53">
            <text:p>358</text:p>
          </table:table-cell>
          <table:table-cell office:value-type="percentage" office:value="4.7797062750333779E-3" table:style-name="ce55">
            <text:p>0.48%</text:p>
          </table:table-cell>
          <table:table-cell office:value-type="float" office:value="626742.93799999997" table:style-name="ce53">
            <text:p>626,743</text:p>
          </table:table-cell>
          <table:table-cell office:value-type="percentage" office:value="2.4823722301322384E-3" table:style-name="ce55">
            <text:p>0.2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藝術、娛樂及休閒服務業</text:p>
          </table:table-cell>
          <table:table-cell office:value-type="float" office:value="696" table:style-name="ce53">
            <text:p>696</text:p>
          </table:table-cell>
          <table:table-cell office:value-type="percentage" office:value="9.2923898531375171E-3" table:style-name="ce55">
            <text:p>0.93%</text:p>
          </table:table-cell>
          <table:table-cell office:value-type="float" office:value="438338.6874" table:style-name="ce53">
            <text:p>438,339</text:p>
          </table:table-cell>
          <table:table-cell office:value-type="percentage" office:value="1.7361500529494219E-3" table:style-name="ce55">
            <text:p>0.1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皮革、毛皮及其製品製造業</text:p>
          </table:table-cell>
          <table:table-cell office:value-type="float" office:value="313" table:style-name="ce53">
            <text:p>313</text:p>
          </table:table-cell>
          <table:table-cell office:value-type="percentage" office:value="4.1789052069425908E-3" table:style-name="ce55">
            <text:p>0.42%</text:p>
          </table:table-cell>
          <table:table-cell office:value-type="float" office:value="419084.21629999997" table:style-name="ce53">
            <text:p>419,084</text:p>
          </table:table-cell>
          <table:table-cell office:value-type="percentage" office:value="1.6598879022867465E-3" table:style-name="ce55">
            <text:p>0.1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用水供應及污染整治業</text:p>
          </table:table-cell>
          <table:table-cell office:value-type="float" office:value="149" table:style-name="ce53">
            <text:p>149</text:p>
          </table:table-cell>
          <table:table-cell office:value-type="percentage" office:value="1.9893190921228304E-3" table:style-name="ce55">
            <text:p>0.20%</text:p>
          </table:table-cell>
          <table:table-cell office:value-type="float" office:value="340786.10279999999" table:style-name="ce53">
            <text:p>340,786</text:p>
          </table:table-cell>
          <table:table-cell office:value-type="percentage" office:value="1.3497686319454154E-3" table:style-name="ce55">
            <text:p>0.1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農、林、漁、牧業</text:p>
          </table:table-cell>
          <table:table-cell office:value-type="float" office:value="242" table:style-name="ce53">
            <text:p>242</text:p>
          </table:table-cell>
          <table:table-cell office:value-type="percentage" office:value="3.2309746328437919E-3" table:style-name="ce55">
            <text:p>0.32%</text:p>
          </table:table-cell>
          <table:table-cell office:value-type="float" office:value="323456.4952" table:style-name="ce53">
            <text:p>323,456</text:p>
          </table:table-cell>
          <table:table-cell office:value-type="percentage" office:value="1.2811303848155712E-3" table:style-name="ce55">
            <text:p>0.1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刷及資料儲存媒體複製業</text:p>
          </table:table-cell>
          <table:table-cell office:value-type="float" office:value="125" table:style-name="ce53">
            <text:p>125</text:p>
          </table:table-cell>
          <table:table-cell office:value-type="percentage" office:value="1.6688918558077437E-3" table:style-name="ce55">
            <text:p>0.17%</text:p>
          </table:table-cell>
          <table:table-cell office:value-type="float" office:value="305949.6482" table:style-name="ce53">
            <text:p>305,950</text:p>
          </table:table-cell>
          <table:table-cell office:value-type="percentage" office:value="1.2117901366930244E-3" table:style-name="ce55">
            <text:p>0.1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木竹製品製造業</text:p>
          </table:table-cell>
          <table:table-cell office:value-type="float" office:value="134" table:style-name="ce53">
            <text:p>134</text:p>
          </table:table-cell>
          <table:table-cell office:value-type="percentage" office:value="1.7890520694259014E-3" table:style-name="ce55">
            <text:p>0.18%</text:p>
          </table:table-cell>
          <table:table-cell office:value-type="float" office:value="169657.77830000001" table:style-name="ce53">
            <text:p>169,658</text:p>
          </table:table-cell>
          <table:table-cell office:value-type="percentage" office:value="6.7197208287945944E-4" table:style-name="ce55">
            <text:p>0.0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菸草製造業</text:p>
          </table:table-cell>
          <table:table-cell office:value-type="float" office:value="2" table:style-name="ce53">
            <text:p>2</text:p>
          </table:table-cell>
          <table:table-cell office:value-type="percentage" office:value="2.6702269692923897E-5" table:style-name="ce55">
            <text:p>0.00%</text:p>
          </table:table-cell>
          <table:table-cell office:value-type="float" office:value="165970.77590000001" table:style-name="ce53">
            <text:p>165,971</text:p>
          </table:table-cell>
          <table:table-cell office:value-type="percentage" office:value="6.573687873091934E-4" table:style-name="ce55">
            <text:p>0.0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飲料製造業</text:p>
          </table:table-cell>
          <table:table-cell office:value-type="float" office:value="57" table:style-name="ce53">
            <text:p>57</text:p>
          </table:table-cell>
          <table:table-cell office:value-type="percentage" office:value="7.6101468624833113E-4" table:style-name="ce55">
            <text:p>0.08%</text:p>
          </table:table-cell>
          <table:table-cell office:value-type="float" office:value="162865.12549999999" table:style-name="ce53">
            <text:p>162,865</text:p>
          </table:table-cell>
          <table:table-cell office:value-type="percentage" office:value="6.4506808180134906E-4" table:style-name="ce55">
            <text:p>0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成衣及服飾品製造業</text:p>
          </table:table-cell>
          <table:table-cell office:value-type="float" office:value="101" table:style-name="ce53">
            <text:p>101</text:p>
          </table:table-cell>
          <table:table-cell office:value-type="percentage" office:value="1.348464619492657E-3" table:style-name="ce55">
            <text:p>0.13%</text:p>
          </table:table-cell>
          <table:table-cell office:value-type="float" office:value="152340.27499999999" table:style-name="ce53">
            <text:p>152,340</text:p>
          </table:table-cell>
          <table:table-cell office:value-type="percentage" office:value="6.0338177785851409E-4" table:style-name="ce55">
            <text:p>0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石油及煤製品製造業</text:p>
          </table:table-cell>
          <table:table-cell office:value-type="float" office:value="10" table:style-name="ce53">
            <text:p>10</text:p>
          </table:table-cell>
          <table:table-cell office:value-type="percentage" office:value="1.3351134846461952E-4" table:style-name="ce55">
            <text:p>0.01%</text:p>
          </table:table-cell>
          <table:table-cell office:value-type="float" office:value="94112.666500000007" table:style-name="ce53">
            <text:p>94,113</text:p>
          </table:table-cell>
          <table:table-cell office:value-type="percentage" office:value="3.7275676462954677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礦業及土石採取業</text:p>
          </table:table-cell>
          <table:table-cell office:value-type="float" office:value="41" table:style-name="ce53">
            <text:p>41</text:p>
          </table:table-cell>
          <table:table-cell office:value-type="percentage" office:value="5.4739652870493987E-4" table:style-name="ce55">
            <text:p>0.05%</text:p>
          </table:table-cell>
          <table:table-cell office:value-type="float" office:value="87665.953500000003" table:style-name="ce53">
            <text:p>87,666</text:p>
          </table:table-cell>
          <table:table-cell office:value-type="percentage" office:value="3.4722294469070528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教育服務業</text:p>
          </table:table-cell>
          <table:table-cell office:value-type="float" office:value="227" table:style-name="ce53">
            <text:p>227</text:p>
          </table:table-cell>
          <table:table-cell office:value-type="percentage" office:value="3.0307076101468628E-3" table:style-name="ce55">
            <text:p>0.30%</text:p>
          </table:table-cell>
          <table:table-cell office:value-type="float" office:value="45757.959199999998" table:style-name="ce53">
            <text:p>45,758</text:p>
          </table:table-cell>
          <table:table-cell office:value-type="percentage" office:value="1.8123584700942253E-4" table:style-name="ce55">
            <text:p>0.0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家具製造業</text:p>
          </table:table-cell>
          <table:table-cell office:value-type="float" office:value="41" table:style-name="ce53">
            <text:p>41</text:p>
          </table:table-cell>
          <table:table-cell office:value-type="percentage" office:value="5.4739652870493987E-4" table:style-name="ce55">
            <text:p>0.05%</text:p>
          </table:table-cell>
          <table:table-cell office:value-type="float" office:value="26141.932100000002" table:style-name="ce53">
            <text:p>26,142</text:p>
          </table:table-cell>
          <table:table-cell office:value-type="percentage" office:value="1.0354166333987884E-4" table:style-name="ce55">
            <text:p>0.0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醫療保健及社會工作服務業</text:p>
          </table:table-cell>
          <table:table-cell office:value-type="float" office:value="22" table:style-name="ce53">
            <text:p>22</text:p>
          </table:table-cell>
          <table:table-cell office:value-type="percentage" office:value="2.9372496662216294E-4" table:style-name="ce55">
            <text:p>0.03%</text:p>
          </table:table-cell>
          <table:table-cell office:value-type="float" office:value="12072.1502" table:style-name="ce53">
            <text:p>12,072</text:p>
          </table:table-cell>
          <table:table-cell office:value-type="percentage" office:value="4.7814771571411546E-5" table:style-name="ce55">
            <text:p>0.00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公共行政及國防；強制性社會安全</text:p>
          </table:table-cell>
          <table:table-cell office:value-type="float" office:value="2" table:style-name="ce53">
            <text:p>2</text:p>
          </table:table-cell>
          <table:table-cell office:value-type="percentage" office:value="2.6702269692923897E-5" table:style-name="ce55">
            <text:p>0.00%</text:p>
          </table:table-cell>
          <table:table-cell office:value-type="float" office:value="349.79649999999998" table:style-name="ce53">
            <text:p>350</text:p>
          </table:table-cell>
          <table:table-cell office:value-type="percentage" office:value="1.3854565646457297E-6" table:style-name="ce55">
            <text:p>0.00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其他製造業</text:p>
          </table:table-cell>
          <table:table-cell office:value-type="float" office:value="826" table:style-name="ce53">
            <text:p>826</text:p>
          </table:table-cell>
          <table:table-cell office:value-type="percentage" office:value="1.102803738317757E-2" table:style-name="ce55">
            <text:p>1.10%</text:p>
          </table:table-cell>
          <table:table-cell office:value-type="float" office:value="1810330.1344999999" table:style-name="ce53">
            <text:p>1,810,330</text:p>
          </table:table-cell>
          <table:table-cell office:value-type="percentage" office:value="7.1702654801263357E-3" table:style-name="ce55">
            <text:p>0.72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其他服務業</text:p>
          </table:table-cell>
          <table:table-cell office:value-type="float" office:value="1522" table:style-name="ce53">
            <text:p>1,522</text:p>
          </table:table-cell>
          <table:table-cell office:value-type="percentage" office:value="2.0320427236315088E-2" table:style-name="ce55">
            <text:p>2.03%</text:p>
          </table:table-cell>
          <table:table-cell office:value-type="float" office:value="1514464.7472999999" table:style-name="ce53">
            <text:p>1,514,465</text:p>
          </table:table-cell>
          <table:table-cell office:value-type="percentage" office:value="5.9984165824166942E-3" table:style-name="ce55">
            <text:p>0.60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其他運輸工具製造業</text:p>
          </table:table-cell>
          <table:table-cell office:value-type="float" office:value="300" table:style-name="ce53">
            <text:p>300</text:p>
          </table:table-cell>
          <table:table-cell office:value-type="percentage" office:value="4.0053404539385842E-3" table:style-name="ce55">
            <text:p>0.40%</text:p>
          </table:table-cell>
          <table:table-cell office:value-type="float" office:value="1044638.1859" table:style-name="ce53">
            <text:p>1,044,638</text:p>
          </table:table-cell>
          <table:table-cell office:value-type="percentage" office:value="4.1375509255660399E-3" table:style-name="ce55">
            <text:p>0.4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74900" table:style-name="ce53">
            <text:p>74,900</text:p>
          </table:table-cell>
          <table:table-cell office:value-type="percentage" office:value="1" table:style-name="ce55">
            <text:p>100.00%</text:p>
          </table:table-cell>
          <table:table-cell office:value-type="float" office:value="252477420.74790001" table:style-name="ce53">
            <text:p>252,477,421</text:p>
          </table:table-cell>
          <table:table-cell office:value-type="percentage" office:value="1" table:style-name="ce55">
            <text:p>100.00%</text:p>
          </table:table-cell>
          <table:table-cell table:number-columns-repeated="16379" table:style-name="ce1"/>
        </table:table-row>
        <table:table-row table:style-name="ro2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4"/>
          <table:table-cell table:number-columns-repeated="16379" table:style-name="ce1"/>
        </table:table-row>
        <table:table-row table:style-name="ro20">
          <table:table-cell office:value-type="string" table:number-columns-spanned="5" table:number-rows-spanned="1" table:style-name="ce152">
            <text:p>民國041年01月至115年至07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5" table:number-rows-spanned="1" table:style-name="ce153">
            <text:p>對外投資分區統計表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6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 table:style-name="ce1"/>
        </table:table-row>
        <table:table-row table:style-name="ro16">
          <table:table-cell office:value-type="string" table:style-name="ce52">
            <text:p>地 <text:s text:c="3"/>區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加勒比海英國屬地</text:p>
          </table:table-cell>
          <table:table-cell office:value-type="float" office:value="3294" table:style-name="ce53">
            <text:p>3,294</text:p>
          </table:table-cell>
          <table:table-cell office:value-type="percentage" office:value="0.15584046931920331" table:style-name="ce55">
            <text:p>15.58%</text:p>
          </table:table-cell>
          <table:table-cell office:value-type="float" office:value="113074512.3986" table:style-name="ce53">
            <text:p>113,074,512</text:p>
          </table:table-cell>
          <table:table-cell office:value-type="percentage" office:value="0.32468912375864661" table:style-name="ce55">
            <text:p>32.47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美國</text:p>
          </table:table-cell>
          <table:table-cell office:value-type="float" office:value="6276" table:style-name="ce53">
            <text:p>6,276</text:p>
          </table:table-cell>
          <table:table-cell office:value-type="percentage" office:value="0.29692009272839098" table:style-name="ce55">
            <text:p>29.69%</text:p>
          </table:table-cell>
          <table:table-cell office:value-type="float" office:value="76207164.781299993" table:style-name="ce53">
            <text:p>76,207,165</text:p>
          </table:table-cell>
          <table:table-cell office:value-type="percentage" office:value="0.21882594965120936" table:style-name="ce55">
            <text:p>21.88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新加坡</text:p>
          </table:table-cell>
          <table:table-cell office:value-type="float" office:value="878" table:style-name="ce53">
            <text:p>878</text:p>
          </table:table-cell>
          <table:table-cell office:value-type="percentage" office:value="4.1538534323697779E-2" table:style-name="ce55">
            <text:p>4.15%</text:p>
          </table:table-cell>
          <table:table-cell office:value-type="float" office:value="33801065.998800002" table:style-name="ce53">
            <text:p>33,801,066</text:p>
          </table:table-cell>
          <table:table-cell office:value-type="percentage" office:value="9.7058464091103497E-2" table:style-name="ce55">
            <text:p>9.7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日本</text:p>
          </table:table-cell>
          <table:table-cell office:value-type="float" office:value="1248" table:style-name="ce53">
            <text:p>1,248</text:p>
          </table:table-cell>
          <table:table-cell office:value-type="percentage" office:value="5.9043383640062452E-2" table:style-name="ce55">
            <text:p>5.90%</text:p>
          </table:table-cell>
          <table:table-cell office:value-type="float" office:value="19936990.678599998" table:style-name="ce53">
            <text:p>19,936,991</text:p>
          </table:table-cell>
          <table:table-cell office:value-type="percentage" office:value="5.724830376451031E-2" table:style-name="ce55">
            <text:p>5.72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越南</text:p>
          </table:table-cell>
          <table:table-cell office:value-type="float" office:value="1180" table:style-name="ce53">
            <text:p>1,180</text:p>
          </table:table-cell>
          <table:table-cell office:value-type="percentage" office:value="5.5826276198135967E-2" table:style-name="ce55">
            <text:p>5.58%</text:p>
          </table:table-cell>
          <table:table-cell office:value-type="float" office:value="17405843.942299999" table:style-name="ce53">
            <text:p>17,405,844</text:p>
          </table:table-cell>
          <table:table-cell office:value-type="percentage" office:value="4.9980213029643866E-2" table:style-name="ce55">
            <text:p>5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香港</text:p>
          </table:table-cell>
          <table:table-cell office:value-type="float" office:value="2018" table:style-name="ce53">
            <text:p>2,018</text:p>
          </table:table-cell>
          <table:table-cell office:value-type="percentage" office:value="9.5472394379524053E-2" table:style-name="ce55">
            <text:p>9.55%</text:p>
          </table:table-cell>
          <table:table-cell office:value-type="float" office:value="9611119.477" table:style-name="ce53">
            <text:p>9,611,119</text:p>
          </table:table-cell>
          <table:table-cell office:value-type="percentage" office:value="2.759796080593516E-2" table:style-name="ce55">
            <text:p>2.7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泰國</text:p>
          </table:table-cell>
          <table:table-cell office:value-type="float" office:value="840" table:style-name="ce53">
            <text:p>840</text:p>
          </table:table-cell>
          <table:table-cell office:value-type="percentage" office:value="3.9740738988503575E-2" table:style-name="ce55">
            <text:p>3.97%</text:p>
          </table:table-cell>
          <table:table-cell office:value-type="float" office:value="7809588.7669000002" table:style-name="ce53">
            <text:p>7,809,589</text:p>
          </table:table-cell>
          <table:table-cell office:value-type="percentage" office:value="2.2424934495419727E-2" table:style-name="ce55">
            <text:p>2.2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薩摩亞</text:p>
          </table:table-cell>
          <table:table-cell office:value-type="float" office:value="721" table:style-name="ce53">
            <text:p>721</text:p>
          </table:table-cell>
          <table:table-cell office:value-type="percentage" office:value="3.4110800965132228E-2" table:style-name="ce55">
            <text:p>3.41%</text:p>
          </table:table-cell>
          <table:table-cell office:value-type="float" office:value="5732751.7331999997" table:style-name="ce53">
            <text:p>5,732,752</text:p>
          </table:table-cell>
          <table:table-cell office:value-type="percentage" office:value="1.6461376640007661E-2" table:style-name="ce55">
            <text:p>1.6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德國</text:p>
          </table:table-cell>
          <table:table-cell office:value-type="float" office:value="315" table:style-name="ce53">
            <text:p>315</text:p>
          </table:table-cell>
          <table:table-cell office:value-type="percentage" office:value="1.490277712068884E-2" table:style-name="ce55">
            <text:p>1.49%</text:p>
          </table:table-cell>
          <table:table-cell office:value-type="float" office:value="5536445.0640000002" table:style-name="ce53">
            <text:p>5,536,445</text:p>
          </table:table-cell>
          <table:table-cell office:value-type="percentage" office:value="1.5897689571556368E-2" table:style-name="ce55">
            <text:p>1.5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馬來西亞</text:p>
          </table:table-cell>
          <table:table-cell office:value-type="float" office:value="594" table:style-name="ce53">
            <text:p>594</text:p>
          </table:table-cell>
          <table:table-cell office:value-type="percentage" office:value="2.8102379713298955E-2" table:style-name="ce55">
            <text:p>2.81%</text:p>
          </table:table-cell>
          <table:table-cell office:value-type="float" office:value="5364587.9596999995" table:style-name="ce53">
            <text:p>5,364,588</text:p>
          </table:table-cell>
          <table:table-cell office:value-type="percentage" office:value="1.5404208490601857E-2" table:style-name="ce55">
            <text:p>1.5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荷蘭</text:p>
          </table:table-cell>
          <table:table-cell office:value-type="float" office:value="250" table:style-name="ce53">
            <text:p>250</text:p>
          </table:table-cell>
          <table:table-cell office:value-type="percentage" office:value="1.1827600889435588E-2" table:style-name="ce55">
            <text:p>1.18%</text:p>
          </table:table-cell>
          <table:table-cell office:value-type="float" office:value="5355381.1688999999" table:style-name="ce53">
            <text:p>5,355,381</text:p>
          </table:table-cell>
          <table:table-cell office:value-type="percentage" office:value="1.5377771544078104E-2" table:style-name="ce55">
            <text:p>1.5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百慕達</text:p>
          </table:table-cell>
          <table:table-cell office:value-type="float" office:value="113" table:style-name="ce53">
            <text:p>113</text:p>
          </table:table-cell>
          <table:table-cell office:value-type="percentage" office:value="5.3460756020248853E-3" table:style-name="ce55">
            <text:p>0.53%</text:p>
          </table:table-cell>
          <table:table-cell office:value-type="float" office:value="5019860.4495000001" table:style-name="ce53">
            <text:p>5,019,860</text:p>
          </table:table-cell>
          <table:table-cell office:value-type="percentage" office:value="1.4414336672028143E-2" table:style-name="ce55">
            <text:p>1.4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加拿大</text:p>
          </table:table-cell>
          <table:table-cell office:value-type="float" office:value="125" table:style-name="ce53">
            <text:p>125</text:p>
          </table:table-cell>
          <table:table-cell office:value-type="percentage" office:value="5.9138004447177941E-3" table:style-name="ce55">
            <text:p>0.59%</text:p>
          </table:table-cell>
          <table:table-cell office:value-type="float" office:value="4323865.5018999996" table:style-name="ce53">
            <text:p>4,323,866</text:p>
          </table:table-cell>
          <table:table-cell office:value-type="percentage" office:value="1.2415813884858582E-2" table:style-name="ce55">
            <text:p>1.2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澳大利亞</text:p>
          </table:table-cell>
          <table:table-cell office:value-type="float" office:value="170" table:style-name="ce53">
            <text:p>170</text:p>
          </table:table-cell>
          <table:table-cell office:value-type="percentage" office:value="8.0427686048161993E-3" table:style-name="ce55">
            <text:p>0.80%</text:p>
          </table:table-cell>
          <table:table-cell office:value-type="float" office:value="4213843.8359000003" table:style-name="ce53">
            <text:p>4,213,844</text:p>
          </table:table-cell>
          <table:table-cell office:value-type="percentage" office:value="1.2099890892397828E-2" table:style-name="ce55">
            <text:p>1.2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韓國</text:p>
          </table:table-cell>
          <table:table-cell office:value-type="float" office:value="314" table:style-name="ce53">
            <text:p>314</text:p>
          </table:table-cell>
          <table:table-cell office:value-type="percentage" office:value="1.4855466717131097E-2" table:style-name="ce55">
            <text:p>1.49%</text:p>
          </table:table-cell>
          <table:table-cell office:value-type="float" office:value="3786866.2133999998" table:style-name="ce53">
            <text:p>3,786,866</text:p>
          </table:table-cell>
          <table:table-cell office:value-type="percentage" office:value="1.0873841032236842E-2" table:style-name="ce55">
            <text:p>1.0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尼</text:p>
          </table:table-cell>
          <table:table-cell office:value-type="float" office:value="410" table:style-name="ce53">
            <text:p>410</text:p>
          </table:table-cell>
          <table:table-cell office:value-type="percentage" office:value="1.9397265458674366E-2" table:style-name="ce55">
            <text:p>1.94%</text:p>
          </table:table-cell>
          <table:table-cell office:value-type="float" office:value="3439402.8547999999" table:style-name="ce53">
            <text:p>3,439,403</text:p>
          </table:table-cell>
          <table:table-cell office:value-type="percentage" office:value="9.8761133299552148E-3" table:style-name="ce55">
            <text:p>0.9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英國</text:p>
          </table:table-cell>
          <table:table-cell office:value-type="float" office:value="260" table:style-name="ce53">
            <text:p>260</text:p>
          </table:table-cell>
          <table:table-cell office:value-type="percentage" office:value="1.230070492501301E-2" table:style-name="ce55">
            <text:p>1.23%</text:p>
          </table:table-cell>
          <table:table-cell office:value-type="float" office:value="3424907.4341000002" table:style-name="ce53">
            <text:p>3,424,907</text:p>
          </table:table-cell>
          <table:table-cell office:value-type="percentage" office:value="9.8344902855948303E-3" table:style-name="ce55">
            <text:p>0.9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菲律賓</text:p>
          </table:table-cell>
          <table:table-cell office:value-type="float" office:value="298" table:style-name="ce53">
            <text:p>298</text:p>
          </table:table-cell>
          <table:table-cell office:value-type="percentage" office:value="1.4098500260207219E-2" table:style-name="ce55">
            <text:p>1.41%</text:p>
          </table:table-cell>
          <table:table-cell office:value-type="float" office:value="2835251.7856000001" table:style-name="ce53">
            <text:p>2,835,252</text:p>
          </table:table-cell>
          <table:table-cell office:value-type="percentage" office:value="8.1413167156226453E-3" table:style-name="ce55">
            <text:p>0.8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巴拿馬</text:p>
          </table:table-cell>
          <table:table-cell office:value-type="float" office:value="87" table:style-name="ce53">
            <text:p>87</text:p>
          </table:table-cell>
          <table:table-cell office:value-type="percentage" office:value="4.1160051095235845E-3" table:style-name="ce55">
            <text:p>0.41%</text:p>
          </table:table-cell>
          <table:table-cell office:value-type="float" office:value="2068304.7645" table:style-name="ce53">
            <text:p>2,068,305</text:p>
          </table:table-cell>
          <table:table-cell office:value-type="percentage" office:value="5.9390577717817654E-3" table:style-name="ce55">
            <text:p>0.5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度</text:p>
          </table:table-cell>
          <table:table-cell office:value-type="float" office:value="211" table:style-name="ce53">
            <text:p>211</text:p>
          </table:table-cell>
          <table:table-cell office:value-type="percentage" office:value="9.9824951506836367E-3" table:style-name="ce55">
            <text:p>1.00%</text:p>
          </table:table-cell>
          <table:table-cell office:value-type="float" office:value="1756517.8895" table:style-name="ce53">
            <text:p>1,756,518</text:p>
          </table:table-cell>
          <table:table-cell office:value-type="percentage" office:value="5.0437737232745614E-3" table:style-name="ce55">
            <text:p>0.5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法國</text:p>
          </table:table-cell>
          <table:table-cell office:value-type="float" office:value="71" table:style-name="ce53">
            <text:p>71</text:p>
          </table:table-cell>
          <table:table-cell office:value-type="percentage" office:value="3.3590386525997064E-3" table:style-name="ce55">
            <text:p>0.34%</text:p>
          </table:table-cell>
          <table:table-cell office:value-type="float" office:value="825527.33299999998" table:style-name="ce53">
            <text:p>825,527</text:p>
          </table:table-cell>
          <table:table-cell office:value-type="percentage" office:value="2.3704700617740728E-3" table:style-name="ce55">
            <text:p>0.2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巴西</text:p>
          </table:table-cell>
          <table:table-cell office:value-type="float" office:value="46" table:style-name="ce53">
            <text:p>46</text:p>
          </table:table-cell>
          <table:table-cell office:value-type="percentage" office:value="2.176278563656148E-3" table:style-name="ce55">
            <text:p>0.22%</text:p>
          </table:table-cell>
          <table:table-cell office:value-type="float" office:value="684226.00470000005" table:style-name="ce53">
            <text:p>684,226</text:p>
          </table:table-cell>
          <table:table-cell office:value-type="percentage" office:value="1.9647287191987333E-3" table:style-name="ce55">
            <text:p>0.2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捷克</text:p>
          </table:table-cell>
          <table:table-cell office:value-type="float" office:value="35" table:style-name="ce53">
            <text:p>35</text:p>
          </table:table-cell>
          <table:table-cell office:value-type="percentage" office:value="1.6558641245209822E-3" table:style-name="ce55">
            <text:p>0.17%</text:p>
          </table:table-cell>
          <table:table-cell office:value-type="float" office:value="220824.75450000001" table:style-name="ce53">
            <text:p>220,825</text:p>
          </table:table-cell>
          <table:table-cell office:value-type="percentage" office:value="6.3408980964759832E-4" table:style-name="ce55">
            <text:p>0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尼加拉瓜</text:p>
          </table:table-cell>
          <table:table-cell office:value-type="float" office:value="31" table:style-name="ce53">
            <text:p>31</text:p>
          </table:table-cell>
          <table:table-cell office:value-type="percentage" office:value="1.4666225102900128E-3" table:style-name="ce55">
            <text:p>0.15%</text:p>
          </table:table-cell>
          <table:table-cell office:value-type="float" office:value="145021" table:style-name="ce53">
            <text:p>145,021</text:p>
          </table:table-cell>
          <table:table-cell office:value-type="percentage" office:value="4.1642223714055725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薩爾瓦多</text:p>
          </table:table-cell>
          <table:table-cell office:value-type="float" office:value="27" table:style-name="ce53">
            <text:p>27</text:p>
          </table:table-cell>
          <table:table-cell office:value-type="percentage" office:value="1.2773808960590434E-3" table:style-name="ce55">
            <text:p>0.13%</text:p>
          </table:table-cell>
          <table:table-cell office:value-type="float" office:value="58503.744899999998" table:style-name="ce53">
            <text:p>58,504</text:p>
          </table:table-cell>
          <table:table-cell office:value-type="percentage" office:value="1.6799125873051814E-4" table:style-name="ce55">
            <text:p>0.0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紐西蘭</text:p>
          </table:table-cell>
          <table:table-cell office:value-type="float" office:value="16" table:style-name="ce53">
            <text:p>16</text:p>
          </table:table-cell>
          <table:table-cell office:value-type="percentage" office:value="7.5696645692387762E-4" table:style-name="ce55">
            <text:p>0.08%</text:p>
          </table:table-cell>
          <table:table-cell office:value-type="float" office:value="29504.868600000002" table:style-name="ce53">
            <text:p>29,505</text:p>
          </table:table-cell>
          <table:table-cell office:value-type="percentage" office:value="8.4722098102689837E-5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非洲地區</text:p>
          </table:table-cell>
          <table:table-cell office:value-type="float" office:value="309" table:style-name="ce53">
            <text:p>309</text:p>
          </table:table-cell>
          <table:table-cell office:value-type="percentage" office:value="1.4618914699342386E-2" table:style-name="ce55">
            <text:p>1.46%</text:p>
          </table:table-cell>
          <table:table-cell office:value-type="float" office:value="2018095.8924" table:style-name="ce53">
            <text:p>2,018,096</text:p>
          </table:table-cell>
          <table:table-cell office:value-type="percentage" office:value="5.7948849220276887E-3" table:style-name="ce55">
            <text:p>0.5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歐洲其他地區</text:p>
          </table:table-cell>
          <table:table-cell office:value-type="float" office:value="293" table:style-name="ce53">
            <text:p>293</text:p>
          </table:table-cell>
          <table:table-cell office:value-type="percentage" office:value="1.3861948242418508E-2" table:style-name="ce55">
            <text:p>1.39%</text:p>
          </table:table-cell>
          <table:table-cell office:value-type="float" office:value="8034919.3028999995" table:style-name="ce53">
            <text:p>8,034,919</text:p>
          </table:table-cell>
          <table:table-cell office:value-type="percentage" office:value="2.3071962483760731E-2" table:style-name="ce55">
            <text:p>2.3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亞洲其他地區</text:p>
          </table:table-cell>
          <table:table-cell office:value-type="float" office:value="421" table:style-name="ce53">
            <text:p>421</text:p>
          </table:table-cell>
          <table:table-cell office:value-type="percentage" office:value="1.9917679897809529E-2" table:style-name="ce55">
            <text:p>1.99%</text:p>
          </table:table-cell>
          <table:table-cell office:value-type="float" office:value="3556471.1143" table:style-name="ce53">
            <text:p>3,556,471</text:p>
          </table:table-cell>
          <table:table-cell office:value-type="percentage" office:value="1.0212270345278109E-2" table:style-name="ce55">
            <text:p>1.0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中南美洲其他地區</text:p>
          </table:table-cell>
          <table:table-cell office:value-type="float" office:value="239" table:style-name="ce53">
            <text:p>239</text:p>
          </table:table-cell>
          <table:table-cell office:value-type="percentage" office:value="1.1307186450300422E-2" table:style-name="ce55">
            <text:p>1.13%</text:p>
          </table:table-cell>
          <table:table-cell office:value-type="float" office:value="1421399.7764999999" table:style-name="ce53">
            <text:p>1,421,400</text:p>
          </table:table-cell>
          <table:table-cell office:value-type="percentage" office:value="4.0814949200544621E-3" table:style-name="ce55">
            <text:p>0.4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大洋洲其他地區</text:p>
          </table:table-cell>
          <table:table-cell office:value-type="float" office:value="47" table:style-name="ce53">
            <text:p>47</text:p>
          </table:table-cell>
          <table:table-cell office:value-type="percentage" office:value="2.2235889672138904E-3" table:style-name="ce55">
            <text:p>0.22%</text:p>
          </table:table-cell>
          <table:table-cell office:value-type="float" office:value="555930.46299999999" table:style-name="ce53">
            <text:p>555,930</text:p>
          </table:table-cell>
          <table:table-cell office:value-type="percentage" office:value="1.5963329938219004E-3" table:style-name="ce55">
            <text:p>0.1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21137" table:style-name="ce53">
            <text:p>21,137</text:p>
          </table:table-cell>
          <table:table-cell office:value-type="percentage" office:value="1" table:style-name="ce55">
            <text:p>100.00%</text:p>
          </table:table-cell>
          <table:table-cell office:value-type="float" office:value="348254696.9533" table:style-name="ce53">
            <text:p>348,254,697</text:p>
          </table:table-cell>
          <table:table-cell office:value-type="percentage" office:value="1" table:style-name="ce55">
            <text:p>100.00%</text:p>
          </table:table-cell>
          <table:table-cell table:number-columns-repeated="16379"/>
        </table:table-row>
        <table:table-row table:style-name="ro1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4"/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152">
            <text:p>民國041年01月至115年至07月</text:p>
          </table:table-cell>
          <table:covered-table-cell table:number-columns-repeated="4"/>
          <table:table-cell table:number-columns-repeated="16379"/>
        </table:table-row>
        <table:table-row table:style-name="ro19">
          <table:table-cell office:value-type="string" table:number-columns-spanned="5" table:number-rows-spanned="1" table:style-name="ce153">
            <text:p>對外投資分業統計表</text:p>
          </table:table-cell>
          <table:covered-table-cell table:number-columns-repeated="4"/>
          <table:table-cell table:number-columns-repeated="16379"/>
        </table:table-row>
        <table:table-row table:style-name="ro16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/>
        </table:table-row>
        <table:table-row table:style-name="ro16">
          <table:table-cell office:value-type="string" table:style-name="ce52">
            <text:p>行 <text:s text:c="3"/>業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融及保險業</text:p>
          </table:table-cell>
          <table:table-cell office:value-type="float" office:value="3821" table:style-name="ce53">
            <text:p>3,821</text:p>
          </table:table-cell>
          <table:table-cell office:value-type="percentage" office:value="0.18077305199413352" table:style-name="ce55">
            <text:p>18.08%</text:p>
          </table:table-cell>
          <table:table-cell office:value-type="float" office:value="156941600.60910001" table:style-name="ce53">
            <text:p>156,941,601</text:p>
          </table:table-cell>
          <table:table-cell office:value-type="percentage" office:value="0.45065178440406056" table:style-name="ce55">
            <text:p>45.0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子零組件製造業</text:p>
          </table:table-cell>
          <table:table-cell office:value-type="float" office:value="2161" table:style-name="ce53">
            <text:p>2,161</text:p>
          </table:table-cell>
          <table:table-cell office:value-type="percentage" office:value="0.10223778208828121" table:style-name="ce55">
            <text:p>10.22%</text:p>
          </table:table-cell>
          <table:table-cell office:value-type="float" office:value="87779225.253600001" table:style-name="ce53">
            <text:p>87,779,225</text:p>
          </table:table-cell>
          <table:table-cell office:value-type="percentage" office:value="0.25205467728514497" table:style-name="ce55">
            <text:p>25.2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批發及零售業</text:p>
          </table:table-cell>
          <table:table-cell office:value-type="float" office:value="4120" table:style-name="ce53">
            <text:p>4,120</text:p>
          </table:table-cell>
          <table:table-cell office:value-type="percentage" office:value="0.19491886265789848" table:style-name="ce55">
            <text:p>19.49%</text:p>
          </table:table-cell>
          <table:table-cell office:value-type="float" office:value="28313787.038899999" table:style-name="ce53">
            <text:p>28,313,787</text:p>
          </table:table-cell>
          <table:table-cell office:value-type="percentage" office:value="8.1301953100999524E-2" table:style-name="ce55">
            <text:p>8.1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腦、電子產品及光學製品製造業</text:p>
          </table:table-cell>
          <table:table-cell office:value-type="float" office:value="1662" table:style-name="ce53">
            <text:p>1,662</text:p>
          </table:table-cell>
          <table:table-cell office:value-type="percentage" office:value="7.862989071296779E-2" table:style-name="ce55">
            <text:p>7.86%</text:p>
          </table:table-cell>
          <table:table-cell office:value-type="float" office:value="10405184.978399999" table:style-name="ce53">
            <text:p>10,405,185</text:p>
          </table:table-cell>
          <table:table-cell office:value-type="percentage" office:value="2.9878089425439413E-2" table:style-name="ce55">
            <text:p>2.9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基本金屬製造業</text:p>
          </table:table-cell>
          <table:table-cell office:value-type="float" office:value="103" table:style-name="ce53">
            <text:p>103</text:p>
          </table:table-cell>
          <table:table-cell office:value-type="percentage" office:value="4.8729715664474621E-3" table:style-name="ce55">
            <text:p>0.49%</text:p>
          </table:table-cell>
          <table:table-cell office:value-type="float" office:value="7376037.4232999999" table:style-name="ce53">
            <text:p>7,376,037</text:p>
          </table:table-cell>
          <table:table-cell office:value-type="percentage" office:value="2.1180008447349401E-2" table:style-name="ce55">
            <text:p>2.1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運輸及倉儲業</text:p>
          </table:table-cell>
          <table:table-cell office:value-type="float" office:value="276" table:style-name="ce53">
            <text:p>276</text:p>
          </table:table-cell>
          <table:table-cell office:value-type="percentage" office:value="1.3057671381936888E-2" table:style-name="ce55">
            <text:p>1.31%</text:p>
          </table:table-cell>
          <table:table-cell office:value-type="float" office:value="5536386.2490999997" table:style-name="ce53">
            <text:p>5,536,386</text:p>
          </table:table-cell>
          <table:table-cell office:value-type="percentage" office:value="1.5897520686827708E-2" table:style-name="ce55">
            <text:p>1.5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資訊及通訊傳播業</text:p>
          </table:table-cell>
          <table:table-cell office:value-type="float" office:value="2043" table:style-name="ce53">
            <text:p>2,043</text:p>
          </table:table-cell>
          <table:table-cell office:value-type="percentage" office:value="9.6655154468467619E-2" table:style-name="ce55">
            <text:p>9.67%</text:p>
          </table:table-cell>
          <table:table-cell office:value-type="float" office:value="4260067.5037000002" table:style-name="ce53">
            <text:p>4,260,068</text:p>
          </table:table-cell>
          <table:table-cell office:value-type="percentage" office:value="1.2232620380914098E-2" table:style-name="ce55">
            <text:p>1.2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不動產業</text:p>
          </table:table-cell>
          <table:table-cell office:value-type="float" office:value="265" table:style-name="ce53">
            <text:p>265</text:p>
          </table:table-cell>
          <table:table-cell office:value-type="percentage" office:value="1.2537256942801722E-2" table:style-name="ce55">
            <text:p>1.25%</text:p>
          </table:table-cell>
          <table:table-cell office:value-type="float" office:value="4020357.4528000001" table:style-name="ce53">
            <text:p>4,020,357</text:p>
          </table:table-cell>
          <table:table-cell office:value-type="percentage" office:value="1.1544302167270178E-2" table:style-name="ce55">
            <text:p>1.1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礦業及土石採取業</text:p>
          </table:table-cell>
          <table:table-cell office:value-type="float" office:value="191" table:style-name="ce53">
            <text:p>191</text:p>
          </table:table-cell>
          <table:table-cell office:value-type="percentage" office:value="9.0362870795287886E-3" table:style-name="ce55">
            <text:p>0.90%</text:p>
          </table:table-cell>
          <table:table-cell office:value-type="float" office:value="3831164.8322999999" table:style-name="ce53">
            <text:p>3,831,165</text:p>
          </table:table-cell>
          <table:table-cell office:value-type="percentage" office:value="1.100104281669961E-2" table:style-name="ce55">
            <text:p>1.1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材料製造業</text:p>
          </table:table-cell>
          <table:table-cell office:value-type="float" office:value="566" table:style-name="ce53">
            <text:p>566</text:p>
          </table:table-cell>
          <table:table-cell office:value-type="percentage" office:value="2.6777688413682169E-2" table:style-name="ce55">
            <text:p>2.68%</text:p>
          </table:table-cell>
          <table:table-cell office:value-type="float" office:value="3749158.0367999999" table:style-name="ce53">
            <text:p>3,749,158</text:p>
          </table:table-cell>
          <table:table-cell office:value-type="percentage" office:value="1.076556344996763E-2" table:style-name="ce55">
            <text:p>1.0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紡織業</text:p>
          </table:table-cell>
          <table:table-cell office:value-type="float" office:value="376" table:style-name="ce53">
            <text:p>376</text:p>
          </table:table-cell>
          <table:table-cell office:value-type="percentage" office:value="1.7788711737711124E-2" table:style-name="ce55">
            <text:p>1.78%</text:p>
          </table:table-cell>
          <table:table-cell office:value-type="float" office:value="3670393.9208" table:style-name="ce53">
            <text:p>3,670,394</text:p>
          </table:table-cell>
          <table:table-cell office:value-type="percentage" office:value="1.0539395313000443E-2" table:style-name="ce55">
            <text:p>1.0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屬製品製造業</text:p>
          </table:table-cell>
          <table:table-cell office:value-type="float" office:value="276" table:style-name="ce53">
            <text:p>276</text:p>
          </table:table-cell>
          <table:table-cell office:value-type="percentage" office:value="1.3057671381936888E-2" table:style-name="ce55">
            <text:p>1.31%</text:p>
          </table:table-cell>
          <table:table-cell office:value-type="float" office:value="3320231.0077" table:style-name="ce53">
            <text:p>3,320,231</text:p>
          </table:table-cell>
          <table:table-cell office:value-type="percentage" office:value="9.5339159435521813E-3" table:style-name="ce55">
            <text:p>0.9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專業、科學及技術服務業</text:p>
          </table:table-cell>
          <table:table-cell office:value-type="float" office:value="663" table:style-name="ce53">
            <text:p>663</text:p>
          </table:table-cell>
          <table:table-cell office:value-type="percentage" office:value="3.1366797558783181E-2" table:style-name="ce55">
            <text:p>3.14%</text:p>
          </table:table-cell>
          <table:table-cell office:value-type="float" office:value="2957829.3264000001" table:style-name="ce53">
            <text:p>2,957,829</text:p>
          </table:table-cell>
          <table:table-cell office:value-type="percentage" office:value="8.4932934208110256E-3" table:style-name="ce55">
            <text:p>0.8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塑膠製品製造業</text:p>
          </table:table-cell>
          <table:table-cell office:value-type="float" office:value="280" table:style-name="ce53">
            <text:p>280</text:p>
          </table:table-cell>
          <table:table-cell office:value-type="percentage" office:value="1.3246912996167858E-2" table:style-name="ce55">
            <text:p>1.32%</text:p>
          </table:table-cell>
          <table:table-cell office:value-type="float" office:value="2854645.3065999998" table:style-name="ce53">
            <text:p>2,854,645</text:p>
          </table:table-cell>
          <table:table-cell office:value-type="percentage" office:value="8.197004467057626E-3" table:style-name="ce55">
            <text:p>0.8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設備製造業</text:p>
          </table:table-cell>
          <table:table-cell office:value-type="float" office:value="462" table:style-name="ce53">
            <text:p>462</text:p>
          </table:table-cell>
          <table:table-cell office:value-type="percentage" office:value="2.1857406443676963E-2" table:style-name="ce55">
            <text:p>2.19%</text:p>
          </table:table-cell>
          <table:table-cell office:value-type="float" office:value="2747942.2974" table:style-name="ce53">
            <text:p>2,747,942</text:p>
          </table:table-cell>
          <table:table-cell office:value-type="percentage" office:value="7.8906108702634144E-3" table:style-name="ce55">
            <text:p>0.7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藥品製造業</text:p>
          </table:table-cell>
          <table:table-cell office:value-type="float" office:value="506" table:style-name="ce53">
            <text:p>506</text:p>
          </table:table-cell>
          <table:table-cell office:value-type="percentage" office:value="2.393906420021763E-2" table:style-name="ce55">
            <text:p>2.39%</text:p>
          </table:table-cell>
          <table:table-cell office:value-type="float" office:value="2653984.3089000001" table:style-name="ce53">
            <text:p>2,653,984</text:p>
          </table:table-cell>
          <table:table-cell office:value-type="percentage" office:value="7.620814111391273E-3" table:style-name="ce55">
            <text:p>0.7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機械設備製造業</text:p>
          </table:table-cell>
          <table:table-cell office:value-type="float" office:value="367" table:style-name="ce53">
            <text:p>367</text:p>
          </table:table-cell>
          <table:table-cell office:value-type="percentage" office:value="1.736291810569144E-2" table:style-name="ce55">
            <text:p>1.74%</text:p>
          </table:table-cell>
          <table:table-cell office:value-type="float" office:value="2478649.7110000001" table:style-name="ce53">
            <text:p>2,478,650</text:p>
          </table:table-cell>
          <table:table-cell office:value-type="percentage" office:value="7.1173475409934822E-3" table:style-name="ce55">
            <text:p>0.7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非金屬礦物製品製造業</text:p>
          </table:table-cell>
          <table:table-cell office:value-type="float" office:value="229" table:style-name="ce53">
            <text:p>229</text:p>
          </table:table-cell>
          <table:table-cell office:value-type="percentage" office:value="1.0834082414722997E-2" table:style-name="ce55">
            <text:p>1.08%</text:p>
          </table:table-cell>
          <table:table-cell office:value-type="float" office:value="1888893.4102" table:style-name="ce53">
            <text:p>1,888,893</text:p>
          </table:table-cell>
          <table:table-cell office:value-type="percentage" office:value="5.4238849518038106E-3" table:style-name="ce55">
            <text:p>0.5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木竹製品製造業</text:p>
          </table:table-cell>
          <table:table-cell office:value-type="float" office:value="387" table:style-name="ce53">
            <text:p>387</text:p>
          </table:table-cell>
          <table:table-cell office:value-type="percentage" office:value="1.830912617684629E-2" table:style-name="ce55">
            <text:p>1.83%</text:p>
          </table:table-cell>
          <table:table-cell office:value-type="float" office:value="1195481.3696999999" table:style-name="ce53">
            <text:p>1,195,481</text:p>
          </table:table-cell>
          <table:table-cell office:value-type="percentage" office:value="3.4327788832674692E-3" table:style-name="ce55">
            <text:p>0.3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支援服務業</text:p>
          </table:table-cell>
          <table:table-cell office:value-type="float" office:value="201" table:style-name="ce53">
            <text:p>201</text:p>
          </table:table-cell>
          <table:table-cell office:value-type="percentage" office:value="9.5093911151062117E-3" table:style-name="ce55">
            <text:p>0.95%</text:p>
          </table:table-cell>
          <table:table-cell office:value-type="float" office:value="1112719.1074000001" table:style-name="ce53">
            <text:p>1,112,719</text:p>
          </table:table-cell>
          <table:table-cell office:value-type="percentage" office:value="3.1951302226060504E-3" table:style-name="ce55">
            <text:p>0.3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汽車及其零件製造業</text:p>
          </table:table-cell>
          <table:table-cell office:value-type="float" office:value="170" table:style-name="ce53">
            <text:p>170</text:p>
          </table:table-cell>
          <table:table-cell office:value-type="percentage" office:value="8.0427686048161993E-3" table:style-name="ce55">
            <text:p>0.80%</text:p>
          </table:table-cell>
          <table:table-cell office:value-type="float" office:value="1023450.8063000001" table:style-name="ce53">
            <text:p>1,023,451</text:p>
          </table:table-cell>
          <table:table-cell office:value-type="percentage" office:value="2.9387997211628189E-3" table:style-name="ce55">
            <text:p>0.2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成衣及服飾品製造業</text:p>
          </table:table-cell>
          <table:table-cell office:value-type="float" office:value="188" table:style-name="ce53">
            <text:p>188</text:p>
          </table:table-cell>
          <table:table-cell office:value-type="percentage" office:value="8.8943558688555618E-3" table:style-name="ce55">
            <text:p>0.89%</text:p>
          </table:table-cell>
          <table:table-cell office:value-type="float" office:value="908033.53659999999" table:style-name="ce53">
            <text:p>908,034</text:p>
          </table:table-cell>
          <table:table-cell office:value-type="percentage" office:value="2.6073834597032438E-3" table:style-name="ce55">
            <text:p>0.2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及燃氣供應業</text:p>
          </table:table-cell>
          <table:table-cell office:value-type="float" office:value="60" table:style-name="ce53">
            <text:p>60</text:p>
          </table:table-cell>
          <table:table-cell office:value-type="percentage" office:value="2.8386242134645413E-3" table:style-name="ce55">
            <text:p>0.28%</text:p>
          </table:table-cell>
          <table:table-cell office:value-type="float" office:value="809713.76969999995" table:style-name="ce53">
            <text:p>809,714</text:p>
          </table:table-cell>
          <table:table-cell office:value-type="percentage" office:value="2.3250620215140429E-3" table:style-name="ce55">
            <text:p>0.2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食品製造業</text:p>
          </table:table-cell>
          <table:table-cell office:value-type="float" office:value="200" table:style-name="ce53">
            <text:p>200</text:p>
          </table:table-cell>
          <table:table-cell office:value-type="percentage" office:value="9.4620807115484706E-3" table:style-name="ce55">
            <text:p>0.95%</text:p>
          </table:table-cell>
          <table:table-cell office:value-type="float" office:value="757022.69070000004" table:style-name="ce53">
            <text:p>757,023</text:p>
          </table:table-cell>
          <table:table-cell office:value-type="percentage" office:value="2.1737616098872451E-3" table:style-name="ce55">
            <text:p>0.2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紙漿、紙及紙製品製造業</text:p>
          </table:table-cell>
          <table:table-cell office:value-type="float" office:value="84" table:style-name="ce53">
            <text:p>84</text:p>
          </table:table-cell>
          <table:table-cell office:value-type="percentage" office:value="3.9740738988503568E-3" table:style-name="ce55">
            <text:p>0.40%</text:p>
          </table:table-cell>
          <table:table-cell office:value-type="float" office:value="735084.63710000005" table:style-name="ce53">
            <text:p>735,085</text:p>
          </table:table-cell>
          <table:table-cell office:value-type="percentage" office:value="2.1107673307233896E-3" table:style-name="ce55">
            <text:p>0.2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製品製造業</text:p>
          </table:table-cell>
          <table:table-cell office:value-type="float" office:value="125" table:style-name="ce53">
            <text:p>125</text:p>
          </table:table-cell>
          <table:table-cell office:value-type="percentage" office:value="5.9138004447177941E-3" table:style-name="ce55">
            <text:p>0.59%</text:p>
          </table:table-cell>
          <table:table-cell office:value-type="float" office:value="550570.07750000001" table:style-name="ce53">
            <text:p>550,570</text:p>
          </table:table-cell>
          <table:table-cell office:value-type="percentage" office:value="1.5809408525330813E-3" table:style-name="ce55">
            <text:p>0.1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橡膠製品製造業</text:p>
          </table:table-cell>
          <table:table-cell office:value-type="float" office:value="40" table:style-name="ce53">
            <text:p>40</text:p>
          </table:table-cell>
          <table:table-cell office:value-type="percentage" office:value="1.892416142309694E-3" table:style-name="ce55">
            <text:p>0.19%</text:p>
          </table:table-cell>
          <table:table-cell office:value-type="float" office:value="526515.28949999996" table:style-name="ce53">
            <text:p>526,515</text:p>
          </table:table-cell>
          <table:table-cell office:value-type="percentage" office:value="1.5118684517573192E-3" table:style-name="ce55">
            <text:p>0.1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營造業</text:p>
          </table:table-cell>
          <table:table-cell office:value-type="float" office:value="161" table:style-name="ce53">
            <text:p>161</text:p>
          </table:table-cell>
          <table:table-cell office:value-type="percentage" office:value="7.6169749727965181E-3" table:style-name="ce55">
            <text:p>0.76%</text:p>
          </table:table-cell>
          <table:table-cell office:value-type="float" office:value="485842.88410000002" table:style-name="ce53">
            <text:p>485,843</text:p>
          </table:table-cell>
          <table:table-cell office:value-type="percentage" office:value="1.3950792002243985E-3" table:style-name="ce55">
            <text:p>0.1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住宿及餐飲業</text:p>
          </table:table-cell>
          <table:table-cell office:value-type="float" office:value="115" table:style-name="ce53">
            <text:p>115</text:p>
          </table:table-cell>
          <table:table-cell office:value-type="percentage" office:value="5.4406964091403701E-3" table:style-name="ce55">
            <text:p>0.54%</text:p>
          </table:table-cell>
          <table:table-cell office:value-type="float" office:value="419861.19819999998" table:style-name="ce53">
            <text:p>419,861</text:p>
          </table:table-cell>
          <table:table-cell office:value-type="percentage" office:value="1.2056153208360094E-3" table:style-name="ce55">
            <text:p>0.1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皮革、毛皮及其製品製造業</text:p>
          </table:table-cell>
          <table:table-cell office:value-type="float" office:value="53" table:style-name="ce53">
            <text:p>53</text:p>
          </table:table-cell>
          <table:table-cell office:value-type="percentage" office:value="2.5074513885603444E-3" table:style-name="ce55">
            <text:p>0.25%</text:p>
          </table:table-cell>
          <table:table-cell office:value-type="float" office:value="410364.6666" table:style-name="ce53">
            <text:p>410,365</text:p>
          </table:table-cell>
          <table:table-cell office:value-type="percentage" office:value="1.1783463947222191E-3" table:style-name="ce55">
            <text:p>0.1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醫療保健及社會工作服務業</text:p>
          </table:table-cell>
          <table:table-cell office:value-type="float" office:value="99" table:style-name="ce53">
            <text:p>99</text:p>
          </table:table-cell>
          <table:table-cell office:value-type="percentage" office:value="4.6837299522164925E-3" table:style-name="ce55">
            <text:p>0.47%</text:p>
          </table:table-cell>
          <table:table-cell office:value-type="float" office:value="388173.59629999998" table:style-name="ce53">
            <text:p>388,174</text:p>
          </table:table-cell>
          <table:table-cell office:value-type="percentage" office:value="1.1146255878123964E-3" table:style-name="ce55">
            <text:p>0.1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家具製造業</text:p>
          </table:table-cell>
          <table:table-cell office:value-type="float" office:value="42" table:style-name="ce53">
            <text:p>42</text:p>
          </table:table-cell>
          <table:table-cell office:value-type="percentage" office:value="1.9870369494251784E-3" table:style-name="ce55">
            <text:p>0.20%</text:p>
          </table:table-cell>
          <table:table-cell office:value-type="float" office:value="194906.8622" table:style-name="ce53">
            <text:p>194,907</text:p>
          </table:table-cell>
          <table:table-cell office:value-type="percentage" office:value="5.5966757636046036E-4" table:style-name="ce55">
            <text:p>0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農、林、漁、牧業</text:p>
          </table:table-cell>
          <table:table-cell office:value-type="float" office:value="77" table:style-name="ce53">
            <text:p>77</text:p>
          </table:table-cell>
          <table:table-cell office:value-type="percentage" office:value="3.6429010739461609E-3" table:style-name="ce55">
            <text:p>0.36%</text:p>
          </table:table-cell>
          <table:table-cell office:value-type="float" office:value="171327.06849999999" table:style-name="ce53">
            <text:p>171,327</text:p>
          </table:table-cell>
          <table:table-cell office:value-type="percentage" office:value="4.9195910349193218E-4" table:style-name="ce55">
            <text:p>0.0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藝術、娛樂及休閒服務業</text:p>
          </table:table-cell>
          <table:table-cell office:value-type="float" office:value="37" table:style-name="ce53">
            <text:p>37</text:p>
          </table:table-cell>
          <table:table-cell office:value-type="percentage" office:value="1.7504849316364668E-3" table:style-name="ce55">
            <text:p>0.18%</text:p>
          </table:table-cell>
          <table:table-cell office:value-type="float" office:value="162986.8113" table:style-name="ce53">
            <text:p>162,987</text:p>
          </table:table-cell>
          <table:table-cell office:value-type="percentage" office:value="4.6801037495226117E-4" table:style-name="ce55">
            <text:p>0.0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石油及煤製品製造業</text:p>
          </table:table-cell>
          <table:table-cell office:value-type="float" office:value="27" table:style-name="ce53">
            <text:p>27</text:p>
          </table:table-cell>
          <table:table-cell office:value-type="percentage" office:value="1.2773808960590434E-3" table:style-name="ce55">
            <text:p>0.13%</text:p>
          </table:table-cell>
          <table:table-cell office:value-type="float" office:value="147414.00020000001" table:style-name="ce53">
            <text:p>147,414</text:p>
          </table:table-cell>
          <table:table-cell office:value-type="percentage" office:value="4.2329364539702916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飲料製造業</text:p>
          </table:table-cell>
          <table:table-cell office:value-type="float" office:value="16" table:style-name="ce53">
            <text:p>16</text:p>
          </table:table-cell>
          <table:table-cell office:value-type="percentage" office:value="7.5696645692387762E-4" table:style-name="ce55">
            <text:p>0.08%</text:p>
          </table:table-cell>
          <table:table-cell office:value-type="float" office:value="129472.39350000001" table:style-name="ce53">
            <text:p>129,472</text:p>
          </table:table-cell>
          <table:table-cell office:value-type="percentage" office:value="3.7177501016551087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教育服務業</text:p>
          </table:table-cell>
          <table:table-cell office:value-type="float" office:value="23" table:style-name="ce53">
            <text:p>23</text:p>
          </table:table-cell>
          <table:table-cell office:value-type="percentage" office:value="1.088139281828074E-3" table:style-name="ce55">
            <text:p>0.11%</text:p>
          </table:table-cell>
          <table:table-cell office:value-type="float" office:value="98289.150500000003" table:style-name="ce53">
            <text:p>98,289</text:p>
          </table:table-cell>
          <table:table-cell office:value-type="percentage" office:value="2.8223352437133195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刷及資料儲存媒體複製業</text:p>
          </table:table-cell>
          <table:table-cell office:value-type="float" office:value="35" table:style-name="ce53">
            <text:p>35</text:p>
          </table:table-cell>
          <table:table-cell office:value-type="percentage" office:value="1.6558641245209822E-3" table:style-name="ce55">
            <text:p>0.17%</text:p>
          </table:table-cell>
          <table:table-cell office:value-type="float" office:value="93636.375899999999" table:style-name="ce53">
            <text:p>93,636</text:p>
          </table:table-cell>
          <table:table-cell office:value-type="percentage" office:value="2.6887326063130282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用水供應及污染整治業</text:p>
          </table:table-cell>
          <table:table-cell office:value-type="float" office:value="38" table:style-name="ce53">
            <text:p>38</text:p>
          </table:table-cell>
          <table:table-cell office:value-type="percentage" office:value="1.7977953351942094E-3" table:style-name="ce55">
            <text:p>0.18%</text:p>
          </table:table-cell>
          <table:table-cell office:value-type="float" office:value="78253.404999999999" table:style-name="ce53">
            <text:p>78,253</text:p>
          </table:table-cell>
          <table:table-cell office:value-type="percentage" office:value="2.2470164992632839E-4" table:style-name="ce55">
            <text:p>0.0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產業用機械設備維修及安裝業</text:p>
          </table:table-cell>
          <table:table-cell office:value-type="float" office:value="36" table:style-name="ce53">
            <text:p>36</text:p>
          </table:table-cell>
          <table:table-cell office:value-type="percentage" office:value="1.7031745280787246E-3" table:style-name="ce55">
            <text:p>0.17%</text:p>
          </table:table-cell>
          <table:table-cell office:value-type="float" office:value="30130.305100000001" table:style-name="ce53">
            <text:p>30,130</text:p>
          </table:table-cell>
          <table:table-cell office:value-type="percentage" office:value="8.6518015014856763E-5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公共行政及國防；強制性社會安全</text:p>
          </table:table-cell>
          <table:table-cell office:value-type="float" office:value="2" table:style-name="ce53">
            <text:p>2</text:p>
          </table:table-cell>
          <table:table-cell office:value-type="percentage" office:value="9.4620807115484702E-5" table:style-name="ce55">
            <text:p>0.01%</text:p>
          </table:table-cell>
          <table:table-cell office:value-type="float" office:value="3292" table:style-name="ce53">
            <text:p>3,292</text:p>
          </table:table-cell>
          <table:table-cell office:value-type="percentage" office:value="9.4528516881466441E-6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菸草製造業</text:p>
          </table:table-cell>
          <table:table-cell office:value-type="float" office:value="0" table:style-name="ce53">
            <text:p>0</text:p>
          </table:table-cell>
          <table:table-cell office:value-type="percentage" office:value="0" table:style-name="ce55">
            <text:p>0.00%</text:p>
          </table:table-cell>
          <table:table-cell office:value-type="float" office:value="0" table:style-name="ce53">
            <text:p>0</text:p>
          </table:table-cell>
          <table:table-cell office:value-type="percentage" office:value="0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運輸工具製造業</text:p>
          </table:table-cell>
          <table:table-cell office:value-type="float" office:value="163" table:style-name="ce53">
            <text:p>163</text:p>
          </table:table-cell>
          <table:table-cell office:value-type="percentage" office:value="7.7115957799120029E-3" table:style-name="ce55">
            <text:p>0.77%</text:p>
          </table:table-cell>
          <table:table-cell office:value-type="float" office:value="1138513.9863" table:style-name="ce53">
            <text:p>1,138,514</text:p>
          </table:table-cell>
          <table:table-cell office:value-type="percentage" office:value="3.2691992276350306E-3" table:style-name="ce55">
            <text:p>0.3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製造業</text:p>
          </table:table-cell>
          <table:table-cell office:value-type="float" office:value="205" table:style-name="ce53">
            <text:p>205</text:p>
          </table:table-cell>
          <table:table-cell office:value-type="percentage" office:value="9.6986327293371831E-3" table:style-name="ce55">
            <text:p>0.97%</text:p>
          </table:table-cell>
          <table:table-cell office:value-type="float" office:value="1019392.4721" table:style-name="ce53">
            <text:p>1,019,392</text:p>
          </table:table-cell>
          <table:table-cell office:value-type="percentage" office:value="2.9271463702231063E-3" table:style-name="ce55">
            <text:p>0.2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服務業</text:p>
          </table:table-cell>
          <table:table-cell office:value-type="float" office:value="186" table:style-name="ce53">
            <text:p>186</text:p>
          </table:table-cell>
          <table:table-cell office:value-type="percentage" office:value="8.7997350617400778E-3" table:style-name="ce55">
            <text:p>0.88%</text:p>
          </table:table-cell>
          <table:table-cell office:value-type="float" office:value="878709.826" table:style-name="ce53">
            <text:p>878,710</text:p>
          </table:table-cell>
          <table:table-cell office:value-type="percentage" office:value="2.5231815498466415E-3" table:style-name="ce55">
            <text:p>0.2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21137" table:style-name="ce53">
            <text:p>21,137</text:p>
          </table:table-cell>
          <table:table-cell office:value-type="percentage" office:value="1" table:style-name="ce55">
            <text:p>100.00%</text:p>
          </table:table-cell>
          <table:table-cell office:value-type="float" office:value="348254696.9533" table:style-name="ce53">
            <text:p>348,254,697</text:p>
          </table:table-cell>
          <table:table-cell office:value-type="percentage" office:value="1" table:style-name="ce55">
            <text:p>100.00%</text:p>
          </table:table-cell>
          <table:table-cell table:number-columns-repeated="16379"/>
        </table:table-row>
        <table:table-row table:style-name="ro2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4"/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152">
            <text:p>民國041年01月至115年至07月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9">
          <table:table-cell office:value-type="string" table:number-columns-spanned="5" table:number-rows-spanned="1" table:style-name="ce153">
            <text:p>大陸投資分區統計表</text:p>
          </table:table-cell>
          <table:covered-table-cell table:number-columns-repeated="4"/>
          <table:table-cell table:number-columns-repeated="3" table:style-name="ce51"/>
          <table:table-cell table:number-columns-repeated="16376"/>
        </table:table-row>
        <table:table-row table:style-name="ro16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 table:style-name="ce1"/>
        </table:table-row>
        <table:table-row table:style-name="ro16">
          <table:table-cell office:value-type="string" table:style-name="ce52">
            <text:p>地 <text:s text:c="3"/>區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江蘇省</text:p>
          </table:table-cell>
          <table:table-cell office:value-type="float" office:value="7890" table:style-name="ce53">
            <text:p>7,890</text:p>
          </table:table-cell>
          <table:table-cell office:value-type="percentage" office:value="0.17072009693612603" table:style-name="ce55">
            <text:p>17.07%</text:p>
          </table:table-cell>
          <table:table-cell office:value-type="float" office:value="66008782.262699999" table:style-name="ce53">
            <text:p>66,008,782</text:p>
          </table:table-cell>
          <table:table-cell office:value-type="percentage" office:value="0.31122793918953401" table:style-name="ce55">
            <text:p>31.12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廣東省</text:p>
          </table:table-cell>
          <table:table-cell office:value-type="float" office:value="13839" table:style-name="ce53">
            <text:p>13,839</text:p>
          </table:table-cell>
          <table:table-cell office:value-type="percentage" office:value="0.29944175177427734" table:style-name="ce55">
            <text:p>29.94%</text:p>
          </table:table-cell>
          <table:table-cell office:value-type="float" office:value="36116775.4098" table:style-name="ce53">
            <text:p>36,116,775</text:p>
          </table:table-cell>
          <table:table-cell office:value-type="percentage" office:value="0.17028869789217516" table:style-name="ce55">
            <text:p>17.03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上海市</text:p>
          </table:table-cell>
          <table:table-cell office:value-type="float" office:value="6748" table:style-name="ce53">
            <text:p>6,748</text:p>
          </table:table-cell>
          <table:table-cell office:value-type="percentage" office:value="0.14601003981305175" table:style-name="ce55">
            <text:p>14.60%</text:p>
          </table:table-cell>
          <table:table-cell office:value-type="float" office:value="30875222.517000001" table:style-name="ce53">
            <text:p>30,875,223</text:p>
          </table:table-cell>
          <table:table-cell office:value-type="percentage" office:value="0.1455750514793871" table:style-name="ce55">
            <text:p>14.56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福建省</text:p>
          </table:table-cell>
          <table:table-cell office:value-type="float" office:value="6086" table:style-name="ce53">
            <text:p>6,086</text:p>
          </table:table-cell>
          <table:table-cell office:value-type="percentage" office:value="0.13168599619179505" table:style-name="ce55">
            <text:p>13.17%</text:p>
          </table:table-cell>
          <table:table-cell office:value-type="float" office:value="20059083.518800002" table:style-name="ce53">
            <text:p>20,059,084</text:p>
          </table:table-cell>
          <table:table-cell office:value-type="percentage" office:value="9.4577524559404144E-2" table:style-name="ce55">
            <text:p>9.46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浙江省</text:p>
          </table:table-cell>
          <table:table-cell office:value-type="float" office:value="2514" table:style-name="ce53">
            <text:p>2,514</text:p>
          </table:table-cell>
          <table:table-cell office:value-type="percentage" office:value="5.4396745715769433E-2" table:style-name="ce55">
            <text:p>5.44%</text:p>
          </table:table-cell>
          <table:table-cell office:value-type="float" office:value="14130361.6766" table:style-name="ce53">
            <text:p>14,130,362</text:p>
          </table:table-cell>
          <table:table-cell office:value-type="percentage" office:value="6.6623912665270568E-2" table:style-name="ce55">
            <text:p>6.66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山東省</text:p>
          </table:table-cell>
          <table:table-cell office:value-type="float" office:value="1147" table:style-name="ce53">
            <text:p>1,147</text:p>
          </table:table-cell>
          <table:table-cell office:value-type="percentage" office:value="2.4818244763718193E-2" table:style-name="ce55">
            <text:p>2.48%</text:p>
          </table:table-cell>
          <table:table-cell office:value-type="float" office:value="5891619.0493000001" table:style-name="ce53">
            <text:p>5,891,619</text:p>
          </table:table-cell>
          <table:table-cell office:value-type="percentage" office:value="2.7778674175596554E-2" table:style-name="ce55">
            <text:p>2.78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北京市</text:p>
          </table:table-cell>
          <table:table-cell office:value-type="float" office:value="1447" table:style-name="ce53">
            <text:p>1,447</text:p>
          </table:table-cell>
          <table:table-cell office:value-type="percentage" office:value="3.1309503202354171E-2" table:style-name="ce55">
            <text:p>3.13%</text:p>
          </table:table-cell>
          <table:table-cell office:value-type="float" office:value="5082347.7560999999" table:style-name="ce53">
            <text:p>5,082,348</text:p>
          </table:table-cell>
          <table:table-cell office:value-type="percentage" office:value="2.3963002560484673E-2" table:style-name="ce55">
            <text:p>2.40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四川省</text:p>
          </table:table-cell>
          <table:table-cell office:value-type="float" office:value="585" table:style-name="ce53">
            <text:p>585</text:p>
          </table:table-cell>
          <table:table-cell office:value-type="percentage" office:value="1.2657953955340142E-2" table:style-name="ce55">
            <text:p>1.27%</text:p>
          </table:table-cell>
          <table:table-cell office:value-type="float" office:value="4864994.0196000002" table:style-name="ce53">
            <text:p>4,864,994</text:p>
          </table:table-cell>
          <table:table-cell office:value-type="percentage" office:value="2.2938191116201059E-2" table:style-name="ce55">
            <text:p>2.29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河南省</text:p>
          </table:table-cell>
          <table:table-cell office:value-type="float" office:value="320" table:style-name="ce53">
            <text:p>320</text:p>
          </table:table-cell>
          <table:table-cell office:value-type="percentage" office:value="6.9240090012117018E-3" table:style-name="ce55">
            <text:p>0.69%</text:p>
          </table:table-cell>
          <table:table-cell office:value-type="float" office:value="3622306.1886" table:style-name="ce53">
            <text:p>3,622,306</text:p>
          </table:table-cell>
          <table:table-cell office:value-type="percentage" office:value="1.7078983304143144E-2" table:style-name="ce55">
            <text:p>1.7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天津市</text:p>
          </table:table-cell>
          <table:table-cell office:value-type="float" office:value="988" table:style-name="ce53">
            <text:p>988</text:p>
          </table:table-cell>
          <table:table-cell office:value-type="percentage" office:value="2.1377877791241128E-2" table:style-name="ce55">
            <text:p>2.14%</text:p>
          </table:table-cell>
          <table:table-cell office:value-type="float" office:value="3295207.5192" table:style-name="ce53">
            <text:p>3,295,208</text:p>
          </table:table-cell>
          <table:table-cell office:value-type="percentage" office:value="1.5536730269026532E-2" table:style-name="ce55">
            <text:p>1.55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重慶市</text:p>
          </table:table-cell>
          <table:table-cell office:value-type="float" office:value="353" table:style-name="ce53">
            <text:p>353</text:p>
          </table:table-cell>
          <table:table-cell office:value-type="percentage" office:value="7.6380474294616583E-3" table:style-name="ce55">
            <text:p>0.76%</text:p>
          </table:table-cell>
          <table:table-cell office:value-type="float" office:value="3270043.0769000002" table:style-name="ce53">
            <text:p>3,270,043</text:p>
          </table:table-cell>
          <table:table-cell office:value-type="percentage" office:value="1.5418081246132672E-2" table:style-name="ce55">
            <text:p>1.54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湖北省</text:p>
          </table:table-cell>
          <table:table-cell office:value-type="float" office:value="675" table:style-name="ce53">
            <text:p>675</text:p>
          </table:table-cell>
          <table:table-cell office:value-type="percentage" office:value="1.4605331486930934E-2" table:style-name="ce55">
            <text:p>1.46%</text:p>
          </table:table-cell>
          <table:table-cell office:value-type="float" office:value="2998249.2371999999" table:style-name="ce53">
            <text:p>2,998,249</text:p>
          </table:table-cell>
          <table:table-cell office:value-type="percentage" office:value="1.4136587576432887E-2" table:style-name="ce55">
            <text:p>1.41%</text:p>
          </table:table-cell>
          <table:table-cell table:number-columns-repeated="16379" table:style-name="ce1"/>
        </table:table-row>
        <table:table-row table:style-name="ro12">
          <table:table-cell office:value-type="string" table:style-name="ce32">
            <text:p>安徽省</text:p>
          </table:table-cell>
          <table:table-cell office:value-type="float" office:value="380" table:style-name="ce53">
            <text:p>380</text:p>
          </table:table-cell>
          <table:table-cell office:value-type="percentage" office:value="8.2222606889388976E-3" table:style-name="ce55">
            <text:p>0.82%</text:p>
          </table:table-cell>
          <table:table-cell office:value-type="float" office:value="2985840.7735000001" table:style-name="ce53">
            <text:p>2,985,841</text:p>
          </table:table-cell>
          <table:table-cell office:value-type="percentage" office:value="1.4078082322230651E-2" table:style-name="ce55">
            <text:p>1.4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遼寧省</text:p>
          </table:table-cell>
          <table:table-cell office:value-type="float" office:value="588" table:style-name="ce53">
            <text:p>588</text:p>
          </table:table-cell>
          <table:table-cell office:value-type="percentage" office:value="1.2722866539726502E-2" table:style-name="ce55">
            <text:p>1.27%</text:p>
          </table:table-cell>
          <table:table-cell office:value-type="float" office:value="2985625.0991000002" table:style-name="ce53">
            <text:p>2,985,625</text:p>
          </table:table-cell>
          <table:table-cell office:value-type="percentage" office:value="1.4077065428769707E-2" table:style-name="ce55">
            <text:p>1.4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江西省</text:p>
          </table:table-cell>
          <table:table-cell office:value-type="float" office:value="353" table:style-name="ce53">
            <text:p>353</text:p>
          </table:table-cell>
          <table:table-cell office:value-type="percentage" office:value="7.6380474294616583E-3" table:style-name="ce55">
            <text:p>0.76%</text:p>
          </table:table-cell>
          <table:table-cell office:value-type="float" office:value="1772021.2590000001" table:style-name="ce53">
            <text:p>1,772,021</text:p>
          </table:table-cell>
          <table:table-cell office:value-type="percentage" office:value="8.3549871052575747E-3" table:style-name="ce55">
            <text:p>0.8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廣西壯族自治區</text:p>
          </table:table-cell>
          <table:table-cell office:value-type="float" office:value="276" table:style-name="ce53">
            <text:p>276</text:p>
          </table:table-cell>
          <table:table-cell office:value-type="percentage" office:value="5.9719577635450926E-3" table:style-name="ce55">
            <text:p>0.60%</text:p>
          </table:table-cell>
          <table:table-cell office:value-type="float" office:value="1245461.9125999999" table:style-name="ce53">
            <text:p>1,245,462</text:p>
          </table:table-cell>
          <table:table-cell office:value-type="percentage" office:value="5.8722874610063784E-3" table:style-name="ce55">
            <text:p>0.5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山西省</text:p>
          </table:table-cell>
          <table:table-cell office:value-type="float" office:value="81" table:style-name="ce53">
            <text:p>81</text:p>
          </table:table-cell>
          <table:table-cell office:value-type="percentage" office:value="1.7526397784317119E-3" table:style-name="ce55">
            <text:p>0.18%</text:p>
          </table:table-cell>
          <table:table-cell office:value-type="float" office:value="1220543.0257000001" table:style-name="ce53">
            <text:p>1,220,543</text:p>
          </table:table-cell>
          <table:table-cell office:value-type="percentage" office:value="5.7547962189180291E-3" table:style-name="ce55">
            <text:p>0.5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湖南省</text:p>
          </table:table-cell>
          <table:table-cell office:value-type="float" office:value="371" table:style-name="ce53">
            <text:p>371</text:p>
          </table:table-cell>
          <table:table-cell office:value-type="percentage" office:value="8.027522935779817E-3" table:style-name="ce55">
            <text:p>0.80%</text:p>
          </table:table-cell>
          <table:table-cell office:value-type="float" office:value="1171527.4756" table:style-name="ce53">
            <text:p>1,171,527</text:p>
          </table:table-cell>
          <table:table-cell office:value-type="percentage" office:value="5.5236904762737717E-3" table:style-name="ce55">
            <text:p>0.5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河北省</text:p>
          </table:table-cell>
          <table:table-cell office:value-type="float" office:value="350" table:style-name="ce53">
            <text:p>350</text:p>
          </table:table-cell>
          <table:table-cell office:value-type="percentage" office:value="7.5731348450752984E-3" table:style-name="ce55">
            <text:p>0.76%</text:p>
          </table:table-cell>
          <table:table-cell office:value-type="float" office:value="1090814.5647" table:style-name="ce53">
            <text:p>1,090,815</text:p>
          </table:table-cell>
          <table:table-cell office:value-type="percentage" office:value="5.1431333433543504E-3" table:style-name="ce55">
            <text:p>0.5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西北地區</text:p>
          </table:table-cell>
          <table:table-cell office:value-type="float" office:value="275" table:style-name="ce53">
            <text:p>275</text:p>
          </table:table-cell>
          <table:table-cell office:value-type="percentage" office:value="5.9503202354163065E-3" table:style-name="ce55">
            <text:p>0.60%</text:p>
          </table:table-cell>
          <table:table-cell office:value-type="float" office:value="776804.93160000001" table:style-name="ce53">
            <text:p>776,805</text:p>
          </table:table-cell>
          <table:table-cell office:value-type="percentage" office:value="3.6625944264805756E-3" table:style-name="ce55">
            <text:p>0.3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貴州省</text:p>
          </table:table-cell>
          <table:table-cell office:value-type="float" office:value="111" table:style-name="ce53">
            <text:p>111</text:p>
          </table:table-cell>
          <table:table-cell office:value-type="percentage" office:value="2.4017656222953092E-3" table:style-name="ce55">
            <text:p>0.24%</text:p>
          </table:table-cell>
          <table:table-cell office:value-type="float" office:value="645087.61710000003" table:style-name="ce53">
            <text:p>645,088</text:p>
          </table:table-cell>
          <table:table-cell office:value-type="percentage" office:value="3.04155421119123E-3" table:style-name="ce55">
            <text:p>0.3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華東地區</text:p>
          </table:table-cell>
          <table:table-cell office:value-type="float" office:value="43" table:style-name="ce53">
            <text:p>43</text:p>
          </table:table-cell>
          <table:table-cell office:value-type="percentage" office:value="9.3041370953782254E-4" table:style-name="ce55">
            <text:p>0.09%</text:p>
          </table:table-cell>
          <table:table-cell office:value-type="float" office:value="568207.89170000004" table:style-name="ce53">
            <text:p>568,208</text:p>
          </table:table-cell>
          <table:table-cell office:value-type="percentage" office:value="2.6790703464461612E-3" table:style-name="ce55">
            <text:p>0.2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吉林省</text:p>
          </table:table-cell>
          <table:table-cell office:value-type="float" office:value="105" table:style-name="ce53">
            <text:p>105</text:p>
          </table:table-cell>
          <table:table-cell office:value-type="percentage" office:value="2.2719404535225898E-3" table:style-name="ce55">
            <text:p>0.23%</text:p>
          </table:table-cell>
          <table:table-cell office:value-type="float" office:value="421242.1776" table:style-name="ce53">
            <text:p>421,242</text:p>
          </table:table-cell>
          <table:table-cell office:value-type="percentage" office:value="1.98613472844268E-3" table:style-name="ce55">
            <text:p>0.2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海南省</text:p>
          </table:table-cell>
          <table:table-cell office:value-type="float" office:value="367" table:style-name="ce53">
            <text:p>367</text:p>
          </table:table-cell>
          <table:table-cell office:value-type="percentage" office:value="7.940972823264671E-3" table:style-name="ce55">
            <text:p>0.79%</text:p>
          </table:table-cell>
          <table:table-cell office:value-type="float" office:value="267364.7121" table:style-name="ce53">
            <text:p>267,365</text:p>
          </table:table-cell>
          <table:table-cell office:value-type="percentage" office:value="1.2606105658444608E-3" table:style-name="ce55">
            <text:p>0.1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雲南省</text:p>
          </table:table-cell>
          <table:table-cell office:value-type="float" office:value="120" table:style-name="ce53">
            <text:p>120</text:p>
          </table:table-cell>
          <table:table-cell office:value-type="percentage" office:value="2.5965033754543881E-3" table:style-name="ce55">
            <text:p>0.26%</text:p>
          </table:table-cell>
          <table:table-cell office:value-type="float" office:value="235317.61550000001" table:style-name="ce53">
            <text:p>235,318</text:p>
          </table:table-cell>
          <table:table-cell office:value-type="percentage" office:value="1.1095101896531254E-3" table:style-name="ce55">
            <text:p>0.1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黑龍江省</text:p>
          </table:table-cell>
          <table:table-cell office:value-type="float" office:value="126" table:style-name="ce53">
            <text:p>126</text:p>
          </table:table-cell>
          <table:table-cell office:value-type="percentage" office:value="2.7263285442271075E-3" table:style-name="ce55">
            <text:p>0.27%</text:p>
          </table:table-cell>
          <table:table-cell office:value-type="float" office:value="165898.12729999999" table:style-name="ce53">
            <text:p>165,898</text:p>
          </table:table-cell>
          <table:table-cell office:value-type="percentage" office:value="7.8220095122339588E-4" table:style-name="ce55">
            <text:p>0.0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華北地區</text:p>
          </table:table-cell>
          <table:table-cell office:value-type="float" office:value="20" table:style-name="ce53">
            <text:p>20</text:p>
          </table:table-cell>
          <table:table-cell office:value-type="percentage" office:value="4.3275056257573136E-4" table:style-name="ce55">
            <text:p>0.04%</text:p>
          </table:table-cell>
          <table:table-cell office:value-type="float" office:value="134043.86900000001" table:style-name="ce53">
            <text:p>134,044</text:p>
          </table:table-cell>
          <table:table-cell office:value-type="percentage" office:value="6.3200979748168789E-4" table:style-name="ce55">
            <text:p>0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內蒙古自治區</text:p>
          </table:table-cell>
          <table:table-cell office:value-type="float" office:value="33" table:style-name="ce53">
            <text:p>33</text:p>
          </table:table-cell>
          <table:table-cell office:value-type="percentage" office:value="7.1403842824995672E-4" table:style-name="ce55">
            <text:p>0.07%</text:p>
          </table:table-cell>
          <table:table-cell office:value-type="float" office:value="94849.648199999996" table:style-name="ce53">
            <text:p>94,850</text:p>
          </table:table-cell>
          <table:table-cell office:value-type="percentage" office:value="4.4721110631394369E-4" table:style-name="ce55">
            <text:p>0.0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中南地區</text:p>
          </table:table-cell>
          <table:table-cell office:value-type="float" office:value="17" table:style-name="ce53">
            <text:p>17</text:p>
          </table:table-cell>
          <table:table-cell office:value-type="percentage" office:value="3.6783797818937166E-4" table:style-name="ce55">
            <text:p>0.04%</text:p>
          </table:table-cell>
          <table:table-cell office:value-type="float" office:value="64692.6319" table:style-name="ce53">
            <text:p>64,693</text:p>
          </table:table-cell>
          <table:table-cell office:value-type="percentage" office:value="3.0502235940143131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西藏自治區</text:p>
          </table:table-cell>
          <table:table-cell office:value-type="float" office:value="3" table:style-name="ce53">
            <text:p>3</text:p>
          </table:table-cell>
          <table:table-cell office:value-type="percentage" office:value="6.4912584386359702E-5" table:style-name="ce55">
            <text:p>0.01%</text:p>
          </table:table-cell>
          <table:table-cell office:value-type="float" office:value="15882" table:style-name="ce53">
            <text:p>15,882</text:p>
          </table:table-cell>
          <table:table-cell office:value-type="percentage" office:value="7.4882795300426351E-5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東北地區</text:p>
          </table:table-cell>
          <table:table-cell office:value-type="float" office:value="5" table:style-name="ce53">
            <text:p>5</text:p>
          </table:table-cell>
          <table:table-cell office:value-type="percentage" office:value="1.0818764064393284E-4" table:style-name="ce55">
            <text:p>0.01%</text:p>
          </table:table-cell>
          <table:table-cell office:value-type="float" office:value="15223.951800000001" table:style-name="ce53">
            <text:p>15,224</text:p>
          </table:table-cell>
          <table:table-cell office:value-type="percentage" office:value="7.1780132622022258E-5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西南地區</text:p>
          </table:table-cell>
          <table:table-cell office:value-type="float" office:value="0" table:style-name="ce53">
            <text:p>0</text:p>
          </table:table-cell>
          <table:table-cell office:value-type="percentage" office:value="0" table:style-name="ce55">
            <text:p>0.00%</text:p>
          </table:table-cell>
          <table:table-cell office:value-type="float" office:value="0" table:style-name="ce53">
            <text:p>0</text:p>
          </table:table-cell>
          <table:table-cell office:value-type="percentage" office:value="0" table:style-name="ce55">
            <text:p>0.0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46216" table:style-name="ce53">
            <text:p>46,216</text:p>
          </table:table-cell>
          <table:table-cell office:value-type="percentage" office:value="1" table:style-name="ce55">
            <text:p>100.00%</text:p>
          </table:table-cell>
          <table:table-cell office:value-type="float" office:value="212091441.5158" table:style-name="ce53">
            <text:p>212,091,442</text:p>
          </table:table-cell>
          <table:table-cell office:value-type="percentage" office:value="1" table:style-name="ce55">
            <text:p>100.00%</text:p>
          </table:table-cell>
          <table:table-cell table:number-columns-repeated="16379"/>
        </table:table-row>
        <table:table-row table:style-name="ro1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</table:table-cell>
          <table:covered-table-cell table:number-columns-repeated="4"/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152">
            <text:p>民國041年01月至115年至07月</text:p>
          </table:table-cell>
          <table:covered-table-cell table:number-columns-repeated="4"/>
          <table:table-cell table:number-columns-repeated="16379"/>
        </table:table-row>
        <table:table-row table:style-name="ro19">
          <table:table-cell office:value-type="string" table:number-columns-spanned="5" table:number-rows-spanned="1" table:style-name="ce153">
            <text:p>大陸投資分業統計表</text:p>
          </table:table-cell>
          <table:covered-table-cell table:number-columns-repeated="4"/>
          <table:table-cell table:number-columns-repeated="16379"/>
        </table:table-row>
        <table:table-row table:style-name="ro16">
          <table:table-cell table:number-columns-repeated="4" table:style-name="ce40"/>
          <table:table-cell office:value-type="string" table:style-name="ce40">
            <text:p>單位：千美元</text:p>
          </table:table-cell>
          <table:table-cell table:number-columns-repeated="16379"/>
        </table:table-row>
        <table:table-row table:style-name="ro16">
          <table:table-cell office:value-type="string" table:style-name="ce52">
            <text:p>行 <text:s text:c="3"/>業</text:p>
          </table:table-cell>
          <table:table-cell office:value-type="string" table:style-name="ce52">
            <text:p>件數</text:p>
          </table:table-cell>
          <table:table-cell office:value-type="string" table:style-name="ce52">
            <text:p>佔件數比率</text:p>
          </table:table-cell>
          <table:table-cell office:value-type="string" table:style-name="ce52">
            <text:p>核准金額</text:p>
          </table:table-cell>
          <table:table-cell office:value-type="string" table:style-name="ce52">
            <text:p>佔核准金額比率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子零組件製造業</text:p>
          </table:table-cell>
          <table:table-cell office:value-type="float" office:value="3376" table:style-name="ce53">
            <text:p>3,376</text:p>
          </table:table-cell>
          <table:table-cell office:value-type="percentage" office:value="7.304829496278345E-2" table:style-name="ce55">
            <text:p>7.30%</text:p>
          </table:table-cell>
          <table:table-cell office:value-type="float" office:value="40853431.294200003" table:style-name="ce53">
            <text:p>40,853,431</text:p>
          </table:table-cell>
          <table:table-cell office:value-type="percentage" office:value="0.19262178144588912" table:style-name="ce55">
            <text:p>19.2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腦、電子產品及光學製品製造業</text:p>
          </table:table-cell>
          <table:table-cell office:value-type="float" office:value="2978" table:style-name="ce53">
            <text:p>2,978</text:p>
          </table:table-cell>
          <table:table-cell office:value-type="percentage" office:value="6.4436558767526408E-2" table:style-name="ce55">
            <text:p>6.44%</text:p>
          </table:table-cell>
          <table:table-cell office:value-type="float" office:value="27396152.184500001" table:style-name="ce53">
            <text:p>27,396,152</text:p>
          </table:table-cell>
          <table:table-cell office:value-type="percentage" office:value="0.12917141770880505" table:style-name="ce55">
            <text:p>12.9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批發及零售業</text:p>
          </table:table-cell>
          <table:table-cell office:value-type="float" office:value="4348" table:style-name="ce53">
            <text:p>4,348</text:p>
          </table:table-cell>
          <table:table-cell office:value-type="percentage" office:value="9.4079972303964005E-2" table:style-name="ce55">
            <text:p>9.41%</text:p>
          </table:table-cell>
          <table:table-cell office:value-type="float" office:value="17477974.546" table:style-name="ce53">
            <text:p>17,477,975</text:p>
          </table:table-cell>
          <table:table-cell office:value-type="percentage" office:value="8.2407731406257415E-2" table:style-name="ce55">
            <text:p>8.2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融及保險業</text:p>
          </table:table-cell>
          <table:table-cell office:value-type="float" office:value="437" table:style-name="ce53">
            <text:p>437</text:p>
          </table:table-cell>
          <table:table-cell office:value-type="percentage" office:value="9.45559979227973E-3" table:style-name="ce55">
            <text:p>0.95%</text:p>
          </table:table-cell>
          <table:table-cell office:value-type="float" office:value="15451569.705399999" table:style-name="ce53">
            <text:p>15,451,570</text:p>
          </table:table-cell>
          <table:table-cell office:value-type="percentage" office:value="7.2853339083222349E-2" table:style-name="ce55">
            <text:p>7.2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設備製造業</text:p>
          </table:table-cell>
          <table:table-cell office:value-type="float" office:value="3296" table:style-name="ce53">
            <text:p>3,296</text:p>
          </table:table-cell>
          <table:table-cell office:value-type="percentage" office:value="7.1317292712480523E-2" table:style-name="ce55">
            <text:p>7.13%</text:p>
          </table:table-cell>
          <table:table-cell office:value-type="float" office:value="12545693.7927" table:style-name="ce53">
            <text:p>12,545,694</text:p>
          </table:table-cell>
          <table:table-cell office:value-type="percentage" office:value="5.9152286877004391E-2" table:style-name="ce55">
            <text:p>5.9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材料製造業</text:p>
          </table:table-cell>
          <table:table-cell office:value-type="float" office:value="920" table:style-name="ce53">
            <text:p>920</text:p>
          </table:table-cell>
          <table:table-cell office:value-type="percentage" office:value="1.9906525878483645E-2" table:style-name="ce55">
            <text:p>1.99%</text:p>
          </table:table-cell>
          <table:table-cell office:value-type="float" office:value="10205038.7052" table:style-name="ce53">
            <text:p>10,205,039</text:p>
          </table:table-cell>
          <table:table-cell office:value-type="percentage" office:value="4.8116221155674328E-2" table:style-name="ce55">
            <text:p>4.8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非金屬礦物製品製造業</text:p>
          </table:table-cell>
          <table:table-cell office:value-type="float" office:value="1649" table:style-name="ce53">
            <text:p>1,649</text:p>
          </table:table-cell>
          <table:table-cell office:value-type="percentage" office:value="3.568028388436905E-2" table:style-name="ce55">
            <text:p>3.57%</text:p>
          </table:table-cell>
          <table:table-cell office:value-type="float" office:value="8694374.4365999997" table:style-name="ce53">
            <text:p>8,694,374</text:p>
          </table:table-cell>
          <table:table-cell office:value-type="percentage" office:value="4.0993518524189497E-2" table:style-name="ce55">
            <text:p>4.1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機械設備製造業</text:p>
          </table:table-cell>
          <table:table-cell office:value-type="float" office:value="2293" table:style-name="ce53">
            <text:p>2,293</text:p>
          </table:table-cell>
          <table:table-cell office:value-type="percentage" office:value="4.9614851999307603E-2" table:style-name="ce55">
            <text:p>4.96%</text:p>
          </table:table-cell>
          <table:table-cell office:value-type="float" office:value="7885988.4236000003" table:style-name="ce53">
            <text:p>7,885,988</text:p>
          </table:table-cell>
          <table:table-cell office:value-type="percentage" office:value="3.7182020958693537E-2" table:style-name="ce55">
            <text:p>3.7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金屬製品製造業</text:p>
          </table:table-cell>
          <table:table-cell office:value-type="float" office:value="2758" table:style-name="ce53">
            <text:p>2,758</text:p>
          </table:table-cell>
          <table:table-cell office:value-type="percentage" office:value="5.9676302579193354E-2" table:style-name="ce55">
            <text:p>5.97%</text:p>
          </table:table-cell>
          <table:table-cell office:value-type="float" office:value="7657676.6700999998" table:style-name="ce53">
            <text:p>7,657,677</text:p>
          </table:table-cell>
          <table:table-cell office:value-type="percentage" office:value="3.6105543040168039E-2" table:style-name="ce55">
            <text:p>3.6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基本金屬製造業</text:p>
          </table:table-cell>
          <table:table-cell office:value-type="float" office:value="758" table:style-name="ce53">
            <text:p>758</text:p>
          </table:table-cell>
          <table:table-cell office:value-type="percentage" office:value="1.6401246321620218E-2" table:style-name="ce55">
            <text:p>1.64%</text:p>
          </table:table-cell>
          <table:table-cell office:value-type="float" office:value="7223630.8914999999" table:style-name="ce53">
            <text:p>7,223,631</text:p>
          </table:table-cell>
          <table:table-cell office:value-type="percentage" office:value="3.4059040005920596E-2" table:style-name="ce55">
            <text:p>3.4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塑膠製品製造業</text:p>
          </table:table-cell>
          <table:table-cell office:value-type="float" office:value="2483" table:style-name="ce53">
            <text:p>2,483</text:p>
          </table:table-cell>
          <table:table-cell office:value-type="percentage" office:value="5.3725982343777047E-2" table:style-name="ce55">
            <text:p>5.37%</text:p>
          </table:table-cell>
          <table:table-cell office:value-type="float" office:value="6578309.5188999996" table:style-name="ce53">
            <text:p>6,578,310</text:p>
          </table:table-cell>
          <table:table-cell office:value-type="percentage" office:value="3.1016383649832193E-2" table:style-name="ce55">
            <text:p>3.1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不動產業</text:p>
          </table:table-cell>
          <table:table-cell office:value-type="float" office:value="237" table:style-name="ce53">
            <text:p>237</text:p>
          </table:table-cell>
          <table:table-cell office:value-type="percentage" office:value="5.1280941665224171E-3" table:style-name="ce55">
            <text:p>0.51%</text:p>
          </table:table-cell>
          <table:table-cell office:value-type="float" office:value="4581086.2714999998" table:style-name="ce53">
            <text:p>4,581,086</text:p>
          </table:table-cell>
          <table:table-cell office:value-type="percentage" office:value="2.1599581005057794E-2" table:style-name="ce55">
            <text:p>2.1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汽車及其零件製造業</text:p>
          </table:table-cell>
          <table:table-cell office:value-type="float" office:value="777" table:style-name="ce53">
            <text:p>777</text:p>
          </table:table-cell>
          <table:table-cell office:value-type="percentage" office:value="1.6812359356067161E-2" table:style-name="ce55">
            <text:p>1.68%</text:p>
          </table:table-cell>
          <table:table-cell office:value-type="float" office:value="3715462.6" table:style-name="ce53">
            <text:p>3,715,463</text:p>
          </table:table-cell>
          <table:table-cell office:value-type="percentage" office:value="1.7518210887935391E-2" table:style-name="ce55">
            <text:p>1.7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專業、科學及技術服務業</text:p>
          </table:table-cell>
          <table:table-cell office:value-type="float" office:value="1427" table:style-name="ce53">
            <text:p>1,427</text:p>
          </table:table-cell>
          <table:table-cell office:value-type="percentage" office:value="3.0876752639778432E-2" table:style-name="ce55">
            <text:p>3.09%</text:p>
          </table:table-cell>
          <table:table-cell office:value-type="float" office:value="3667922.7157999999" table:style-name="ce53">
            <text:p>3,667,923</text:p>
          </table:table-cell>
          <table:table-cell office:value-type="percentage" office:value="1.7294062832454056E-2" table:style-name="ce55">
            <text:p>1.7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食品製造業</text:p>
          </table:table-cell>
          <table:table-cell office:value-type="float" office:value="2423" table:style-name="ce53">
            <text:p>2,423</text:p>
          </table:table-cell>
          <table:table-cell office:value-type="percentage" office:value="5.2427730656049859E-2" table:style-name="ce55">
            <text:p>5.24%</text:p>
          </table:table-cell>
          <table:table-cell office:value-type="float" office:value="3665019.1176999998" table:style-name="ce53">
            <text:p>3,665,019</text:p>
          </table:table-cell>
          <table:table-cell office:value-type="percentage" office:value="1.7280372520015009E-2" table:style-name="ce55">
            <text:p>1.7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紙漿、紙及紙製品製造業</text:p>
          </table:table-cell>
          <table:table-cell office:value-type="float" office:value="710" table:style-name="ce53">
            <text:p>710</text:p>
          </table:table-cell>
          <table:table-cell office:value-type="percentage" office:value="1.5362644971438463E-2" table:style-name="ce55">
            <text:p>1.54%</text:p>
          </table:table-cell>
          <table:table-cell office:value-type="float" office:value="3005145.3894000002" table:style-name="ce53">
            <text:p>3,005,145</text:p>
          </table:table-cell>
          <table:table-cell office:value-type="percentage" office:value="1.4169102571619459E-2" table:style-name="ce55">
            <text:p>1.4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紡織業</text:p>
          </table:table-cell>
          <table:table-cell office:value-type="float" office:value="1160" table:style-name="ce53">
            <text:p>1,160</text:p>
          </table:table-cell>
          <table:table-cell office:value-type="percentage" office:value="2.5099532629392417E-2" table:style-name="ce55">
            <text:p>2.51%</text:p>
          </table:table-cell>
          <table:table-cell office:value-type="float" office:value="2823996.4105000002" table:style-name="ce53">
            <text:p>2,823,996</text:p>
          </table:table-cell>
          <table:table-cell office:value-type="percentage" office:value="1.3314994656630797E-2" table:style-name="ce55">
            <text:p>1.3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資訊及通訊傳播業</text:p>
          </table:table-cell>
          <table:table-cell office:value-type="float" office:value="1165" table:style-name="ce53">
            <text:p>1,165</text:p>
          </table:table-cell>
          <table:table-cell office:value-type="percentage" office:value="2.5207720270036354E-2" table:style-name="ce55">
            <text:p>2.52%</text:p>
          </table:table-cell>
          <table:table-cell office:value-type="float" office:value="2699667.6595000001" table:style-name="ce53">
            <text:p>2,699,668</text:p>
          </table:table-cell>
          <table:table-cell office:value-type="percentage" office:value="1.2728791129928196E-2" table:style-name="ce55">
            <text:p>1.2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化學製品製造業</text:p>
          </table:table-cell>
          <table:table-cell office:value-type="float" office:value="1273" table:style-name="ce53">
            <text:p>1,273</text:p>
          </table:table-cell>
          <table:table-cell office:value-type="percentage" office:value="2.7544573307945304E-2" table:style-name="ce55">
            <text:p>2.75%</text:p>
          </table:table-cell>
          <table:table-cell office:value-type="float" office:value="2254029.4904" table:style-name="ce53">
            <text:p>2,254,029</text:p>
          </table:table-cell>
          <table:table-cell office:value-type="percentage" office:value="1.0627630583726707E-2" table:style-name="ce55">
            <text:p>1.0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橡膠製品製造業</text:p>
          </table:table-cell>
          <table:table-cell office:value-type="float" office:value="411" table:style-name="ce53">
            <text:p>411</text:p>
          </table:table-cell>
          <table:table-cell office:value-type="percentage" office:value="8.8930240609312785E-3" table:style-name="ce55">
            <text:p>0.89%</text:p>
          </table:table-cell>
          <table:table-cell office:value-type="float" office:value="1845253.9567" table:style-name="ce53">
            <text:p>1,845,254</text:p>
          </table:table-cell>
          <table:table-cell office:value-type="percentage" office:value="8.7002754260715222E-3" table:style-name="ce55">
            <text:p>0.8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運輸及倉儲業</text:p>
          </table:table-cell>
          <table:table-cell office:value-type="float" office:value="311" table:style-name="ce53">
            <text:p>311</text:p>
          </table:table-cell>
          <table:table-cell office:value-type="percentage" office:value="6.7292712480526221E-3" table:style-name="ce55">
            <text:p>0.67%</text:p>
          </table:table-cell>
          <table:table-cell office:value-type="float" office:value="1778490.3169" table:style-name="ce53">
            <text:p>1,778,490</text:p>
          </table:table-cell>
          <table:table-cell office:value-type="percentage" office:value="8.3854883732661575E-3" table:style-name="ce55">
            <text:p>0.8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皮革、毛皮及其製品製造業</text:p>
          </table:table-cell>
          <table:table-cell office:value-type="float" office:value="1553" table:style-name="ce53">
            <text:p>1,553</text:p>
          </table:table-cell>
          <table:table-cell office:value-type="percentage" office:value="3.360308118400554E-2" table:style-name="ce55">
            <text:p>3.36%</text:p>
          </table:table-cell>
          <table:table-cell office:value-type="float" office:value="1702413.0527999999" table:style-name="ce53">
            <text:p>1,702,413</text:p>
          </table:table-cell>
          <table:table-cell office:value-type="percentage" office:value="8.0267880713761706E-3" table:style-name="ce55">
            <text:p>0.80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藥品製造業</text:p>
          </table:table-cell>
          <table:table-cell office:value-type="float" office:value="236" table:style-name="ce53">
            <text:p>236</text:p>
          </table:table-cell>
          <table:table-cell office:value-type="percentage" office:value="5.1064566383936302E-3" table:style-name="ce55">
            <text:p>0.51%</text:p>
          </table:table-cell>
          <table:table-cell office:value-type="float" office:value="1308477.2886999999" table:style-name="ce53">
            <text:p>1,308,477</text:p>
          </table:table-cell>
          <table:table-cell office:value-type="percentage" office:value="6.1694016474612137E-3" table:style-name="ce55">
            <text:p>0.6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成衣及服飾品製造業</text:p>
          </table:table-cell>
          <table:table-cell office:value-type="float" office:value="1310" table:style-name="ce53">
            <text:p>1,310</text:p>
          </table:table-cell>
          <table:table-cell office:value-type="percentage" office:value="2.8345161848710401E-2" table:style-name="ce55">
            <text:p>2.83%</text:p>
          </table:table-cell>
          <table:table-cell office:value-type="float" office:value="1164510.7346999999" table:style-name="ce53">
            <text:p>1,164,511</text:p>
          </table:table-cell>
          <table:table-cell office:value-type="percentage" office:value="5.4906069117043954E-3" table:style-name="ce55">
            <text:p>0.5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住宿及餐飲業</text:p>
          </table:table-cell>
          <table:table-cell office:value-type="float" office:value="593" table:style-name="ce53">
            <text:p>593</text:p>
          </table:table-cell>
          <table:table-cell office:value-type="percentage" office:value="1.2831054180370435E-2" table:style-name="ce55">
            <text:p>1.28%</text:p>
          </table:table-cell>
          <table:table-cell office:value-type="float" office:value="1042142.3884000001" table:style-name="ce53">
            <text:p>1,042,142</text:p>
          </table:table-cell>
          <table:table-cell office:value-type="percentage" office:value="4.9136465901306273E-3" table:style-name="ce55">
            <text:p>0.4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飲料製造業</text:p>
          </table:table-cell>
          <table:table-cell office:value-type="float" office:value="362" table:style-name="ce53">
            <text:p>362</text:p>
          </table:table-cell>
          <table:table-cell office:value-type="percentage" office:value="7.8327851826207363E-3" table:style-name="ce55">
            <text:p>0.78%</text:p>
          </table:table-cell>
          <table:table-cell office:value-type="float" office:value="1010273.9911" table:style-name="ce53">
            <text:p>1,010,274</text:p>
          </table:table-cell>
          <table:table-cell office:value-type="percentage" office:value="4.7633887717470139E-3" table:style-name="ce55">
            <text:p>0.4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支援服務業</text:p>
          </table:table-cell>
          <table:table-cell office:value-type="float" office:value="202" table:style-name="ce53">
            <text:p>202</text:p>
          </table:table-cell>
          <table:table-cell office:value-type="percentage" office:value="4.3707806820148867E-3" table:style-name="ce55">
            <text:p>0.44%</text:p>
          </table:table-cell>
          <table:table-cell office:value-type="float" office:value="1000235.8868" table:style-name="ce53">
            <text:p>1,000,236</text:p>
          </table:table-cell>
          <table:table-cell office:value-type="percentage" office:value="4.7160596375383978E-3" table:style-name="ce55">
            <text:p>0.47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醫療保健及社會工作服務業</text:p>
          </table:table-cell>
          <table:table-cell office:value-type="float" office:value="119" table:style-name="ce53">
            <text:p>119</text:p>
          </table:table-cell>
          <table:table-cell office:value-type="percentage" office:value="2.5748658473256016E-3" table:style-name="ce55">
            <text:p>0.26%</text:p>
          </table:table-cell>
          <table:table-cell office:value-type="float" office:value="870742.72829999996" table:style-name="ce53">
            <text:p>870,743</text:p>
          </table:table-cell>
          <table:table-cell office:value-type="percentage" office:value="4.1055062008955841E-3" table:style-name="ce55">
            <text:p>0.4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營造業</text:p>
          </table:table-cell>
          <table:table-cell office:value-type="float" office:value="319" table:style-name="ce53">
            <text:p>319</text:p>
          </table:table-cell>
          <table:table-cell office:value-type="percentage" office:value="6.9023714730829158E-3" table:style-name="ce55">
            <text:p>0.69%</text:p>
          </table:table-cell>
          <table:table-cell office:value-type="float" office:value="750324.26839999994" table:style-name="ce53">
            <text:p>750,324</text:p>
          </table:table-cell>
          <table:table-cell office:value-type="percentage" office:value="3.5377394912189503E-3" table:style-name="ce55">
            <text:p>0.3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藝術、娛樂及休閒服務業</text:p>
          </table:table-cell>
          <table:table-cell office:value-type="float" office:value="454" table:style-name="ce53">
            <text:p>454</text:p>
          </table:table-cell>
          <table:table-cell office:value-type="percentage" office:value="9.8234377704691008E-3" table:style-name="ce55">
            <text:p>0.98%</text:p>
          </table:table-cell>
          <table:table-cell office:value-type="float" office:value="679830.22169999999" table:style-name="ce53">
            <text:p>679,830</text:p>
          </table:table-cell>
          <table:table-cell office:value-type="percentage" office:value="3.2053637659365678E-3" table:style-name="ce55">
            <text:p>0.3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農、林、漁、牧業</text:p>
          </table:table-cell>
          <table:table-cell office:value-type="float" office:value="577" table:style-name="ce53">
            <text:p>577</text:p>
          </table:table-cell>
          <table:table-cell office:value-type="percentage" office:value="1.248485373030985E-2" table:style-name="ce55">
            <text:p>1.25%</text:p>
          </table:table-cell>
          <table:table-cell office:value-type="float" office:value="602705.99589999998" table:style-name="ce53">
            <text:p>602,706</text:p>
          </table:table-cell>
          <table:table-cell office:value-type="percentage" office:value="2.8417270946555413E-3" table:style-name="ce55">
            <text:p>0.28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家具製造業</text:p>
          </table:table-cell>
          <table:table-cell office:value-type="float" office:value="341" table:style-name="ce53">
            <text:p>341</text:p>
          </table:table-cell>
          <table:table-cell office:value-type="percentage" office:value="7.3783970919162195E-3" table:style-name="ce55">
            <text:p>0.74%</text:p>
          </table:table-cell>
          <table:table-cell office:value-type="float" office:value="559589.66799999995" table:style-name="ce53">
            <text:p>559,590</text:p>
          </table:table-cell>
          <table:table-cell office:value-type="percentage" office:value="2.6384358746428375E-3" table:style-name="ce55">
            <text:p>0.2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木竹製品製造業</text:p>
          </table:table-cell>
          <table:table-cell office:value-type="float" office:value="604" table:style-name="ce53">
            <text:p>604</text:p>
          </table:table-cell>
          <table:table-cell office:value-type="percentage" office:value="1.3069066989787088E-2" table:style-name="ce55">
            <text:p>1.31%</text:p>
          </table:table-cell>
          <table:table-cell office:value-type="float" office:value="528285.65830000001" table:style-name="ce53">
            <text:p>528,286</text:p>
          </table:table-cell>
          <table:table-cell office:value-type="percentage" office:value="2.4908391141310843E-3" table:style-name="ce55">
            <text:p>0.2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電力及燃氣供應業</text:p>
          </table:table-cell>
          <table:table-cell office:value-type="float" office:value="43" table:style-name="ce53">
            <text:p>43</text:p>
          </table:table-cell>
          <table:table-cell office:value-type="percentage" office:value="9.3041370953782254E-4" table:style-name="ce55">
            <text:p>0.09%</text:p>
          </table:table-cell>
          <table:table-cell office:value-type="float" office:value="508799.5563" table:style-name="ce53">
            <text:p>508,800</text:p>
          </table:table-cell>
          <table:table-cell office:value-type="percentage" office:value="2.3989631673190189E-3" table:style-name="ce55">
            <text:p>0.2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用水供應及污染整治業</text:p>
          </table:table-cell>
          <table:table-cell office:value-type="float" office:value="96" table:style-name="ce53">
            <text:p>96</text:p>
          </table:table-cell>
          <table:table-cell office:value-type="percentage" office:value="2.0772027003635105E-3" table:style-name="ce55">
            <text:p>0.21%</text:p>
          </table:table-cell>
          <table:table-cell office:value-type="float" office:value="401542.17609999998" table:style-name="ce53">
            <text:p>401,542</text:p>
          </table:table-cell>
          <table:table-cell office:value-type="percentage" office:value="1.8932502567298864E-3" table:style-name="ce55">
            <text:p>0.19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石油及煤製品製造業</text:p>
          </table:table-cell>
          <table:table-cell office:value-type="float" office:value="65" table:style-name="ce53">
            <text:p>65</text:p>
          </table:table-cell>
          <table:table-cell office:value-type="percentage" office:value="1.4064393283711269E-3" table:style-name="ce55">
            <text:p>0.14%</text:p>
          </table:table-cell>
          <table:table-cell office:value-type="float" office:value="349895.06160000002" table:style-name="ce53">
            <text:p>349,895</text:p>
          </table:table-cell>
          <table:table-cell office:value-type="percentage" office:value="1.6497368262449862E-3" table:style-name="ce55">
            <text:p>0.1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印刷及資料儲存媒體複製業</text:p>
          </table:table-cell>
          <table:table-cell office:value-type="float" office:value="266" table:style-name="ce53">
            <text:p>266</text:p>
          </table:table-cell>
          <table:table-cell office:value-type="percentage" office:value="5.7555824822572267E-3" table:style-name="ce55">
            <text:p>0.58%</text:p>
          </table:table-cell>
          <table:table-cell office:value-type="float" office:value="328028.07939999999" table:style-name="ce53">
            <text:p>328,028</text:p>
          </table:table-cell>
          <table:table-cell office:value-type="percentage" office:value="1.546635154420237E-3" table:style-name="ce55">
            <text:p>0.1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礦業及土石採取業</text:p>
          </table:table-cell>
          <table:table-cell office:value-type="float" office:value="129" table:style-name="ce53">
            <text:p>129</text:p>
          </table:table-cell>
          <table:table-cell office:value-type="percentage" office:value="2.7912411286134674E-3" table:style-name="ce55">
            <text:p>0.28%</text:p>
          </table:table-cell>
          <table:table-cell office:value-type="float" office:value="296499.33809999999" table:style-name="ce53">
            <text:p>296,499</text:p>
          </table:table-cell>
          <table:table-cell office:value-type="percentage" office:value="1.3979787962255512E-3" table:style-name="ce55">
            <text:p>0.14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產業用機械設備維修及安裝業</text:p>
          </table:table-cell>
          <table:table-cell office:value-type="float" office:value="28" table:style-name="ce53">
            <text:p>28</text:p>
          </table:table-cell>
          <table:table-cell office:value-type="percentage" office:value="6.0585078760602392E-4" table:style-name="ce55">
            <text:p>0.06%</text:p>
          </table:table-cell>
          <table:table-cell office:value-type="float" office:value="115412.1446" table:style-name="ce53">
            <text:p>115,412</text:p>
          </table:table-cell>
          <table:table-cell office:value-type="percentage" office:value="5.4416219615067421E-4" table:style-name="ce55">
            <text:p>0.05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教育服務業</text:p>
          </table:table-cell>
          <table:table-cell office:value-type="float" office:value="38" table:style-name="ce53">
            <text:p>38</text:p>
          </table:table-cell>
          <table:table-cell office:value-type="percentage" office:value="8.2222606889388952E-4" table:style-name="ce55">
            <text:p>0.08%</text:p>
          </table:table-cell>
          <table:table-cell office:value-type="float" office:value="53492.423499999997" table:style-name="ce53">
            <text:p>53,492</text:p>
          </table:table-cell>
          <table:table-cell office:value-type="percentage" office:value="2.5221396543723818E-4" table:style-name="ce55">
            <text:p>0.03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公共行政及國防；強制性社會安全</text:p>
          </table:table-cell>
          <table:table-cell office:value-type="float" office:value="15" table:style-name="ce53">
            <text:p>15</text:p>
          </table:table-cell>
          <table:table-cell office:value-type="percentage" office:value="3.2456292193179851E-4" table:style-name="ce55">
            <text:p>0.03%</text:p>
          </table:table-cell>
          <table:table-cell office:value-type="float" office:value="44906.243799999997" table:style-name="ce53">
            <text:p>44,906</text:p>
          </table:table-cell>
          <table:table-cell office:value-type="percentage" office:value="2.1173057940979982E-4" table:style-name="ce55">
            <text:p>0.0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菸草製造業</text:p>
          </table:table-cell>
          <table:table-cell office:value-type="float" office:value="2" table:style-name="ce53">
            <text:p>2</text:p>
          </table:table-cell>
          <table:table-cell office:value-type="percentage" office:value="4.3275056257573139E-5" table:style-name="ce55">
            <text:p>0.00%</text:p>
          </table:table-cell>
          <table:table-cell office:value-type="float" office:value="13880" table:style-name="ce53">
            <text:p>13,880</text:p>
          </table:table-cell>
          <table:table-cell office:value-type="percentage" office:value="6.5443470518191537E-5" table:style-name="ce55">
            <text:p>0.0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製造業</text:p>
          </table:table-cell>
          <table:table-cell office:value-type="float" office:value="2658" table:style-name="ce53">
            <text:p>2,658</text:p>
          </table:table-cell>
          <table:table-cell office:value-type="percentage" office:value="5.7512549766314702E-2" table:style-name="ce55">
            <text:p>5.75%</text:p>
          </table:table-cell>
          <table:table-cell office:value-type="float" office:value="3093661.6631999998" table:style-name="ce53">
            <text:p>3,093,662</text:p>
          </table:table-cell>
          <table:table-cell office:value-type="percentage" office:value="1.4586452150496296E-2" table:style-name="ce55">
            <text:p>1.46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運輸工具製造業</text:p>
          </table:table-cell>
          <table:table-cell office:value-type="float" office:value="678" table:style-name="ce53">
            <text:p>678</text:p>
          </table:table-cell>
          <table:table-cell office:value-type="percentage" office:value="1.4670244071317293E-2" table:style-name="ce55">
            <text:p>1.47%</text:p>
          </table:table-cell>
          <table:table-cell office:value-type="float" office:value="1921146.1839999999" table:style-name="ce53">
            <text:p>1,921,146</text:p>
          </table:table-cell>
          <table:table-cell office:value-type="percentage" office:value="9.0581032891743629E-3" table:style-name="ce55">
            <text:p>0.91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其他服務業</text:p>
          </table:table-cell>
          <table:table-cell office:value-type="float" office:value="338" table:style-name="ce53">
            <text:p>338</text:p>
          </table:table-cell>
          <table:table-cell office:value-type="percentage" office:value="7.3134845075298605E-3" table:style-name="ce55">
            <text:p>0.73%</text:p>
          </table:table-cell>
          <table:table-cell office:value-type="float" office:value="1738732.665" table:style-name="ce53">
            <text:p>1,738,733</text:p>
          </table:table-cell>
          <table:table-cell office:value-type="percentage" office:value="8.198033134073782E-3" table:style-name="ce55">
            <text:p>0.82%</text:p>
          </table:table-cell>
          <table:table-cell table:number-columns-repeated="16379"/>
        </table:table-row>
        <table:table-row table:style-name="ro12">
          <table:table-cell office:value-type="string" table:style-name="ce32">
            <text:p>合計</text:p>
          </table:table-cell>
          <table:table-cell office:value-type="float" office:value="46216" table:style-name="ce53">
            <text:p>46,216</text:p>
          </table:table-cell>
          <table:table-cell office:value-type="percentage" office:value="1" table:style-name="ce55">
            <text:p>100.00%</text:p>
          </table:table-cell>
          <table:table-cell office:value-type="float" office:value="212091441.5158" table:style-name="ce53">
            <text:p>212,091,442</text:p>
          </table:table-cell>
          <table:table-cell office:value-type="percentage" office:value="1" table:style-name="ce55">
            <text:p>100.00%</text:p>
          </table:table-cell>
          <table:table-cell table:number-columns-repeated="16379"/>
        </table:table-row>
        <table:table-row table:style-name="ro21">
          <table:table-cell office:value-type="string" table:number-columns-spanned="5" table:number-rows-spanned="1" table:style-name="ce151">
            <text:p>備註：</text:p>
            <text:p>1.投資件數係計算投資人初次投資之案件數，投資金額則為初次投資金額與增資金額之加總；若干地區或業別如出現投資件數為零，投資金額不為零之情形，表示該期間內僅有增資案件，無初次投資案件。</text:p>
            <text:p>2.自113年1月起，本表行業分類原則改依行政院主計總處中華民國行業統計分類(第11次修正)統計。</text:p>
          </table:table-cell>
          <table:covered-table-cell table:number-columns-repeated="4"/>
          <table:table-cell table:number-columns-repeated="16379"/>
        </table:table-row>
        <table:table-row table:style-name="ro18">
          <table:table-cell table:number-columns-repeated="16384" table:style-name="ce1"/>
        </table:table-row>
        <table:table-row table:number-rows-repeated="1048310" table:style-name="ro12">
          <table:table-cell table:number-columns-repeated="16384"/>
        </table:table-row>
      </table:table>
      <table:table table:name="陸資分業統計表" table:style-name="ta3">
        <table:table-column table:style-name="co22" table:default-cell-style-name="ce13"/>
        <table:table-column table:style-name="co20" table:default-cell-style-name="ce15"/>
        <table:table-column table:style-name="co20" table:default-cell-style-name="ce69"/>
        <table:table-column table:style-name="co20" table:default-cell-style-name="ce15"/>
        <table:table-column table:style-name="co20" table:default-cell-style-name="ce69"/>
        <table:table-column table:style-name="co4" table:default-cell-style-name="ce13"/>
        <table:table-column table:style-name="co5" table:number-columns-repeated="16378" table:default-cell-style-name="ce13"/>
        <table:table-row table:style-name="ro19">
          <table:table-cell office:value-type="string" table:number-columns-spanned="5" table:number-rows-spanned="1" table:style-name="ce157">
            <text:p>陸資來臺投資分業統計表(截至115年07月底)</text:p>
          </table:table-cell>
          <table:covered-table-cell table:number-columns-repeated="4"/>
          <table:table-cell table:number-columns-repeated="16379"/>
        </table:table-row>
        <table:table-row table:style-name="ro7">
          <table:table-cell table:style-name="ce67"/>
          <table:table-cell table:style-name="ce68"/>
          <table:table-cell table:style-name="ce70"/>
          <table:table-cell table:style-name="ce68"/>
          <table:table-cell table:style-name="ce70"/>
          <table:table-cell table:number-columns-repeated="16379"/>
        </table:table-row>
        <table:table-row table:style-name="ro22">
          <table:table-cell table:style-name="ce78"/>
          <table:table-cell office:value-type="string" table:style-name="ce73">
            <text:p>件數</text:p>
          </table:table-cell>
          <table:table-cell office:value-type="string" table:style-name="ce74">
            <text:p>比重</text:p>
          </table:table-cell>
          <table:table-cell office:value-type="string" table:style-name="ce75">
            <text:p>金額</text:p>
            <text:p>(千美元)</text:p>
          </table:table-cell>
          <table:table-cell office:value-type="string" table:style-name="ce81">
            <text:p>比重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電子零組件製造業</text:p>
          </table:table-cell>
          <table:table-cell office:value-type="float" office:value="67" table:style-name="ce71">
            <text:p>67</text:p>
          </table:table-cell>
          <table:table-cell office:value-type="percentage" office:value="4.0532365396249243E-2" table:style-name="ce72">
            <text:p>4.05%</text:p>
          </table:table-cell>
          <table:table-cell office:value-type="float" office:value="782846.22219999996" table:style-name="ce71">
            <text:p>782,846</text:p>
          </table:table-cell>
          <table:table-cell office:value-type="percentage" office:value="0.26095089620513273" table:style-name="ce82">
            <text:p>26.10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批發及零售業</text:p>
          </table:table-cell>
          <table:table-cell office:value-type="float" office:value="1102" table:style-name="ce71">
            <text:p>1,102</text:p>
          </table:table-cell>
          <table:table-cell office:value-type="percentage" office:value="0.66666666666666674" table:style-name="ce72">
            <text:p>66.67%</text:p>
          </table:table-cell>
          <table:table-cell office:value-type="float" office:value="770056.40040000004" table:style-name="ce71">
            <text:p>770,056</text:p>
          </table:table-cell>
          <table:table-cell office:value-type="percentage" office:value="0.25668758705658162" table:style-name="ce82">
            <text:p>25.67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銀行業</text:p>
          </table:table-cell>
          <table:table-cell office:value-type="float" office:value="3" table:style-name="ce71">
            <text:p>3</text:p>
          </table:table-cell>
          <table:table-cell office:value-type="percentage" office:value="1.8148820326678767E-3" table:style-name="ce72">
            <text:p>0.18%</text:p>
          </table:table-cell>
          <table:table-cell office:value-type="float" office:value="201440.65590000001" table:style-name="ce71">
            <text:p>201,441</text:p>
          </table:table-cell>
          <table:table-cell office:value-type="percentage" office:value="6.7147439942330425E-2" table:style-name="ce82">
            <text:p>6.71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資訊軟體服務業</text:p>
          </table:table-cell>
          <table:table-cell office:value-type="float" office:value="115" table:style-name="ce71">
            <text:p>115</text:p>
          </table:table-cell>
          <table:table-cell office:value-type="percentage" office:value="6.9570477918935281E-2" table:style-name="ce72">
            <text:p>6.96%</text:p>
          </table:table-cell>
          <table:table-cell office:value-type="float" office:value="153976.56159999999" table:style-name="ce71">
            <text:p>153,977</text:p>
          </table:table-cell>
          <table:table-cell office:value-type="percentage" office:value="5.1325944489056544E-2" table:style-name="ce82">
            <text:p>5.13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港埠業</text:p>
          </table:table-cell>
          <table:table-cell office:value-type="float" office:value="1" table:style-name="ce71">
            <text:p>1</text:p>
          </table:table-cell>
          <table:table-cell office:value-type="percentage" office:value="6.049606775559588E-4" table:style-name="ce72">
            <text:p>0.06%</text:p>
          </table:table-cell>
          <table:table-cell office:value-type="float" office:value="139108" table:style-name="ce71">
            <text:p>139,108</text:p>
          </table:table-cell>
          <table:table-cell office:value-type="percentage" office:value="4.6369716350281705E-2" table:style-name="ce82">
            <text:p>4.64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機械設備製造業</text:p>
          </table:table-cell>
          <table:table-cell office:value-type="float" office:value="37" table:style-name="ce71">
            <text:p>37</text:p>
          </table:table-cell>
          <table:table-cell office:value-type="percentage" office:value="2.2383545069570479E-2" table:style-name="ce72">
            <text:p>2.24%</text:p>
          </table:table-cell>
          <table:table-cell office:value-type="float" office:value="116528.3732" table:style-name="ce71">
            <text:p>116,528</text:p>
          </table:table-cell>
          <table:table-cell office:value-type="percentage" office:value="3.8843111913360616E-2" table:style-name="ce82">
            <text:p>3.88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電腦、電子產品及光學製品製造業</text:p>
          </table:table-cell>
          <table:table-cell office:value-type="float" office:value="39" table:style-name="ce71">
            <text:p>39</text:p>
          </table:table-cell>
          <table:table-cell office:value-type="percentage" office:value="2.3593466424682394E-2" table:style-name="ce72">
            <text:p>2.36%</text:p>
          </table:table-cell>
          <table:table-cell office:value-type="float" office:value="114875.6243" table:style-name="ce71">
            <text:p>114,876</text:p>
          </table:table-cell>
          <table:table-cell office:value-type="percentage" office:value="3.8292191062717654E-2" table:style-name="ce82">
            <text:p>3.83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研究發展服務業</text:p>
          </table:table-cell>
          <table:table-cell office:value-type="float" office:value="9" table:style-name="ce71">
            <text:p>9</text:p>
          </table:table-cell>
          <table:table-cell office:value-type="percentage" office:value="5.4446460980036296E-3" table:style-name="ce72">
            <text:p>0.54%</text:p>
          </table:table-cell>
          <table:table-cell office:value-type="float" office:value="112135" table:style-name="ce71">
            <text:p>112,135</text:p>
          </table:table-cell>
          <table:table-cell office:value-type="percentage" office:value="3.7378642083408853E-2" table:style-name="ce82">
            <text:p>3.74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電力設備製造業</text:p>
          </table:table-cell>
          <table:table-cell office:value-type="float" office:value="10" table:style-name="ce71">
            <text:p>10</text:p>
          </table:table-cell>
          <table:table-cell office:value-type="percentage" office:value="6.0496067755595887E-3" table:style-name="ce72">
            <text:p>0.60%</text:p>
          </table:table-cell>
          <table:table-cell office:value-type="float" office:value="111155.3201" table:style-name="ce71">
            <text:p>111,155</text:p>
          </table:table-cell>
          <table:table-cell office:value-type="percentage" office:value="3.7052079419312808E-2" table:style-name="ce82">
            <text:p>3.71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金屬製品製造業</text:p>
          </table:table-cell>
          <table:table-cell office:value-type="float" office:value="15" table:style-name="ce71">
            <text:p>15</text:p>
          </table:table-cell>
          <table:table-cell office:value-type="percentage" office:value="9.0744101633393835E-3" table:style-name="ce72">
            <text:p>0.91%</text:p>
          </table:table-cell>
          <table:table-cell office:value-type="float" office:value="107054" table:style-name="ce71">
            <text:p>107,054</text:p>
          </table:table-cell>
          <table:table-cell office:value-type="percentage" office:value="3.5684961426827047E-2" table:style-name="ce82">
            <text:p>3.57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住宿服務業</text:p>
          </table:table-cell>
          <table:table-cell office:value-type="float" office:value="5" table:style-name="ce71">
            <text:p>5</text:p>
          </table:table-cell>
          <table:table-cell office:value-type="percentage" office:value="3.0248033877797939E-3" table:style-name="ce72">
            <text:p>0.30%</text:p>
          </table:table-cell>
          <table:table-cell office:value-type="float" office:value="106452.584" table:style-name="ce71">
            <text:p>106,453</text:p>
          </table:table-cell>
          <table:table-cell office:value-type="percentage" office:value="3.5484487770901289E-2" table:style-name="ce82">
            <text:p>3.55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化學製品製造業</text:p>
          </table:table-cell>
          <table:table-cell office:value-type="float" office:value="7" table:style-name="ce71">
            <text:p>7</text:p>
          </table:table-cell>
          <table:table-cell office:value-type="percentage" office:value="4.2347247428917122E-3" table:style-name="ce72">
            <text:p>0.42%</text:p>
          </table:table-cell>
          <table:table-cell office:value-type="float" office:value="75979.510200000004" table:style-name="ce71">
            <text:p>75,980</text:p>
          </table:table-cell>
          <table:table-cell office:value-type="percentage" office:value="2.5326712600334526E-2" table:style-name="ce82">
            <text:p>2.53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餐飲業</text:p>
          </table:table-cell>
          <table:table-cell office:value-type="float" office:value="91" table:style-name="ce71">
            <text:p>91</text:p>
          </table:table-cell>
          <table:table-cell office:value-type="percentage" office:value="5.5051421657592262E-2" table:style-name="ce72">
            <text:p>5.51%</text:p>
          </table:table-cell>
          <table:table-cell office:value-type="float" office:value="43479.146699999998" table:style-name="ce71">
            <text:p>43,479</text:p>
          </table:table-cell>
          <table:table-cell office:value-type="percentage" office:value="1.4493168614538967E-2" table:style-name="ce82">
            <text:p>1.45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醫療器材製造業</text:p>
          </table:table-cell>
          <table:table-cell office:value-type="float" office:value="4" table:style-name="ce71">
            <text:p>4</text:p>
          </table:table-cell>
          <table:table-cell office:value-type="percentage" office:value="2.4198427102238352E-3" table:style-name="ce72">
            <text:p>0.24%</text:p>
          </table:table-cell>
          <table:table-cell office:value-type="float" office:value="27292.6338" table:style-name="ce71">
            <text:p>27,293</text:p>
          </table:table-cell>
          <table:table-cell office:value-type="percentage" office:value="9.0976197469456177E-3" table:style-name="ce82">
            <text:p>0.91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廢棄物清除、處理及資源回收業</text:p>
          </table:table-cell>
          <table:table-cell office:value-type="float" office:value="10" table:style-name="ce71">
            <text:p>10</text:p>
          </table:table-cell>
          <table:table-cell office:value-type="percentage" office:value="6.0496067755595887E-3" table:style-name="ce72">
            <text:p>0.60%</text:p>
          </table:table-cell>
          <table:table-cell office:value-type="float" office:value="22086.7876" table:style-name="ce71">
            <text:p>22,087</text:p>
          </table:table-cell>
          <table:table-cell office:value-type="percentage" office:value="7.3623233466149976E-3" table:style-name="ce82">
            <text:p>0.74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紡織業</text:p>
          </table:table-cell>
          <table:table-cell office:value-type="float" office:value="2" table:style-name="ce71">
            <text:p>2</text:p>
          </table:table-cell>
          <table:table-cell office:value-type="percentage" office:value="1.2099213551119176E-3" table:style-name="ce72">
            <text:p>0.12%</text:p>
          </table:table-cell>
          <table:table-cell office:value-type="float" office:value="18563.234100000001" table:style-name="ce71">
            <text:p>18,563</text:p>
          </table:table-cell>
          <table:table-cell office:value-type="percentage" office:value="6.1877958116059242E-3" table:style-name="ce82">
            <text:p>0.62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食品製造業</text:p>
          </table:table-cell>
          <table:table-cell office:value-type="float" office:value="3" table:style-name="ce71">
            <text:p>3</text:p>
          </table:table-cell>
          <table:table-cell office:value-type="percentage" office:value="1.8148820326678767E-3" table:style-name="ce72">
            <text:p>0.18%</text:p>
          </table:table-cell>
          <table:table-cell office:value-type="float" office:value="14795" table:style-name="ce71">
            <text:p>14,795</text:p>
          </table:table-cell>
          <table:table-cell office:value-type="percentage" office:value="4.9317074028985951E-3" table:style-name="ce82">
            <text:p>0.49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化學材料製造業</text:p>
          </table:table-cell>
          <table:table-cell office:value-type="float" office:value="8" table:style-name="ce71">
            <text:p>8</text:p>
          </table:table-cell>
          <table:table-cell office:value-type="percentage" office:value="4.8396854204476704E-3" table:style-name="ce72">
            <text:p>0.48%</text:p>
          </table:table-cell>
          <table:table-cell office:value-type="float" office:value="13464.048199999999" table:style-name="ce71">
            <text:p>13,464</text:p>
          </table:table-cell>
          <table:table-cell office:value-type="percentage" office:value="4.488053138284793E-3" table:style-name="ce82">
            <text:p>0.45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汽車及其零件製造業</text:p>
          </table:table-cell>
          <table:table-cell office:value-type="float" office:value="5" table:style-name="ce71">
            <text:p>5</text:p>
          </table:table-cell>
          <table:table-cell office:value-type="percentage" office:value="3.0248033877797939E-3" table:style-name="ce72">
            <text:p>0.30%</text:p>
          </table:table-cell>
          <table:table-cell office:value-type="float" office:value="9223.4861999999994" table:style-name="ce71">
            <text:p>9,223</text:p>
          </table:table-cell>
          <table:table-cell office:value-type="percentage" office:value="3.0745207957467409E-3" table:style-name="ce82">
            <text:p>0.31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塑膠製品製造業</text:p>
          </table:table-cell>
          <table:table-cell office:value-type="float" office:value="16" table:style-name="ce71">
            <text:p>16</text:p>
          </table:table-cell>
          <table:table-cell office:value-type="percentage" office:value="9.6793708408953408E-3" table:style-name="ce72">
            <text:p>0.97%</text:p>
          </table:table-cell>
          <table:table-cell office:value-type="float" office:value="8695.9925000000003" table:style-name="ce71">
            <text:p>8,696</text:p>
          </table:table-cell>
          <table:table-cell office:value-type="percentage" office:value="2.898688110023701E-3" table:style-name="ce82">
            <text:p>0.29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會議服務業</text:p>
          </table:table-cell>
          <table:table-cell office:value-type="float" office:value="21" table:style-name="ce71">
            <text:p>21</text:p>
          </table:table-cell>
          <table:table-cell office:value-type="percentage" office:value="1.2704174228675136E-2" table:style-name="ce72">
            <text:p>1.27%</text:p>
          </table:table-cell>
          <table:table-cell office:value-type="float" office:value="7989.7124999999996" table:style-name="ce71">
            <text:p>7,990</text:p>
          </table:table-cell>
          <table:table-cell office:value-type="percentage" office:value="2.66325949870101E-3" table:style-name="ce82">
            <text:p>0.27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產業用機械設備維修及安裝業</text:p>
          </table:table-cell>
          <table:table-cell office:value-type="float" office:value="8" table:style-name="ce71">
            <text:p>8</text:p>
          </table:table-cell>
          <table:table-cell office:value-type="percentage" office:value="4.8396854204476704E-3" table:style-name="ce72">
            <text:p>0.48%</text:p>
          </table:table-cell>
          <table:table-cell office:value-type="float" office:value="7062.1149999999998" table:style-name="ce71">
            <text:p>7,062</text:p>
          </table:table-cell>
          <table:table-cell office:value-type="percentage" office:value="2.354057778007517E-3" table:style-name="ce82">
            <text:p>0.24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其他製造業</text:p>
          </table:table-cell>
          <table:table-cell office:value-type="float" office:value="2" table:style-name="ce71">
            <text:p>2</text:p>
          </table:table-cell>
          <table:table-cell office:value-type="percentage" office:value="1.2099213551119176E-3" table:style-name="ce72">
            <text:p>0.12%</text:p>
          </table:table-cell>
          <table:table-cell office:value-type="float" office:value="5405" table:style-name="ce71">
            <text:p>5,405</text:p>
          </table:table-cell>
          <table:table-cell office:value-type="percentage" office:value="1.8016815486763709E-3" table:style-name="ce82">
            <text:p>0.18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技術檢測及分析服務業</text:p>
          </table:table-cell>
          <table:table-cell office:value-type="float" office:value="7" table:style-name="ce71">
            <text:p>7</text:p>
          </table:table-cell>
          <table:table-cell office:value-type="percentage" office:value="4.2347247428917122E-3" table:style-name="ce72">
            <text:p>0.42%</text:p>
          </table:table-cell>
          <table:table-cell office:value-type="float" office:value="4983.8558999999996" table:style-name="ce71">
            <text:p>4,984</text:p>
          </table:table-cell>
          <table:table-cell office:value-type="percentage" office:value="1.6612990224406786E-3" table:style-name="ce82">
            <text:p>0.17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專業設計服務業</text:p>
          </table:table-cell>
          <table:table-cell office:value-type="float" office:value="16" table:style-name="ce71">
            <text:p>16</text:p>
          </table:table-cell>
          <table:table-cell office:value-type="percentage" office:value="9.6793708408953408E-3" table:style-name="ce72">
            <text:p>0.97%</text:p>
          </table:table-cell>
          <table:table-cell office:value-type="float" office:value="4731.1931000000004" table:style-name="ce71">
            <text:p>4,731</text:p>
          </table:table-cell>
          <table:table-cell office:value-type="percentage" office:value="1.5770773934310749E-3" table:style-name="ce82">
            <text:p>0.16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橡膠製品製造業</text:p>
          </table:table-cell>
          <table:table-cell office:value-type="float" office:value="2" table:style-name="ce71">
            <text:p>2</text:p>
          </table:table-cell>
          <table:table-cell office:value-type="percentage" office:value="1.2099213551119176E-3" table:style-name="ce72">
            <text:p>0.12%</text:p>
          </table:table-cell>
          <table:table-cell office:value-type="float" office:value="4001.9200999999998" table:style-name="ce71">
            <text:p>4,002</text:p>
          </table:table-cell>
          <table:table-cell office:value-type="percentage" office:value="1.3339843854666229E-3" table:style-name="ce82">
            <text:p>0.13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未分類其他專業、科學及技術服務業</text:p>
          </table:table-cell>
          <table:table-cell office:value-type="float" office:value="5" table:style-name="ce71">
            <text:p>5</text:p>
          </table:table-cell>
          <table:table-cell office:value-type="percentage" office:value="3.0248033877797939E-3" table:style-name="ce72">
            <text:p>0.30%</text:p>
          </table:table-cell>
          <table:table-cell office:value-type="float" office:value="3813" table:style-name="ce71">
            <text:p>3,813</text:p>
          </table:table-cell>
          <table:table-cell office:value-type="percentage" office:value="1.2710104986314527E-3" table:style-name="ce82">
            <text:p>0.13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運輸及倉儲業</text:p>
          </table:table-cell>
          <table:table-cell office:value-type="float" office:value="20" table:style-name="ce71">
            <text:p>20</text:p>
          </table:table-cell>
          <table:table-cell office:value-type="percentage" office:value="1.2099213551119177E-2" table:style-name="ce72">
            <text:p>1.21%</text:p>
          </table:table-cell>
          <table:table-cell office:value-type="float" office:value="3048.3856000000001" table:style-name="ce71">
            <text:p>3,048</text:p>
          </table:table-cell>
          <table:table-cell office:value-type="percentage" office:value="1.0161369266920902E-3" table:style-name="ce82">
            <text:p>0.10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未分類其他運輸工具及其零件製造業</text:p>
          </table:table-cell>
          <table:table-cell office:value-type="float" office:value="6" table:style-name="ce71">
            <text:p>6</text:p>
          </table:table-cell>
          <table:table-cell office:value-type="percentage" office:value="3.6297640653357535E-3" table:style-name="ce72">
            <text:p>0.36%</text:p>
          </table:table-cell>
          <table:table-cell office:value-type="float" office:value="2985" table:style-name="ce71">
            <text:p>2,985</text:p>
          </table:table-cell>
          <table:table-cell office:value-type="percentage" office:value="9.9500821883422149E-4" table:style-name="ce82">
            <text:p>0.10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成衣及服飾品製造業</text:p>
          </table:table-cell>
          <table:table-cell office:value-type="float" office:value="2" table:style-name="ce71">
            <text:p>2</text:p>
          </table:table-cell>
          <table:table-cell office:value-type="percentage" office:value="1.2099213551119176E-3" table:style-name="ce72">
            <text:p>0.12%</text:p>
          </table:table-cell>
          <table:table-cell office:value-type="float" office:value="2947.1028999999999" table:style-name="ce71">
            <text:p>2,947</text:p>
          </table:table-cell>
          <table:table-cell office:value-type="percentage" office:value="9.8237574782250201E-4" table:style-name="ce82">
            <text:p>0.10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創業投資業</text:p>
          </table:table-cell>
          <table:table-cell office:value-type="float" office:value="1" table:style-name="ce71">
            <text:p>1</text:p>
          </table:table-cell>
          <table:table-cell office:value-type="percentage" office:value="6.049606775559588E-4" table:style-name="ce72">
            <text:p>0.06%</text:p>
          </table:table-cell>
          <table:table-cell office:value-type="float" office:value="1994" table:style-name="ce71">
            <text:p>1,994</text:p>
          </table:table-cell>
          <table:table-cell office:value-type="percentage" office:value="6.6467215690299412E-4" table:style-name="ce82">
            <text:p>0.07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租賃業</text:p>
          </table:table-cell>
          <table:table-cell office:value-type="float" office:value="4" table:style-name="ce71">
            <text:p>4</text:p>
          </table:table-cell>
          <table:table-cell office:value-type="percentage" office:value="2.4198427102238352E-3" table:style-name="ce72">
            <text:p>0.24%</text:p>
          </table:table-cell>
          <table:table-cell office:value-type="float" office:value="1162" table:style-name="ce71">
            <text:p>1,162</text:p>
          </table:table-cell>
          <table:table-cell office:value-type="percentage" office:value="3.8733653275891636E-4" table:style-name="ce82">
            <text:p>0.04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廢污水處理業</text:p>
          </table:table-cell>
          <table:table-cell office:value-type="float" office:value="5" table:style-name="ce71">
            <text:p>5</text:p>
          </table:table-cell>
          <table:table-cell office:value-type="percentage" office:value="3.0248033877797939E-3" table:style-name="ce72">
            <text:p>0.30%</text:p>
          </table:table-cell>
          <table:table-cell office:value-type="float" office:value="385.3537" table:style-name="ce71">
            <text:p>385</text:p>
          </table:table-cell>
          <table:table-cell office:value-type="percentage" office:value="1.2845229435784822E-4" table:style-name="ce82">
            <text:p>0.01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清潔服務業</text:p>
          </table:table-cell>
          <table:table-cell office:value-type="float" office:value="3" table:style-name="ce71">
            <text:p>3</text:p>
          </table:table-cell>
          <table:table-cell office:value-type="percentage" office:value="1.8148820326678767E-3" table:style-name="ce72">
            <text:p>0.18%</text:p>
          </table:table-cell>
          <table:table-cell office:value-type="float" office:value="212" table:style-name="ce71">
            <text:p>212</text:p>
          </table:table-cell>
          <table:table-cell office:value-type="percentage" office:value="7.0667250382865977E-5" table:style-name="ce82">
            <text:p>0.01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家具製造業</text:p>
          </table:table-cell>
          <table:table-cell office:value-type="float" office:value="1" table:style-name="ce71">
            <text:p>1</text:p>
          </table:table-cell>
          <table:table-cell office:value-type="percentage" office:value="6.049606775559588E-4" table:style-name="ce72">
            <text:p>0.06%</text:p>
          </table:table-cell>
          <table:table-cell office:value-type="float" office:value="40" table:style-name="ce71">
            <text:p>40</text:p>
          </table:table-cell>
          <table:table-cell office:value-type="percentage" office:value="1.3333443468465281E-5" table:style-name="ce82">
            <text:p>0.00%</text:p>
          </table:table-cell>
          <table:table-cell table:number-columns-repeated="16379"/>
        </table:table-row>
        <table:table-row table:style-name="ro7">
          <table:table-cell office:value-type="string" table:style-name="ce79">
            <text:p>廣告業</text:p>
          </table:table-cell>
          <table:table-cell office:value-type="float" office:value="1" table:style-name="ce71">
            <text:p>1</text:p>
          </table:table-cell>
          <table:table-cell office:value-type="percentage" office:value="6.049606775559588E-4" table:style-name="ce72">
            <text:p>0.06%</text:p>
          </table:table-cell>
          <table:table-cell office:value-type="float" office:value="6" table:style-name="ce71">
            <text:p>6</text:p>
          </table:table-cell>
          <table:table-cell office:value-type="percentage" office:value="2.000016520269792E-6" table:style-name="ce82">
            <text:p>0.00%</text:p>
          </table:table-cell>
          <table:table-cell table:number-columns-repeated="16379"/>
        </table:table-row>
        <table:table-row table:style-name="ro7">
          <table:table-cell office:value-type="string" table:style-name="ce80">
            <text:p>小計</text:p>
          </table:table-cell>
          <table:table-cell office:value-type="float" office:value="1653" table:style-name="ce76">
            <text:p>1,653</text:p>
          </table:table-cell>
          <table:table-cell office:value-type="percentage" office:value="1" table:style-name="ce77">
            <text:p>100.00%</text:p>
          </table:table-cell>
          <table:table-cell office:value-type="float" office:value="2999975.2198000001" table:style-name="ce76">
            <text:p>2,999,975</text:p>
          </table:table-cell>
          <table:table-cell office:value-type="percentage" office:value="1" table:style-name="ce83">
            <text:p>100.00%</text:p>
          </table:table-cell>
          <table:table-cell table:number-columns-repeated="16379"/>
        </table:table-row>
        <table:table-row table:style-name="ro7">
          <table:table-cell table:number-columns-repeated="16384"/>
        </table:table-row>
        <table:table-row table:style-name="ro22">
          <table:table-cell office:value-type="string" table:style-name="ce78">
            <text:p>投資類別</text:p>
          </table:table-cell>
          <table:table-cell office:value-type="string" table:style-name="ce73">
            <text:p>件數</text:p>
          </table:table-cell>
          <table:table-cell office:value-type="string" table:style-name="ce84">
            <text:p>金額</text:p>
            <text:p>(千美元)</text:p>
          </table:table-cell>
          <table:table-cell table:style-name="ce68"/>
          <table:table-cell table:style-name="ce70"/>
          <table:table-cell table:number-columns-repeated="16379" table:style-name="ce67"/>
        </table:table-row>
        <table:table-row table:style-name="ro7">
          <table:table-cell office:value-type="string" table:style-name="ce79">
            <text:p>新設公司</text:p>
          </table:table-cell>
          <table:table-cell office:value-type="float" office:value="1126" table:style-name="ce71">
            <text:p>1,126</text:p>
          </table:table-cell>
          <table:table-cell office:value-type="float" office:value="581831.43680000002" table:style-name="ce85">
            <text:p>581,831</text:p>
          </table:table-cell>
          <table:table-cell table:style-name="ce15"/>
          <table:table-cell table:style-name="ce69"/>
          <table:table-cell table:number-columns-repeated="16379"/>
        </table:table-row>
        <table:table-row table:style-name="ro7">
          <table:table-cell office:value-type="string" table:style-name="ce79">
            <text:p>投資現有公司</text:p>
          </table:table-cell>
          <table:table-cell office:value-type="float" office:value="320" table:style-name="ce71">
            <text:p>320</text:p>
          </table:table-cell>
          <table:table-cell office:value-type="float" office:value="1104664.4942000001" table:style-name="ce85">
            <text:p>1,104,664</text:p>
          </table:table-cell>
          <table:table-cell table:style-name="ce15"/>
          <table:table-cell table:style-name="ce69"/>
          <table:table-cell table:number-columns-repeated="16379"/>
        </table:table-row>
        <table:table-row table:style-name="ro7">
          <table:table-cell office:value-type="string" table:style-name="ce79">
            <text:p>設立分公司</text:p>
          </table:table-cell>
          <table:table-cell office:value-type="float" office:value="208" table:style-name="ce71">
            <text:p>208</text:p>
          </table:table-cell>
          <table:table-cell office:value-type="float" office:value="227115.99249999999" table:style-name="ce85">
            <text:p>227,116</text:p>
          </table:table-cell>
          <table:table-cell table:style-name="ce15"/>
          <table:table-cell table:style-name="ce69"/>
          <table:table-cell table:number-columns-repeated="16379"/>
        </table:table-row>
        <table:table-row table:style-name="ro7">
          <table:table-cell office:value-type="string" table:style-name="ce79">
            <text:p>增資</text:p>
          </table:table-cell>
          <table:table-cell office:value-type="float" office:value="320" table:style-name="ce71">
            <text:p>320</text:p>
          </table:table-cell>
          <table:table-cell office:value-type="float" office:value="1086363.0257000001" table:style-name="ce85">
            <text:p>1,086,363</text:p>
          </table:table-cell>
          <table:table-cell table:style-name="ce15"/>
          <table:table-cell table:style-name="ce69"/>
          <table:table-cell table:number-columns-repeated="16379"/>
        </table:table-row>
        <table:table-row table:style-name="ro7">
          <table:table-cell office:value-type="string" table:style-name="ce80">
            <text:p>小計</text:p>
          </table:table-cell>
          <table:table-cell office:value-type="float" office:value="1974" table:style-name="ce76">
            <text:p>1,974</text:p>
          </table:table-cell>
          <table:table-cell office:value-type="float" office:value="2999974.9492000001" table:style-name="ce86">
            <text:p>2,999,975</text:p>
          </table:table-cell>
          <table:table-cell table:style-name="ce15"/>
          <table:table-cell table:style-name="ce69"/>
          <table:table-cell table:number-columns-repeated="16379"/>
        </table:table-row>
        <table:table-row table:number-rows-repeated="104852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新細明體" svg:font-family="新細明體"/>
    <style:font-face style:name="Arial" svg:font-family="Arial"/>
    <style:font-face style:name="標楷體" svg:font-family="標楷體"/>
    <style:font-face style:name="Verdana" svg:font-family="Verdana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48">
      <number:number number:decimal-places="2" number:min-decimal-places="2" number:min-integer-digits="1"/>
      <number:text>%</number:text>
    </number:percentage-style>
    <number:percentage-style style:name="N49">
      <number:number number:decimal-places="2" number:min-decimal-places="2" number:min-integer-digits="1" number:grouping="true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5in" fo:margin-bottom="0.078740157480315in" fo:margin-left="0.0590551181102362in" fo:margin-right="0.0590551181102362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0787007874015748in" fo:margin-left="0.0590551181102362in" fo:margin-right="0.0590551181102362in" fo:margin-bottom="0in"/>
      </style:header-style>
      <style:footer-style>
        <style:header-footer-properties fo:min-height="0in" fo:margin-left="0.0590551181102362in" fo:margin-right="0.0590551181102362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15in" fo:margin-bottom="0.315in" fo:margin-left="0.196850393700787in" fo:margin-right="0.196850393700787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0787007874015748in" fo:margin-left="0.196850393700787in" fo:margin-right="0.196850393700787in" fo:margin-bottom="0in"/>
      </style:header-style>
      <style:footer-style>
        <style:header-footer-properties fo:min-height="0.0787007874015748in" fo:margin-left="0.196850393700787in" fo:margin-right="0.196850393700787in" fo:margin-top="0in"/>
      </style:footer-style>
    </style:page-layout>
    <style:page-layout style:name="pm4">
      <style:page-layout-properties fo:margin-top="0.315in" fo:margin-bottom="0.0590551181102362in" fo:margin-left="0.0393700787401575in" fo:margin-right="0.039370078740157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0787007874015748in" fo:margin-left="0.0393700787401575in" fo:margin-right="0.0393700787401575in" fo:margin-bottom="0in"/>
      </style:header-style>
      <style:footer-style>
        <style:header-footer-properties fo:min-height="0in" fo:margin-left="0.0393700787401575in" fo:margin-right="0.0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朱世全</meta:initial-creator>
    <dc:creator>朱世全</dc:creator>
    <meta:creation-date>2026-08-17T03:49:05Z</meta:creation-date>
    <dc:date>2026-08-17T03:49:05Z</dc:date>
    <meta:print-date>2026-08-06T09:19:38Z</meta:print-date>
  </office:meta>
</office:document-meta>
</file>